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Sezona</text:p>
          </table:table-cell>
          <table:table-cell table:style-name="ce0" office:value-type="string">
            <text:p>Število potnikov</text:p>
          </table:table-cell>
          <table:table-cell table:style-name="ce0" office:value-type="string">
            <text:p>Število opravljenih prevozov</text:p>
          </table:table-cell>
          <table:table-cell table:number-columns-repeated="1021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723731">
            <text:p>723731</text:p>
          </table:table-cell>
          <table:table-cell table:style-name="ce0" office:value-type="float" office:value="1266805">
            <text:p>1266805</text:p>
          </table:table-cell>
          <table:table-cell table:number-columns-repeated="1021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925841">
            <text:p>925841</text:p>
          </table:table-cell>
          <table:table-cell table:style-name="ce0" office:value-type="float" office:value="1383209">
            <text:p>1383209</text:p>
          </table:table-cell>
          <table:table-cell table:number-columns-repeated="1021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338065">
            <text:p>338065</text:p>
          </table:table-cell>
          <table:table-cell table:style-name="ce0" office:value-type="float" office:value="695795">
            <text:p>695795</text:p>
          </table:table-cell>
          <table:table-cell table:number-columns-repeated="1021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450167">
            <text:p>450167</text:p>
          </table:table-cell>
          <table:table-cell table:style-name="ce0" office:value-type="float" office:value="1363829">
            <text:p>1363829</text:p>
          </table:table-cell>
          <table:table-cell table:number-columns-repeated="1021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566688">
            <text:p>566688</text:p>
          </table:table-cell>
          <table:table-cell table:style-name="ce0" office:value-type="float" office:value="1132950">
            <text:p>1132950</text:p>
          </table:table-cell>
          <table:table-cell table:number-columns-repeated="1021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537250">
            <text:p>537250</text:p>
          </table:table-cell>
          <table:table-cell table:style-name="ce0" office:value-type="float" office:value="863100">
            <text:p>863100</text:p>
          </table:table-cell>
          <table:table-cell table:number-columns-repeated="1021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638175">
            <text:p>638175</text:p>
          </table:table-cell>
          <table:table-cell table:style-name="ce0" office:value-type="float" office:value="1315551">
            <text:p>1315551</text:p>
          </table:table-cell>
          <table:table-cell table:number-columns-repeated="1021"/>
        </table:table-row>
      </table:table>
      <table:database-ranges>
        <table:database-range table:orientation="column" table:display-filter-buttons="true" table:target-range-address="'Worksheet'.A1:C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3T07:28:46+02:00</meta:creation-date>
    <dc:date>2026-08-13T07:28:46+02:00</dc:date>
    <dc:title>Untitled Spreadsheet</dc:title>
    <dc:description/>
    <dc:subject/>
    <meta:keyword/>
    <meta:user-defined meta:name="Company"/>
    <meta:user-defined meta:name="category"/>
  </office:meta>
</office:document-meta>
</file>