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Število potnikov</text:p>
          </table:table-cell>
          <table:table-cell table:style-name="ce0" office:value-type="string">
            <text:p>Število opravljenih prevozov</text:p>
          </table:table-cell>
          <table:table-cell table:number-columns-repeated="1021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2286673">
            <text:p>2286673</text:p>
          </table:table-cell>
          <table:table-cell table:style-name="ce0" office:value-type="float" office:value="17626510">
            <text:p>17626510</text:p>
          </table:table-cell>
          <table:table-cell table:number-columns-repeated="1021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2404623">
            <text:p>2404623</text:p>
          </table:table-cell>
          <table:table-cell table:style-name="ce0" office:value-type="float" office:value="16209112">
            <text:p>16209112</text:p>
          </table:table-cell>
          <table:table-cell table:number-columns-repeated="1021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1190649">
            <text:p>1190649</text:p>
          </table:table-cell>
          <table:table-cell table:style-name="ce0" office:value-type="float" office:value="10310743">
            <text:p>10310743</text:p>
          </table:table-cell>
          <table:table-cell table:number-columns-repeated="1021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1243044">
            <text:p>1243044</text:p>
          </table:table-cell>
          <table:table-cell table:style-name="ce0" office:value-type="float" office:value="10217045">
            <text:p>10217045</text:p>
          </table:table-cell>
          <table:table-cell table:number-columns-repeated="1021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1955129">
            <text:p>1955129</text:p>
          </table:table-cell>
          <table:table-cell table:style-name="ce0" office:value-type="float" office:value="17191181">
            <text:p>17191181</text:p>
          </table:table-cell>
          <table:table-cell table:number-columns-repeated="1021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1715990">
            <text:p>1715990</text:p>
          </table:table-cell>
          <table:table-cell table:style-name="ce0" office:value-type="float" office:value="14691582">
            <text:p>14691582</text:p>
          </table:table-cell>
          <table:table-cell table:number-columns-repeated="1021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1708568">
            <text:p>1708568</text:p>
          </table:table-cell>
          <table:table-cell table:style-name="ce0" office:value-type="float" office:value="12070967">
            <text:p>12070967</text:p>
          </table:table-cell>
          <table:table-cell table:number-columns-repeated="1021"/>
        </table:table-row>
      </table:table>
      <table:database-ranges>
        <table:database-range table:orientation="column" table:display-filter-buttons="true" table:target-range-address="'Worksheet'.A1:C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3T07:28:43+02:00</meta:creation-date>
    <dc:date>2026-08-13T07:28:43+02:00</dc:date>
    <dc:title>Untitled Spreadsheet</dc:title>
    <dc:description/>
    <dc:subject/>
    <meta:keyword/>
    <meta:user-defined meta:name="Company"/>
    <meta:user-defined meta:name="category"/>
  </office:meta>
</office:document-meta>
</file>