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Sredstva namenjena investicijam v športno infrastrukturo (v EUR)</text:p>
          </table:table-cell>
          <table:table-cell table:number-columns-repeated="1022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4038884.75">
            <text:p>4038884.75</text:p>
          </table:table-cell>
          <table:table-cell table:number-columns-repeated="1022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1579333.1">
            <text:p>1579333.1</text:p>
          </table:table-cell>
          <table:table-cell table:number-columns-repeated="1022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1165183">
            <text:p>1165183</text:p>
          </table:table-cell>
          <table:table-cell table:number-columns-repeated="1022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760945">
            <text:p>760945</text:p>
          </table:table-cell>
          <table:table-cell table:number-columns-repeated="1022"/>
        </table:table-row>
        <table:table-row>
          <table:table-cell table:style-name="ce0" office:value-type="float" office:value="2014">
            <text:p>2014</text:p>
          </table:table-cell>
          <table:table-cell table:style-name="ce0"/>
          <table:table-cell table:number-columns-repeated="1022"/>
        </table:table-row>
        <table:table-row>
          <table:table-cell table:style-name="ce0" office:value-type="float" office:value="2015">
            <text:p>2015</text:p>
          </table:table-cell>
          <table:table-cell table:style-name="ce0"/>
          <table:table-cell table:number-columns-repeated="1022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675513.8">
            <text:p>675513.8</text:p>
          </table:table-cell>
          <table:table-cell table:number-columns-repeated="1022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735675.66">
            <text:p>735675.66</text:p>
          </table:table-cell>
          <table:table-cell table:number-columns-repeated="1022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2749259.44">
            <text:p>2749259.44</text:p>
          </table:table-cell>
          <table:table-cell table:number-columns-repeated="1022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3300000">
            <text:p>3300000</text:p>
          </table:table-cell>
          <table:table-cell table:number-columns-repeated="1022"/>
        </table:table-row>
        <table:table-row>
          <table:table-cell table:style-name="ce0" office:value-type="float" office:value="2020">
            <text:p>2020</text:p>
          </table:table-cell>
          <table:table-cell table:style-name="ce0"/>
          <table:table-cell table:number-columns-repeated="1022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4100000">
            <text:p>4100000</text:p>
          </table:table-cell>
          <table:table-cell table:number-columns-repeated="1022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4984000">
            <text:p>4984000</text:p>
          </table:table-cell>
          <table:table-cell table:number-columns-repeated="1022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7357634.7">
            <text:p>7357634.7</text:p>
          </table:table-cell>
          <table:table-cell table:number-columns-repeated="1022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32263992.23">
            <text:p>32263992.23</text:p>
          </table:table-cell>
          <table:table-cell table:number-columns-repeated="1022"/>
        </table:table-row>
        <table:table-row>
          <table:table-cell table:style-name="ce0" office:value-type="float" office:value="2025">
            <text:p>2025</text:p>
          </table:table-cell>
          <table:table-cell table:style-name="ce0" office:value-type="float" office:value="28502157.47">
            <text:p>28502157.47</text:p>
          </table:table-cell>
          <table:table-cell table:number-columns-repeated="1022"/>
        </table:table-row>
        <table:table-row>
          <table:table-cell table:style-name="ce0" office:value-type="float" office:value="2026">
            <text:p>2026</text:p>
          </table:table-cell>
          <table:table-cell table:style-name="ce0" office:value-type="float" office:value="15250000">
            <text:p>15250000</text:p>
          </table:table-cell>
          <table:table-cell table:number-columns-repeated="1022"/>
        </table:table-row>
      </table:table>
      <table:database-ranges>
        <table:database-range table:orientation="column" table:display-filter-buttons="true" table:target-range-address="'Worksheet'.A1:B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1T06:22:26+02:00</meta:creation-date>
    <dc:date>2026-08-11T06:22:26+02:00</dc:date>
    <dc:title>Untitled Spreadsheet</dc:title>
    <dc:description/>
    <dc:subject/>
    <meta:keyword/>
    <meta:user-defined meta:name="Company"/>
    <meta:user-defined meta:name="category"/>
  </office:meta>
</office:document-meta>
</file>