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Identifikator občine</text:p>
          </table:table-cell>
          <table:table-cell table:style-name="ce0" office:value-type="string">
            <text:p>Občina</text:p>
          </table:table-cell>
          <table:table-cell table:style-name="ce0" office:value-type="string">
            <text:p>Identifikator volilne enote</text:p>
          </table:table-cell>
          <table:table-cell table:style-name="ce0" office:value-type="string">
            <text:p>Volilna enota</text:p>
          </table:table-cell>
          <table:table-cell table:style-name="ce0" office:value-type="string">
            <text:p>Identifikator volišča</text:p>
          </table:table-cell>
          <table:table-cell table:style-name="ce0" office:value-type="string">
            <text:p>Volišče</text:p>
          </table:table-cell>
          <table:table-cell table:style-name="ce0" office:value-type="string">
            <text:p>Število volilcev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DANILA LOKARJA, CESTA 5. MAJA 15</text:p>
          </table:table-cell>
          <table:table-cell table:style-name="ce0" office:value-type="float" office:value="672">
            <text:p>672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TAVBA OBČINE AJDOVŠČINA, CESTA 5. MAJA 6 A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VOLJNO GASILSKO DRUŠTVO, TOVARNIŠKA C. 3G</text:p>
          </table:table-cell>
          <table:table-cell table:style-name="ce0" office:value-type="float" office:value="470">
            <text:p>47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TROŠKI VRTEC OB HUBLJU, OB HUBLJU 1</text:p>
          </table:table-cell>
          <table:table-cell table:style-name="ce0" office:value-type="float" office:value="543">
            <text:p>543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KRAJANOV AJDOVŠČINA, PREŠERNOVA ULICA 26</text:p>
          </table:table-cell>
          <table:table-cell table:style-name="ce0" office:value-type="float" office:value="758">
            <text:p>758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A ŠOLA ŠTURJE, BEVKOVA ULICA 22</text:p>
          </table:table-cell>
          <table:table-cell table:style-name="ce0" office:value-type="float" office:value="720">
            <text:p>72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TROŠKI VRTEC NA RIBNIKU, POT V ŽAPUŽE 14</text:p>
          </table:table-cell>
          <table:table-cell table:style-name="ce0" office:value-type="float" office:value="1239">
            <text:p>1239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, ŽAPUŽE 10</text:p>
          </table:table-cell>
          <table:table-cell table:style-name="ce0" office:value-type="float" office:value="362">
            <text:p>362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VORANA KRAJEVNE SKUPNOSTI, DOLGA POLJANA 17</text:p>
          </table:table-cell>
          <table:table-cell table:style-name="ce0" office:value-type="float" office:value="297">
            <text:p>297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STARA ŠOLA BUDANJE, BUDANJE 37</text:p>
          </table:table-cell>
          <table:table-cell table:style-name="ce0" office:value-type="float" office:value="678">
            <text:p>678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VORANA EDMUNDA ČIBEJA, LOKAVEC 126 A</text:p>
          </table:table-cell>
          <table:table-cell table:style-name="ce0" office:value-type="float" office:value="959">
            <text:p>959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VORANA KRAJEVNE SKUPNOSTI, PREDMEJA 93 A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VORANA KRAJEVNE SKUPNOSTI, OTLICA 47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TABORNIKOV, KOVK 13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SNOVNA ŠOLA, COL 35</text:p>
          </table:table-cell>
          <table:table-cell table:style-name="ce0" office:value-type="float" office:value="726">
            <text:p>726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SNOVNA ŠOLA, PODKRAJ 9</text:p>
          </table:table-cell>
          <table:table-cell table:style-name="ce0" office:value-type="float" office:value="580">
            <text:p>58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DOM KRAJANOV, STOMAŽ 36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PROSTORI KRAJEVNE SKUPNOSTI SKRILJE, SKRILJE 39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DOM KRAJANOV CESTA, CESTA 94 A</text:p>
          </table:table-cell>
          <table:table-cell table:style-name="ce0" office:value-type="float" office:value="435">
            <text:p>435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ROSTORI KS VIPAVSKI KRIŽ, VIPAVSKI KRIŽ 8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KRAJANOV, PLAČE 27 A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ZASEBNA HIŠA, MALE ŽABLJE 33A</text:p>
          </table:table-cell>
          <table:table-cell table:style-name="ce0" office:value-type="float" office:value="251">
            <text:p>251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BJEKT MARTINOVE DVORANE, GABERJE 37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ASILSKI DOM ŠMARJE, ŠMARJE 48 A</text:p>
          </table:table-cell>
          <table:table-cell table:style-name="ce0" office:value-type="float" office:value="324">
            <text:p>324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VEČNAMENSKI PROSTOR, USTJE 18</text:p>
          </table:table-cell>
          <table:table-cell table:style-name="ce0" office:value-type="float" office:value="371">
            <text:p>371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BIVŠA OSNOVNA ŠOLA, PLANINA 58</text:p>
          </table:table-cell>
          <table:table-cell table:style-name="ce0" office:value-type="float" office:value="507">
            <text:p>507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DVORANA KRAJEVNE SKUPNOSTI, VELIKE ŽABLJE 88A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KULTURNI DOM, DOBRAVLJE 34 A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UČNI CENTER BRJE (BIVŠA OSNOVNA ŠOLA), BRJE 53</text:p>
          </table:table-cell>
          <table:table-cell table:style-name="ce0" office:value-type="float" office:value="336">
            <text:p>336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DOM KRAJANOV (BIVŠA OSNOVNA ŠOLA), KAMNJE 61</text:p>
          </table:table-cell>
          <table:table-cell table:style-name="ce0" office:value-type="float" office:value="361">
            <text:p>361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SNOVNA ŠOLA, VRTOVIN 74</text:p>
          </table:table-cell>
          <table:table-cell table:style-name="ce0" office:value-type="float" office:value="395">
            <text:p>395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DOM KRAJANOV, GOJAČE 48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KULTURNI DOM, SELO 39 A</text:p>
          </table:table-cell>
          <table:table-cell table:style-name="ce0" office:value-type="float" office:value="357">
            <text:p>357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STAVBA V ŠPORTNEM PARKU BATUJE, BATUJE 38 B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AJDOVŠČI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OSNOVNA ŠOLA ČRNIČE, ČRNIČE 27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LTINCI I, KULTURNI DOM, UL. ŠTEFANA KOVAČA 3</text:p>
          </table:table-cell>
          <table:table-cell table:style-name="ce0" office:value-type="float" office:value="840">
            <text:p>840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ELTINCI II, KULTURNI DOM, UL. ŠTEFANA KOVAČA 3</text:p>
          </table:table-cell>
          <table:table-cell table:style-name="ce0" office:value-type="float" office:value="1201">
            <text:p>1201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IPA, CIMPRANA  IŽA, LIPA 78A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ŠKI DOM DOKLEŽOVJE, DOKLEŽOVJE, GLAVNA ULICA 18 </text:p>
          </table:table-cell>
          <table:table-cell table:style-name="ce0" office:value-type="float" office:value="681">
            <text:p>681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I DOM IŽAKOVCI, IŽAKOVCI 72A</text:p>
          </table:table-cell>
          <table:table-cell table:style-name="ce0" office:value-type="float" office:value="619">
            <text:p>619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ULTURNI DOM MELINCI, MELINCI 134</text:p>
          </table:table-cell>
          <table:table-cell table:style-name="ce0" office:value-type="float" office:value="637">
            <text:p>637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RATONCI, TURISTIČNA HIŠA ŽLICA, BRATONCI 81A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RC GANČANI, GANČANI 1A</text:p>
          </table:table-cell>
          <table:table-cell table:style-name="ce0" office:value-type="float" office:value="838">
            <text:p>838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LIPOVCI, GASILSKI DOM, LIPOVCI 138</text:p>
          </table:table-cell>
          <table:table-cell table:style-name="ce0" office:value-type="float" office:value="886">
            <text:p>886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MLINO, MLINSKA CESTA 26, BLED</text:p>
          </table:table-cell>
          <table:table-cell table:style-name="ce0" office:value-type="float" office:value="281">
            <text:p>281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REČICA, REČIŠKA CESTA 4, BLED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BČINA BLED, CESTA SVOBODE 13, BLED</text:p>
          </table:table-cell>
          <table:table-cell table:style-name="ce0" office:value-type="float" office:value="789">
            <text:p>789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BLED, SELIŠKA CESTA 3, BLED</text:p>
          </table:table-cell>
          <table:table-cell table:style-name="ce0" office:value-type="float" office:value="689">
            <text:p>689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INFOCENTER TNP, LJUBLJANSKA CESTA 27, BLED</text:p>
          </table:table-cell>
          <table:table-cell table:style-name="ce0" office:value-type="float" office:value="676">
            <text:p>676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OM KRAJANOV BOHINJSKA BELA, BOHINJSKA BELA 37</text:p>
          </table:table-cell>
          <table:table-cell table:style-name="ce0" office:value-type="float" office:value="536">
            <text:p>536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ZADRUŽNI DOM RIBNO, IZLETNIŠKA ULICA 11</text:p>
          </table:table-cell>
          <table:table-cell table:style-name="ce0" office:value-type="float" office:value="994">
            <text:p>994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ULTURNI DOM ZASIP, SEBENJE 6</text:p>
          </table:table-cell>
          <table:table-cell table:style-name="ce0" office:value-type="float" office:value="846">
            <text:p>846</text:p>
          </table:table-cell>
          <table:table-cell table:number-columns-repeated="1017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BLE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MGC VEZENINE BLED, UL. J. V. MOLNAR 2, BLED</text:p>
          </table:table-cell>
          <table:table-cell table:style-name="ce0" office:value-type="float" office:value="854">
            <text:p>854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RTEC BOHINJSKA BISTRICA, MENCINGERJEVA ULICA 4</text:p>
          </table:table-cell>
          <table:table-cell table:style-name="ce0" office:value-type="float" office:value="500">
            <text:p>500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JOŽA AŽMANA, TRIGLAVSKA C. 16, BOH. BISTRICA</text:p>
          </table:table-cell>
          <table:table-cell table:style-name="ce0" office:value-type="float" office:value="900">
            <text:p>900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BITNJE, BITNJE 13, BOH. BISTRICA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NOMENJ, NOMENJ 23, BOH. BISTRICA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URISTIČNO DRUŠTVO BOHINJ, RIBČEV LAZ 48,B.JEZERO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KAMNJE, KAMNJE 26 A, BOH. BISTRICA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NEMŠKI ROVT,NEMŠKI ROVT18,B.BISTRICA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KOPRIVNIK, KOPRIVNIK 3 B, B.BISTRICA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GORJUŠE, GORJUŠE 36 A, BOH. BISTRICA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SREDNJA VAS V BOHINJU, SRED. VAS 83</text:p>
          </table:table-cell>
          <table:table-cell table:style-name="ce0" office:value-type="float" office:value="380">
            <text:p>380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BOHINJ. ČEŠNJICA, BOHIN. ČEŠNJICA 79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I ZDENKI PLATIŠA,PODJELJE 15A, SR.VAS V BOHINJU</text:p>
          </table:table-cell>
          <table:table-cell table:style-name="ce0" office:value-type="float" office:value="61">
            <text:p>61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ULTURNI DOM STARA FUŽINA,STARA FUŽINA 53B,B.JEZ.</text:p>
          </table:table-cell>
          <table:table-cell table:style-name="ce0" office:value-type="float" office:value="543">
            <text:p>543</text:p>
          </table:table-cell>
          <table:table-cell table:number-columns-repeated="1017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BOHI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RI MILANU TALERJU, STUDOR 5A, SR. VAS V BOHINJU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D BOROVNICA, MIKLAVIČEVA C. 2A, BOROVNICA</text:p>
          </table:table-cell>
          <table:table-cell table:style-name="ce0" office:value-type="float" office:value="459">
            <text:p>459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BOROVNICA, PAPLERJEVA UL. 15, BOROVNICA</text:p>
          </table:table-cell>
          <table:table-cell table:style-name="ce0" office:value-type="float" office:value="983">
            <text:p>983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BČINA BOROVNICA, PAPLERJEVA UL. 22, BOROVNICA</text:p>
          </table:table-cell>
          <table:table-cell table:style-name="ce0" office:value-type="float" office:value="494">
            <text:p>494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D BREG PRI BOROVNICI 18, BOROVNICA</text:p>
          </table:table-cell>
          <table:table-cell table:style-name="ce0" office:value-type="float" office:value="394">
            <text:p>394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K DOL-LAZE, OBRTNIŠKA UL. 30, BOROVNICA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BORO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D BREZOVICA PRI BOROVNICI 42, BOROVNICA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BOVEC, TRG GOLOBARSKIH ŽRTEV 17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TEC BOVEC, MALA VAS 121</text:p>
          </table:table-cell>
          <table:table-cell table:style-name="ce0" office:value-type="float" office:value="340">
            <text:p>340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IVŠA NKBM BOVEC, TRG GOLOBARSKIH ŽRTEV 47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TURISTIČNA PISARNA NA LOGU, TRENTA 41</text:p>
          </table:table-cell>
          <table:table-cell table:style-name="ce0" office:value-type="float" office:value="113">
            <text:p>113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OČA 28, OSNOVNA ŠOLA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S KAL-KORITNICA - RIBIŠKA HIŠA, KAL-KORITNICA 35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ULTURNI DOM, LOG POD MANGARTOM 54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ČEZSOČA 94, STARA MLEKARNA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STANOVANJSKA HIŠA LOG ČEZSOŠKI 21</text:p>
          </table:table-cell>
          <table:table-cell table:style-name="ce0" office:value-type="float" office:value="53">
            <text:p>53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SNOVNA ŠOLA, ŽAGA 29</text:p>
          </table:table-cell>
          <table:table-cell table:style-name="ce0" office:value-type="float" office:value="272">
            <text:p>272</text:p>
          </table:table-cell>
          <table:table-cell table:number-columns-repeated="1017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BOV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GD SRPENICA, ŠPORTNA DVORANA, SRPENICA 80</text:p>
          </table:table-cell>
          <table:table-cell table:style-name="ce0" office:value-type="float" office:value="140">
            <text:p>14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ALOJZA GRADNIKA, TRG 25. MAJA 9</text:p>
          </table:table-cell>
          <table:table-cell table:style-name="ce0" office:value-type="float" office:value="420">
            <text:p>42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TURISTIČNA KMETIJA BREG, BREG PRI GOLEM BRDU 8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SEDEŽ VS, KOŽBANA 6 A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SEDEŽ VS, NEBLO 1J</text:p>
          </table:table-cell>
          <table:table-cell table:style-name="ce0" office:value-type="float" office:value="535">
            <text:p>535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ILA VIPOLŽE, VIPOLŽE 29</text:p>
          </table:table-cell>
          <table:table-cell table:style-name="ce0" office:value-type="float" office:value="360">
            <text:p>36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EČNAMENSKI PROSTOR, KOZANA 59</text:p>
          </table:table-cell>
          <table:table-cell table:style-name="ce0" office:value-type="float" office:value="320">
            <text:p>32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ZADRUŽNI DOM, FOJANA 25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I DOM, VIŠNJEVIK 33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ZADRUŽNI DOM, MEDANA 16</text:p>
          </table:table-cell>
          <table:table-cell table:style-name="ce0" office:value-type="float" office:value="457">
            <text:p>457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BRIŠKI DOM PRI ŽUPNIŠČU BILJANA, BILJANA 12</text:p>
          </table:table-cell>
          <table:table-cell table:style-name="ce0" office:value-type="float" office:value="192">
            <text:p>192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RTEC KOJSKO, KOJSKO 69</text:p>
          </table:table-cell>
          <table:table-cell table:style-name="ce0" office:value-type="float" office:value="254">
            <text:p>254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AŠKI DOM, VRHOVLJE PRI KOJSKEM 18</text:p>
          </table:table-cell>
          <table:table-cell table:style-name="ce0" office:value-type="float" office:value="89">
            <text:p>89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ADRUŽNI DOM, VEDRIJAN 34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ULTURNI DOM, HUM 54</text:p>
          </table:table-cell>
          <table:table-cell table:style-name="ce0" office:value-type="float" office:value="340">
            <text:p>340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OM UPOKOJENCEV, PODSABOTIN 27</text:p>
          </table:table-cell>
          <table:table-cell table:style-name="ce0" office:value-type="float" office:value="182">
            <text:p>182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EČNAMENSKI PROSTOR, GORNJE CEROVO 12C</text:p>
          </table:table-cell>
          <table:table-cell table:style-name="ce0" office:value-type="float" office:value="369">
            <text:p>369</text:p>
          </table:table-cell>
          <table:table-cell table:number-columns-repeated="1017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BR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HIŠA KULTURE, ŠMARTNO 38</text:p>
          </table:table-cell>
          <table:table-cell table:style-name="ce0" office:value-type="float" office:value="382">
            <text:p>382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BREZOVICA, ŠOLSKA ULICA 15, BREZOVICA</text:p>
          </table:table-cell>
          <table:table-cell table:style-name="ce0" office:value-type="float" office:value="925">
            <text:p>925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BREZOVICA, ŠOLSKA ULICA 15, BREZOVICA</text:p>
          </table:table-cell>
          <table:table-cell table:style-name="ce0" office:value-type="float" office:value="1493">
            <text:p>1493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KRAJANOV VNANJE GORICE, NOVA POT 5, BREZOVICA</text:p>
          </table:table-cell>
          <table:table-cell table:style-name="ce0" office:value-type="float" office:value="946">
            <text:p>946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ZD NOTRANJE GORICE, PODPEŠKA C. 380, NOTRANJE G.</text:p>
          </table:table-cell>
          <table:table-cell table:style-name="ce0" office:value-type="float" office:value="766">
            <text:p>766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ZD NOTRANJE GORICE, PODPEŠKA C. 380, NOTRANJE G.</text:p>
          </table:table-cell>
          <table:table-cell table:style-name="ce0" office:value-type="float" office:value="1441">
            <text:p>1441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D GORIČICA, GORIČICA 32, PRESERJE</text:p>
          </table:table-cell>
          <table:table-cell table:style-name="ce0" office:value-type="float" office:value="268">
            <text:p>268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D KAMNIK POD KRIMOM, KAMNIK POD KRIMOM 151A, P.</text:p>
          </table:table-cell>
          <table:table-cell table:style-name="ce0" office:value-type="float" office:value="826">
            <text:p>826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PRESERJE, PRESERJE 60, PRESERJE</text:p>
          </table:table-cell>
          <table:table-cell table:style-name="ce0" office:value-type="float" office:value="416">
            <text:p>416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ULTURNI DOM PODPEČ, JEZERO 21, PRESERJE</text:p>
          </table:table-cell>
          <table:table-cell table:style-name="ce0" office:value-type="float" office:value="1099">
            <text:p>1099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SNOVNA ŠOLA RAKITNA, RAKITNA 54, PRESERJE</text:p>
          </table:table-cell>
          <table:table-cell table:style-name="ce0" office:value-type="float" office:value="637">
            <text:p>637</text:p>
          </table:table-cell>
          <table:table-cell table:number-columns-repeated="1017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BREZ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KRAJANOV VNANJE GORICE, NOVA POT 5, BREZOVICA</text:p>
          </table:table-cell>
          <table:table-cell table:style-name="ce0" office:value-type="float" office:value="1166">
            <text:p>116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ESTNA HIŠA BREŽICE, CPB 22, BREŽICE</text:p>
          </table:table-cell>
          <table:table-cell table:style-name="ce0" office:value-type="float" office:value="668">
            <text:p>66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MC BREŽICE I., GUBČEVA UL. 10A, BREŽICE</text:p>
          </table:table-cell>
          <table:table-cell table:style-name="ce0" office:value-type="float" office:value="554">
            <text:p>554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BREŽICE, LEVSTIKOVA UL. 18,  BREŽICE</text:p>
          </table:table-cell>
          <table:table-cell table:style-name="ce0" office:value-type="float" office:value="349">
            <text:p>34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RTEC MAVRICA BREŽICE, VHOD B,ŠOLSKA UL.5,BREŽICE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MC BREŽICE II., GUBČEVA UL. 10A, BREŽICE</text:p>
          </table:table-cell>
          <table:table-cell table:style-name="ce0" office:value-type="float" office:value="350">
            <text:p>350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D BUKOŠEK, BUKOŠEK 28A, BREŽICE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IC BREŽICE I., BIZELJSKA C. 45, BREŽICE</text:p>
          </table:table-cell>
          <table:table-cell table:style-name="ce0" office:value-type="float" office:value="1098">
            <text:p>109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IC BREŽICE II., BIZELJSKA C. 45, BREŽICE</text:p>
          </table:table-cell>
          <table:table-cell table:style-name="ce0" office:value-type="float" office:value="526">
            <text:p>52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ZAVOD ZA ŠPORT - STADION, CBM 18, BREŽICE</text:p>
          </table:table-cell>
          <table:table-cell table:style-name="ce0" office:value-type="float" office:value="283">
            <text:p>283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D ŠENTLENART I., CBM 105, BREŽICE</text:p>
          </table:table-cell>
          <table:table-cell table:style-name="ce0" office:value-type="float" office:value="601">
            <text:p>60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D ŠENTLENART II., CBM 105, BREŽICE</text:p>
          </table:table-cell>
          <table:table-cell table:style-name="ce0" office:value-type="float" office:value="693">
            <text:p>693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D CERKLJE OB KRKI, CERKLJE 56, CERKLJE/KRKI</text:p>
          </table:table-cell>
          <table:table-cell table:style-name="ce0" office:value-type="float" office:value="526">
            <text:p>52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OŠ CERKLJE OB KRKI, CERKLJE 3, CERKLJE/KRKI</text:p>
          </table:table-cell>
          <table:table-cell table:style-name="ce0" office:value-type="float" office:value="482">
            <text:p>482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NEK. OŠ BUŠEČA VAS, BUŠEČA VAS 38, CERKLJE/KRKI</text:p>
          </table:table-cell>
          <table:table-cell table:style-name="ce0" office:value-type="float" office:value="271">
            <text:p>27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GD DOL. PIROŠICA, DOL. PIROŠICA 4A, CERKLJE/KRKI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KS ČATEŽ OB SAVI, ČATEŠKA UL. 3, BREŽICE</text:p>
          </table:table-cell>
          <table:table-cell table:style-name="ce0" office:value-type="float" office:value="460">
            <text:p>460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GD CERINA,  CERINA 14A, BREŽICE</text:p>
          </table:table-cell>
          <table:table-cell table:style-name="ce0" office:value-type="float" office:value="394">
            <text:p>394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KS KRŠKA VAS (SPODAJ), KRŠKA VAS 2, 8262 KRŠKA VAS</text:p>
          </table:table-cell>
          <table:table-cell table:style-name="ce0" office:value-type="float" office:value="449">
            <text:p>44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GD SKOPICE, GORENJE SKOPICE 3, KRŠKA VAS</text:p>
          </table:table-cell>
          <table:table-cell table:style-name="ce0" office:value-type="float" office:value="309">
            <text:p>30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DOM.DRUŽ.ORG. V.MALENCE, V.MALENCE 18A, KRŠKA VAS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NEK. OŠ MRZLAVA VAS, MRZLAVA VAS 21A, KRŠKA VAS</text:p>
          </table:table-cell>
          <table:table-cell table:style-name="ce0" office:value-type="float" office:value="242">
            <text:p>242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KS VELIKA DOLINA, VELIKA DOLINA 9, JESENICE/DOL.</text:p>
          </table:table-cell>
          <table:table-cell table:style-name="ce0" office:value-type="float" office:value="368">
            <text:p>36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OŠ V. DOLINA, V. DOLINA 30, 8261 JESENICE NA DOL.</text:p>
          </table:table-cell>
          <table:table-cell table:style-name="ce0" office:value-type="float" office:value="378">
            <text:p>37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KS JESENICE NA DOL. JESENICE 11A, JESENICE/DOL.</text:p>
          </table:table-cell>
          <table:table-cell table:style-name="ce0" office:value-type="float" office:value="279">
            <text:p>27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GD OBREŽJE, OBREŽJE 32, JESENICE/DOL.</text:p>
          </table:table-cell>
          <table:table-cell table:style-name="ce0" office:value-type="float" office:value="657">
            <text:p>65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ROSVETNI DOM GLOBOKO I., GLOBOKO 5, GLOBOKO</text:p>
          </table:table-cell>
          <table:table-cell table:style-name="ce0" office:value-type="float" office:value="708">
            <text:p>70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ROSVETNI DOM GLOBOKO II., GLOBOKO 5, GLOBOKO</text:p>
          </table:table-cell>
          <table:table-cell table:style-name="ce0" office:value-type="float" office:value="243">
            <text:p>243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D GABRJE PRI DOBOVI, GABRJE PRI DOBOVI 20,DOBOVA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D MALI OBREŽ, MALI OBREŽ 16A, DOBOVA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D VELIKI OBREŽ, VELIKI OBREŽ 13, DOBOVA</text:p>
          </table:table-cell>
          <table:table-cell table:style-name="ce0" office:value-type="float" office:value="231">
            <text:p>23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BRODARSKA HIŠICA MOSTEC, MOSTEC 51, DOBOVA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D MIHALOVEC, MIHALOVEC 17, DOBOVA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D LOČE, LOČE 22, DOBOVA</text:p>
          </table:table-cell>
          <table:table-cell table:style-name="ce0" office:value-type="float" office:value="157">
            <text:p>15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S DOBOVA, UL. BRATOV GERJOVIČEV 48, DOBOVA</text:p>
          </table:table-cell>
          <table:table-cell table:style-name="ce0" office:value-type="float" office:value="557">
            <text:p>55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GD RIGONCE, RIGONCE 29, DOBOVA</text:p>
          </table:table-cell>
          <table:table-cell table:style-name="ce0" office:value-type="float" office:value="140">
            <text:p>140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GD SELA PRI DOBOVI, SELA PRI DOBOVI 46, DOBOVA</text:p>
          </table:table-cell>
          <table:table-cell table:style-name="ce0" office:value-type="float" office:value="488">
            <text:p>488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GD KAPELE, KAPELE 13, KAPELE</text:p>
          </table:table-cell>
          <table:table-cell table:style-name="ce0" office:value-type="float" office:value="272">
            <text:p>272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GD RAKOVEC, RAKOVEC 15, KAPELE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GD ŽUPELEVEC, ŽUPELEVEC 53, KAPELE</text:p>
          </table:table-cell>
          <table:table-cell table:style-name="ce0" office:value-type="float" office:value="461">
            <text:p>46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OSVETNI DOM ARTIČE, ARTIČE 38, ARTIČE</text:p>
          </table:table-cell>
          <table:table-cell table:style-name="ce0" office:value-type="float" office:value="697">
            <text:p>69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ARTIČE, ARTIČE 39, ARTIČE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NEKDANJA OŠ PEČICE, PEČICE 33, PODSREDA</text:p>
          </table:table-cell>
          <table:table-cell table:style-name="ce0" office:value-type="float" office:value="83">
            <text:p>83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DOM KRAJANOV SROMLJE, SROMLJE 5, SROMLJE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VEČNAMENSKI DOM PIŠECE, PIŠECE 27A, PIŠECE</text:p>
          </table:table-cell>
          <table:table-cell table:style-name="ce0" office:value-type="float" office:value="446">
            <text:p>446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Š PIŠECE, PIŠECE 34, PIŠECE</text:p>
          </table:table-cell>
          <table:table-cell table:style-name="ce0" office:value-type="float" office:value="451">
            <text:p>451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OŠ BIZELJSKO, BIZELJSKA C. 78, BIZELJSKO</text:p>
          </table:table-cell>
          <table:table-cell table:style-name="ce0" office:value-type="float" office:value="884">
            <text:p>884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GD OREŠJE, OREŠJE NA BIZELJSKEM 59, BIZELJSKO</text:p>
          </table:table-cell>
          <table:table-cell table:style-name="ce0" office:value-type="float" office:value="200">
            <text:p>200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GD STARA VAS, STARA VAS 68A, BIZELJSKO</text:p>
          </table:table-cell>
          <table:table-cell table:style-name="ce0" office:value-type="float" office:value="287">
            <text:p>287</text:p>
          </table:table-cell>
          <table:table-cell table:number-columns-repeated="1017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BREŽ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KS KRIŽE, KRIŽE 21, KOPRIVNICA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7">
            <text:p>207</text:p>
          </table:table-cell>
          <table:table-cell table:style-name="ce0" office:value-type="string">
            <text:p>GRADIŠČE, ŠPORTNO REKREACIJSKI CENTER</text:p>
          </table:table-cell>
          <table:table-cell table:style-name="ce0" office:value-type="float" office:value="259">
            <text:p>259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1">
            <text:p>211</text:p>
          </table:table-cell>
          <table:table-cell table:style-name="ce0" office:value-type="string">
            <text:p>MURSKI ČRNCI, VAŠKO-GASILSKI DOM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3">
            <text:p>213</text:p>
          </table:table-cell>
          <table:table-cell table:style-name="ce0" office:value-type="string">
            <text:p>VAŠKO-GASILSKI DOM PETANJCI, PETANJCI 65</text:p>
          </table:table-cell>
          <table:table-cell table:style-name="ce0" office:value-type="float" office:value="541">
            <text:p>541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7">
            <text:p>217</text:p>
          </table:table-cell>
          <table:table-cell table:style-name="ce0" office:value-type="string">
            <text:p>TIŠINA, VAŠKO-GASILSKI DOM</text:p>
          </table:table-cell>
          <table:table-cell table:style-name="ce0" office:value-type="float" office:value="346">
            <text:p>346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9">
            <text:p>219</text:p>
          </table:table-cell>
          <table:table-cell table:style-name="ce0" office:value-type="string">
            <text:p>TROPOVCI, VAŠKO-GASILSKI DOM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BOREJCI, VAŠKO-GASILSKI DOM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4">
            <text:p>204</text:p>
          </table:table-cell>
          <table:table-cell table:style-name="ce0" office:value-type="string">
            <text:p>GEDEROVCI, VAŠKO-GASILSKI DOM</text:p>
          </table:table-cell>
          <table:table-cell table:style-name="ce0" office:value-type="float" office:value="148">
            <text:p>148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9">
            <text:p>209</text:p>
          </table:table-cell>
          <table:table-cell table:style-name="ce0" office:value-type="string">
            <text:p>KRAJNA, VAŠKO-GASILSKI DOM</text:p>
          </table:table-cell>
          <table:table-cell table:style-name="ce0" office:value-type="float" office:value="225">
            <text:p>225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2">
            <text:p>212</text:p>
          </table:table-cell>
          <table:table-cell table:style-name="ce0" office:value-type="string">
            <text:p>M.PETROVCI, VAŠKO-GASILSKI DOM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4">
            <text:p>214</text:p>
          </table:table-cell>
          <table:table-cell table:style-name="ce0" office:value-type="string">
            <text:p>RANKOVCI, VAŠKO-GASILSKI DOM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6">
            <text:p>216</text:p>
          </table:table-cell>
          <table:table-cell table:style-name="ce0" office:value-type="string">
            <text:p>SODIŠINCI, VAŠKO-GASILSKI DOM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20">
            <text:p>220</text:p>
          </table:table-cell>
          <table:table-cell table:style-name="ce0" office:value-type="string">
            <text:p>VANČA VAS, VAŠKO-GASILSKI DOM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HUDINJA, MARIBORSKA CESTA 125, CELJE</text:p>
          </table:table-cell>
          <table:table-cell table:style-name="ce0" office:value-type="float" office:value="1236">
            <text:p>1236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SEDEŽ MČ HUDINJA, UL. FRANK. ŽRTEV 17A, CELJE</text:p>
          </table:table-cell>
          <table:table-cell table:style-name="ce0" office:value-type="float" office:value="773">
            <text:p>77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HRASTNIK MIROSLAV, VRHE 42, TEHARJE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TROŽNIK HORVAT KARINA, BUKOVŽLAK 51, TEHARJE</text:p>
          </table:table-cell>
          <table:table-cell table:style-name="ce0" office:value-type="float" office:value="280">
            <text:p>280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VORANA KS TEHARJE, TEHARJE 14, TEHARJE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OSTROŽNO, CESTA NA OSTROŽNO 90,CELJE</text:p>
          </table:table-cell>
          <table:table-cell table:style-name="ce0" office:value-type="float" office:value="1549">
            <text:p>1549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LOPATA, LOPATA 49, CELJE</text:p>
          </table:table-cell>
          <table:table-cell table:style-name="ce0" office:value-type="float" office:value="493">
            <text:p>49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LOKROVEC, LOKROVEC 57, CELJE</text:p>
          </table:table-cell>
          <table:table-cell table:style-name="ce0" office:value-type="float" office:value="274">
            <text:p>274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LENOVŠEK JOŽE, DOBROVA 16, CELJE</text:p>
          </table:table-cell>
          <table:table-cell table:style-name="ce0" office:value-type="float" office:value="612">
            <text:p>612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K,ŠMARTNO V ROŽNI DOLINI5,ŠMARTNO V ROŽNI DOLINI</text:p>
          </table:table-cell>
          <table:table-cell table:style-name="ce0" office:value-type="float" office:value="1808">
            <text:p>1808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OSTILNA TEPEŽ, RUNTOLE 3, ŠKOFJA VAS</text:p>
          </table:table-cell>
          <table:table-cell table:style-name="ce0" office:value-type="float" office:value="346">
            <text:p>346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ZARJA TRNOVLJE, KULTURNIŠKA 4, CELJE</text:p>
          </table:table-cell>
          <table:table-cell table:style-name="ce0" office:value-type="float" office:value="428">
            <text:p>428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EDEŽ KS TRNOVLJE, TRNOVELJSKA CESTA 82, CELJE</text:p>
          </table:table-cell>
          <table:table-cell table:style-name="ce0" office:value-type="float" office:value="573">
            <text:p>57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K LJUBEČNA, KOCBEKOVA 45, LJUBEČNA</text:p>
          </table:table-cell>
          <table:table-cell table:style-name="ce0" office:value-type="float" office:value="1328">
            <text:p>1328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ŠPORTNO DRUŠTVO ZAČRET, ZAČRET, LJUBEČNA</text:p>
          </table:table-cell>
          <table:table-cell table:style-name="ce0" office:value-type="float" office:value="292">
            <text:p>292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KULTURNI DOM ŠKOFJA VAS, ŠKOFJA VAS 38,ŠKOFJA VAS</text:p>
          </table:table-cell>
          <table:table-cell table:style-name="ce0" office:value-type="float" office:value="1431">
            <text:p>1431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ELIKA DVORANA KS, TEHARSKA 2A,  CELJE</text:p>
          </table:table-cell>
          <table:table-cell table:style-name="ce0" office:value-type="float" office:value="1413">
            <text:p>141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III. OŠ, VODNIKOVA 4, CELJE</text:p>
          </table:table-cell>
          <table:table-cell table:style-name="ce0" office:value-type="float" office:value="2085">
            <text:p>2085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DON BOSKOV CENTER, DON BOSKOV TRG 1, CELJE</text:p>
          </table:table-cell>
          <table:table-cell table:style-name="ce0" office:value-type="float" office:value="1417">
            <text:p>1417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IV. OŠ, DEČKOVA CESTA 60, CELJE</text:p>
          </table:table-cell>
          <table:table-cell table:style-name="ce0" office:value-type="float" office:value="2951">
            <text:p>2951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RDEČI KRIŽ, OZ CELJE, DELAVSKA UL. 21, CELJE</text:p>
          </table:table-cell>
          <table:table-cell table:style-name="ce0" office:value-type="float" office:value="704">
            <text:p>704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SEDEŽ MČ, UL. BRATOV VOŠNJAKOV 1, CELJE</text:p>
          </table:table-cell>
          <table:table-cell table:style-name="ce0" office:value-type="float" office:value="2869">
            <text:p>2869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LAVA, PUCOVA UL. 7, CELJE</text:p>
          </table:table-cell>
          <table:table-cell table:style-name="ce0" office:value-type="float" office:value="1121">
            <text:p>1121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EDEŽ MČ LAVA, IRŠIČEVA 2A, CELJE</text:p>
          </table:table-cell>
          <table:table-cell table:style-name="ce0" office:value-type="float" office:value="867">
            <text:p>867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I. OŠ - DE, KOSOVELOVA UL. 14, CELJE</text:p>
          </table:table-cell>
          <table:table-cell table:style-name="ce0" office:value-type="float" office:value="555">
            <text:p>555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SEDEŽ KS MEDLOG, BABNO 3A, CELJE</text:p>
          </table:table-cell>
          <table:table-cell table:style-name="ce0" office:value-type="float" office:value="643">
            <text:p>64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PLAVA LAGUNA, LJUBLJANSKA 58, CELJE </text:p>
          </table:table-cell>
          <table:table-cell table:style-name="ce0" office:value-type="float" office:value="816">
            <text:p>816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DIJAŠKI DOM, LJUBLJANSKA CESTA 21, CELJE</text:p>
          </table:table-cell>
          <table:table-cell table:style-name="ce0" office:value-type="float" office:value="1487">
            <text:p>1487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ŠOLSKI CENTER CELJE, POT NA LAVO 22, CELJE</text:p>
          </table:table-cell>
          <table:table-cell table:style-name="ce0" office:value-type="float" office:value="1184">
            <text:p>1184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DRUŽBENI PROSTORI, UL. V. PREK. BRIGADE 4, CELJE </text:p>
          </table:table-cell>
          <table:table-cell table:style-name="ce0" office:value-type="float" office:value="693">
            <text:p>69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DK, ZAGRAD 90, CELJE</text:p>
          </table:table-cell>
          <table:table-cell table:style-name="ce0" office:value-type="float" office:value="1503">
            <text:p>1503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VRTEC ZARJA, ENOTA RINGA RAJA, NUŠIČEVA 2C, CELJE</text:p>
          </table:table-cell>
          <table:table-cell table:style-name="ce0" office:value-type="float" office:value="1460">
            <text:p>1460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II.OŠ, LJUBLJANSKA CESTA 46, CELJE</text:p>
          </table:table-cell>
          <table:table-cell table:style-name="ce0" office:value-type="float" office:value="1006">
            <text:p>1006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FRANC DRAKSLER, TREMERJE 13, CELJE</text:p>
          </table:table-cell>
          <table:table-cell table:style-name="ce0" office:value-type="float" office:value="655">
            <text:p>655</text:p>
          </table:table-cell>
          <table:table-cell table:number-columns-repeated="1017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CEL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ŽUPNIJA CELJE, SV.CECILIJA, BREG 18, CELJE</text:p>
          </table:table-cell>
          <table:table-cell table:style-name="ce0" office:value-type="float" office:value="325">
            <text:p>32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ERKLJE NA GOR. I, OŠ D.JENKO, KRVAVŠKA CESTA 4</text:p>
          </table:table-cell>
          <table:table-cell table:style-name="ce0" office:value-type="float" office:value="1095">
            <text:p>109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ERKLJE NA GOR. II, OŠ D.JENKO, KRVAVŠKA CESTA 4</text:p>
          </table:table-cell>
          <table:table-cell table:style-name="ce0" office:value-type="float" office:value="936">
            <text:p>936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TEFANJA GORA, GASILSKI DOM, ŠTEFANJA GORA 30</text:p>
          </table:table-cell>
          <table:table-cell table:style-name="ce0" office:value-type="float" office:value="89">
            <text:p>89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OŽENIK, VAŠKI DOM POŽENIK, POŽENIK 6</text:p>
          </table:table-cell>
          <table:table-cell table:style-name="ce0" office:value-type="float" office:value="469">
            <text:p>469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ENTURŠKA GORA, KRAJEVNI DOM, ŠENTURŠKA GORA 11</text:p>
          </table:table-cell>
          <table:table-cell table:style-name="ce0" office:value-type="float" office:value="446">
            <text:p>446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ELESOVO, GASILSKI DOM, VELESOVO 53</text:p>
          </table:table-cell>
          <table:table-cell table:style-name="ce0" office:value-type="float" office:value="295">
            <text:p>29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RAPROTNA POLICA, VAŠKI DOM PRAPROTNA POLICA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ADERGAS, ADERGAS 12, 4207 CERKLJE NA GORENJSKEM</text:p>
          </table:table-cell>
          <table:table-cell table:style-name="ce0" office:value-type="float" office:value="300">
            <text:p>300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ČEŠNJEVEK, VAŠKI DOM ČEŠNJEVEK, ČEŠNJEVEK 11 A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LAHOVČE, GASILSKI DOM, LAHOVČE 74</text:p>
          </table:table-cell>
          <table:table-cell table:style-name="ce0" office:value-type="float" office:value="365">
            <text:p>36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ALOG, PODRUŽNIČNA OŠ, ZALOG PRI CERKLJAH 29</text:p>
          </table:table-cell>
          <table:table-cell table:style-name="ce0" office:value-type="float" office:value="600">
            <text:p>600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ZGORNJI BRNIK, GASILSKI DOM, ZGORNJI BRNIK 8</text:p>
          </table:table-cell>
          <table:table-cell table:style-name="ce0" office:value-type="float" office:value="587">
            <text:p>587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SPODNJI BRNIK, GASILSKI DOM,  SPODNJI BRNIK 5A</text:p>
          </table:table-cell>
          <table:table-cell table:style-name="ce0" office:value-type="float" office:value="475">
            <text:p>475</text:p>
          </table:table-cell>
          <table:table-cell table:number-columns-repeated="1017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CERKLJE NA GORENJS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AMBROŽ POD KRVAVCEM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CERKNICA, C. 4. MAJA 53, CERKNICA</text:p>
          </table:table-cell>
          <table:table-cell table:style-name="ce0" office:value-type="float" office:value="1087">
            <text:p>1087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UE CERKNICA, C. 4. MAJA 24, CERKNICA</text:p>
          </table:table-cell>
          <table:table-cell table:style-name="ce0" office:value-type="float" office:value="1053">
            <text:p>1053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NOTRANJSKI ODRED CERKNICA, C. 4. MAJA 92</text:p>
          </table:table-cell>
          <table:table-cell table:style-name="ce0" office:value-type="float" office:value="1016">
            <text:p>1016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D DOLENJA VAS, DOLENJA VAS 54</text:p>
          </table:table-cell>
          <table:table-cell table:style-name="ce0" office:value-type="float" office:value="387">
            <text:p>387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D DOLENJE JEZERO, DOLENJE JEZERO 50B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J. KRAJCA RAKEK, PARTIZANSKA C. 28, RAKEK</text:p>
          </table:table-cell>
          <table:table-cell table:style-name="ce0" office:value-type="float" office:value="938">
            <text:p>938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RAJEVNI URAD RAKEK, TRG PADLIH BORCEV 2, RAKEK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D UNEC, UNEC 14</text:p>
          </table:table-cell>
          <table:table-cell table:style-name="ce0" office:value-type="float" office:value="648">
            <text:p>648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D IVANJE SELO, IVANJE SELO 6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D BEZULJAK, BEZULJAK 21A</text:p>
          </table:table-cell>
          <table:table-cell table:style-name="ce0" office:value-type="float" office:value="177">
            <text:p>177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TD MENIŠIJA, BEGUNJE PRI CERKNICI 28</text:p>
          </table:table-cell>
          <table:table-cell table:style-name="ce0" office:value-type="float" office:value="904">
            <text:p>904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GD GORENJE OTAVE, GORENJE OTAVE 4</text:p>
          </table:table-cell>
          <table:table-cell table:style-name="ce0" office:value-type="float" office:value="112">
            <text:p>112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GD SVETI VID, SVETI VID 5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D CAJNARJE, HRUŠKARJE 16</text:p>
          </table:table-cell>
          <table:table-cell table:style-name="ce0" office:value-type="float" office:value="221">
            <text:p>221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D ŽEROVNICA, ŽEROVNICA 2A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D MARTINJAK, MARTINJAK 1B</text:p>
          </table:table-cell>
          <table:table-cell table:style-name="ce0" office:value-type="float" office:value="235">
            <text:p>235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D GORENJE JEZERO, GORENJE JEZERO 32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POŠ 11. MAJ GRAHOVO, GRAHOVO 120</text:p>
          </table:table-cell>
          <table:table-cell table:style-name="ce0" office:value-type="float" office:value="383">
            <text:p>383</text:p>
          </table:table-cell>
          <table:table-cell table:number-columns-repeated="1017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CERK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ANA ŽNIDARŠIČ, BLOČICE 5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BUKOVO</text:p>
          </table:table-cell>
          <table:table-cell table:style-name="ce0" office:value-type="float" office:value="140">
            <text:p>140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STARA MLEKARNA ZAKOJCA</text:p>
          </table:table-cell>
          <table:table-cell table:style-name="ce0" office:value-type="float" office:value="33">
            <text:p>33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SNOVNA ŠOLA OREHEK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JAGRŠČE 2 - STAVBA REJC</text:p>
          </table:table-cell>
          <table:table-cell table:style-name="ce0" office:value-type="float" office:value="26">
            <text:p>26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OLICE 10 - STAVBA MAKUC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KREPČEVALNICA KURN K, REKA 1A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GASILSKI DOM ŠEBRELJE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VEČNAMENSKI OBJEKT POČE</text:p>
          </table:table-cell>
          <table:table-cell table:style-name="ce0" office:value-type="float" office:value="259">
            <text:p>259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KULTURNI DOM RAVNE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ASILSKI DOM ZAKRIŽ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TO LAUFAR CERKNO, MOČNIKOVA ULICA 2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CERKNO-VIŠJA STOPNJA, BEVKOVA UL. 26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MLEKARNA PLANINA</text:p>
          </table:table-cell>
          <table:table-cell table:style-name="ce0" office:value-type="float" office:value="169">
            <text:p>169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MLEKARNA LABINJE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SNOVNA ŠOLA DOLENJI NOVAKI</text:p>
          </table:table-cell>
          <table:table-cell table:style-name="ce0" office:value-type="float" office:value="370">
            <text:p>370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VEČNAMENSKI OBJEKT LAZEC</text:p>
          </table:table-cell>
          <table:table-cell table:style-name="ce0" office:value-type="float" office:value="445">
            <text:p>445</text:p>
          </table:table-cell>
          <table:table-cell table:number-columns-repeated="1017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CERK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STARA VOJAŠNICA KLADJE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ČRENŠOVCI I-KULTURNA DVORANA, ULICA PREKM. ČETE 23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TRNJE - VAŠKI DOM, TRNJE 46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ŽIŽKI - VAŠKO-GASILSKI DOM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ČRENŠOVCI II-KULTURNA DVORANA, UL. PREKM. ČETE 23</text:p>
          </table:table-cell>
          <table:table-cell table:style-name="ce0" office:value-type="float" office:value="526">
            <text:p>526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DOLNJA BISTRICA - VAŠKO-GASILSKI DOM</text:p>
          </table:table-cell>
          <table:table-cell table:style-name="ce0" office:value-type="float" office:value="472">
            <text:p>472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SREDNJA BISTRICA - VAŠKO-GASILSKI DOM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GORNJA BISTRICA - GASILSKI DOM</text:p>
          </table:table-cell>
          <table:table-cell table:style-name="ce0" office:value-type="float" office:value="588">
            <text:p>588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ČRNA NA KOROŠKEM, CENTER 101</text:p>
          </table:table-cell>
          <table:table-cell table:style-name="ce0" office:value-type="float" office:value="1086">
            <text:p>1086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OROŠKA KMETIJSKA ZADRUGA, RUDARJEVO 5A</text:p>
          </table:table-cell>
          <table:table-cell table:style-name="ce0" office:value-type="float" office:value="652">
            <text:p>652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I PLAZNIKU V BISTRI, BISTRA 14</text:p>
          </table:table-cell>
          <table:table-cell table:style-name="ce0" office:value-type="float" office:value="69">
            <text:p>69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KOPRIVNA, KOPRIVNA 10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HANIJA-LUDRANSKI VRH, LUDRANSKI VRH 13A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HELENA-PISARNA VAŠKE SKUPNOSTI, PODPECA 21</text:p>
          </table:table-cell>
          <table:table-cell table:style-name="ce0" office:value-type="float" office:value="82">
            <text:p>82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IC TOPLA, PODPECA 78, ČRNA NA KOROŠKEM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"PRI JUVANU", JAVORJE 24</text:p>
          </table:table-cell>
          <table:table-cell table:style-name="ce0" office:value-type="float" office:value="64">
            <text:p>64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NJIŽNICA ŽERJAV, ŽERJAV 21</text:p>
          </table:table-cell>
          <table:table-cell table:style-name="ce0" office:value-type="float" office:value="267">
            <text:p>267</text:p>
          </table:table-cell>
          <table:table-cell table:number-columns-repeated="1017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ČRNA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I KARNIČNIKU V JAZBINI, JAZBINA 13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ČRNOMELJ -  OŠ LOKA, KIDRIČEVA ULICA 18</text:p>
          </table:table-cell>
          <table:table-cell table:style-name="ce0" office:value-type="float" office:value="605">
            <text:p>60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ČRNOMELJ-ŠD NOGOMETNA ŠOLA BK, PRI STADIONU 2</text:p>
          </table:table-cell>
          <table:table-cell table:style-name="ce0" office:value-type="float" office:value="536">
            <text:p>536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ČRNOMELJ - OŠ M. JARCA, UL. OTONA ŽUPANČIČA 8</text:p>
          </table:table-cell>
          <table:table-cell table:style-name="ce0" office:value-type="float" office:value="876">
            <text:p>876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RANOVIČI - GASILSKI DOM, VRANOVIČI 17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ČRNOMELJ  - DOM OBRTNIKOV, ULICA 21. OKTOBRA 10</text:p>
          </table:table-cell>
          <table:table-cell table:style-name="ce0" office:value-type="float" office:value="1010">
            <text:p>1010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ČRNOMELJ - OTROŠKI VRTEC ČARDAK, ČARDAK 1</text:p>
          </table:table-cell>
          <table:table-cell table:style-name="ce0" office:value-type="float" office:value="969">
            <text:p>969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ČRNOMELJ - BIVŠA TRGOVINA "NINA", PREČNA ULICA 4 </text:p>
          </table:table-cell>
          <table:table-cell table:style-name="ce0" office:value-type="float" office:value="347">
            <text:p>347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HRAST PRI VINICI 18 - GASILSKI DOM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ELOKA 17 - GASILSKI DOM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STARA LIPA 1A - PRI TOMEC JOŽETU</text:p>
          </table:table-cell>
          <table:table-cell table:style-name="ce0" office:value-type="float" office:value="183">
            <text:p>183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INICA 44 - DOM KRAJANOV VINICA</text:p>
          </table:table-cell>
          <table:table-cell table:style-name="ce0" office:value-type="float" office:value="682">
            <text:p>682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ZILJE 37 - GASILSKI DOM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BOJANCI 1 - GASILSKI DOM</text:p>
          </table:table-cell>
          <table:table-cell table:style-name="ce0" office:value-type="float" office:value="69">
            <text:p>69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DRAGATUŠ 48 - OSNOVNA ŠOLA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TANČA GORA 17B - GASILSKI DOM</text:p>
          </table:table-cell>
          <table:table-cell table:style-name="ce0" office:value-type="float" office:value="319">
            <text:p>319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MALI NERAJEC  10 - PRI PANJAN JERNEJU</text:p>
          </table:table-cell>
          <table:table-cell table:style-name="ce0" office:value-type="float" office:value="285">
            <text:p>28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SINJI VRH 1A - V PROSTORIH KS</text:p>
          </table:table-cell>
          <table:table-cell table:style-name="ce0" office:value-type="float" office:value="191">
            <text:p>19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RADENCI - GASILSKI DOM, GORENJI RADENCI 7A</text:p>
          </table:table-cell>
          <table:table-cell table:style-name="ce0" office:value-type="float" office:value="70">
            <text:p>70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STARI TRG OB KOLPI 7 - OSNOVNA ŠOLA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ZAGOZDAC 9 - STAVBA BIVŠE OŠ</text:p>
          </table:table-cell>
          <table:table-cell table:style-name="ce0" office:value-type="float" office:value="45">
            <text:p>4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ADLEŠIČI 13A - KULTURNI DOM</text:p>
          </table:table-cell>
          <table:table-cell table:style-name="ce0" office:value-type="float" office:value="595">
            <text:p>59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ŽUNIČI 1A - GASILSKI DOM</text:p>
          </table:table-cell>
          <table:table-cell table:style-name="ce0" office:value-type="float" office:value="78">
            <text:p>7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BUTORAJ 29 - GASILSKI DOM</text:p>
          </table:table-cell>
          <table:table-cell table:style-name="ce0" office:value-type="float" office:value="164">
            <text:p>16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BLIČE 22 - GASILSKI DOM</text:p>
          </table:table-cell>
          <table:table-cell table:style-name="ce0" office:value-type="float" office:value="398">
            <text:p>39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ANIŽARICA 15A - GOSTILNA IN PICERIJA PRI DELIČU</text:p>
          </table:table-cell>
          <table:table-cell table:style-name="ce0" office:value-type="float" office:value="554">
            <text:p>55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GRIBLJE 38- PODRUŽNIČNA OŠ</text:p>
          </table:table-cell>
          <table:table-cell table:style-name="ce0" office:value-type="float" office:value="327">
            <text:p>327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LOKVE 10B - TRGOVINA VIZIR</text:p>
          </table:table-cell>
          <table:table-cell table:style-name="ce0" office:value-type="float" office:value="368">
            <text:p>36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GASILSKI DOM PETROVA VAS - MIHELJA VAS 4</text:p>
          </table:table-cell>
          <table:table-cell table:style-name="ce0" office:value-type="float" office:value="314">
            <text:p>31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RODINE 14A - GASILSKI DOM</text:p>
          </table:table-cell>
          <table:table-cell table:style-name="ce0" office:value-type="float" office:value="148">
            <text:p>14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OTOVEC 4A - GASILSKI DOM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MAVRLEN 2A - GASILSKI DOM</text:p>
          </table:table-cell>
          <table:table-cell table:style-name="ce0" office:value-type="float" office:value="401">
            <text:p>40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TRIBUČE 34A - GASILSKI DOM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DESINEC 1A - PRI SEDLAR STANKU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DESTRNIK, DESTRNIK 9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. ŠOLA DESTRNIK, JAN. VRH 45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ČUČEK FRANC, PLACAR 39B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I KOS BRANKU, LOČKI VRH 60 A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MARTA KAUČIČ, VINTAROVCI 45D</text:p>
          </table:table-cell>
          <table:table-cell table:style-name="ce0" office:value-type="float" office:value="285">
            <text:p>285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MARTA KAUČIČ, VINTAROVCI 45D</text:p>
          </table:table-cell>
          <table:table-cell table:style-name="ce0" office:value-type="float" office:value="49">
            <text:p>49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I LACKO FRANCU, DRSTELJA 21</text:p>
          </table:table-cell>
          <table:table-cell table:style-name="ce0" office:value-type="float" office:value="189">
            <text:p>189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RI CAF JANEZU, GOMILA 11</text:p>
          </table:table-cell>
          <table:table-cell table:style-name="ce0" office:value-type="float" office:value="68">
            <text:p>68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RI KOKOL FRANCU, JANEŽOVCI 12B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RI KOREN ELIZABETI, JIRŠOVCI 55A</text:p>
          </table:table-cell>
          <table:table-cell table:style-name="ce0" office:value-type="float" office:value="200">
            <text:p>200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RI KOCMUT BRANKU,STRMEC PRI DEST.3</text:p>
          </table:table-cell>
          <table:table-cell table:style-name="ce0" office:value-type="float" office:value="38">
            <text:p>38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I ZELENIK STANISLAVU, LEVANJCI 11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I NIPIČ JANEZU, DOLIČ 17B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PRI ČUČEK KONRADU, GOMILCI 11A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RI HANŽELJ FRANCU, SVETINCI 12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RI POTRČ ANTONU, ZASADI 11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DESTR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RI SLUKAN IVANU, ZG. VELOVLEK 23A</text:p>
          </table:table-cell>
          <table:table-cell table:style-name="ce0" office:value-type="float" office:value="75">
            <text:p>75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 (sedež Divača)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IVAČA, OSNOVNA ŠOLA DIVAČA, UL.DR. B. MAGAJNE 4</text:p>
          </table:table-cell>
          <table:table-cell table:style-name="ce0" office:value-type="float" office:value="891">
            <text:p>891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IVAČA, OSNOVNA ŠOLA DIVAČA, UL.DR. B. MAGAJNE 4</text:p>
          </table:table-cell>
          <table:table-cell table:style-name="ce0" office:value-type="float" office:value="423">
            <text:p>423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LNJE LEŽEČE, VAŠKI DOM DOLNJE LEŽEČE</text:p>
          </table:table-cell>
          <table:table-cell table:style-name="ce0" office:value-type="float" office:value="207">
            <text:p>207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ARKA, STARA OSNOVNA ŠOLA BARKA, VREMSKI BRITOF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LNJE LEŽEČE, VAŠKI DOM DOLNJE LEŽEČE</text:p>
          </table:table-cell>
          <table:table-cell table:style-name="ce0" office:value-type="float" office:value="39">
            <text:p>39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NAKLO, VAŠKI DOM NAKLO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ANE PRI DIVAČI, VAŠKI DOM DANE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REJE, VAŠKI DOM VAREJE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FAMLJE, DVORANA "RUDNIK" VREME, FAMLJE 2A</text:p>
          </table:table-cell>
          <table:table-cell table:style-name="ce0" office:value-type="float" office:value="509">
            <text:p>509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RIVAT HIŠA ČEPER JOŽE, GORNJE LEŽEČE 16</text:p>
          </table:table-cell>
          <table:table-cell table:style-name="ce0" office:value-type="float" office:value="26">
            <text:p>26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 (sedež Senožeče)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AVLA VEČNAM. DVOR. RUDOLFA CVETKA OB OŠ SENOŽEČE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DIVAČ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 (sedež Senožeče)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LENJA VAS, ZADRUŽNI DOM DOLENJA VAS</text:p>
          </table:table-cell>
          <table:table-cell table:style-name="ce0" office:value-type="float" office:value="242">
            <text:p>242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JAKLIČEV DOM, VIDEM 34</text:p>
          </table:table-cell>
          <table:table-cell table:style-name="ce0" office:value-type="float" office:value="1036">
            <text:p>1036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, HOČEVJE 19</text:p>
          </table:table-cell>
          <table:table-cell table:style-name="ce0" office:value-type="float" office:value="150">
            <text:p>150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, ZAGORICA 36A</text:p>
          </table:table-cell>
          <table:table-cell table:style-name="ce0" office:value-type="float" office:value="167">
            <text:p>167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ŠKI PROSTOR PREDSTRUGE, PREDSTRUGE 60</text:p>
          </table:table-cell>
          <table:table-cell table:style-name="ce0" office:value-type="float" office:value="457">
            <text:p>457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, KOMPOLJE 60</text:p>
          </table:table-cell>
          <table:table-cell table:style-name="ce0" office:value-type="float" office:value="382">
            <text:p>382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IZMA PONIKVE, PONIKVE 76</text:p>
          </table:table-cell>
          <table:table-cell table:style-name="ce0" office:value-type="float" office:value="360">
            <text:p>360</text:p>
          </table:table-cell>
          <table:table-cell table:number-columns-repeated="1017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DOBREPO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STRUGE, LIPA 16</text:p>
          </table:table-cell>
          <table:table-cell table:style-name="ce0" office:value-type="float" office:value="425">
            <text:p>425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D PODSMREKA,PODSMREKA 58, 1356 DOBROVA</text:p>
          </table:table-cell>
          <table:table-cell table:style-name="ce0" office:value-type="float" office:value="494">
            <text:p>494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OSLOVNI PROSTOR KOPRIVEC, BREZJE PRI DOBROVI 10</text:p>
          </table:table-cell>
          <table:table-cell table:style-name="ce0" office:value-type="float" office:value="364">
            <text:p>364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DOBROVA, CESTA 7.MAJA 20, 1356 DOBROVA</text:p>
          </table:table-cell>
          <table:table-cell table:style-name="ce0" office:value-type="float" office:value="1078">
            <text:p>1078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PORTNI CENTER GABRJE, 1356 DOBROVA</text:p>
          </table:table-cell>
          <table:table-cell table:style-name="ce0" office:value-type="float" office:value="898">
            <text:p>898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D HRUŠEVO, HRUŠEVO 2A, 1356 DOBROVA</text:p>
          </table:table-cell>
          <table:table-cell table:style-name="ce0" office:value-type="float" office:value="428">
            <text:p>428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D DVOR PRI POLHOVEM GRADCU,DVOR 23,1355 P.GRADEC</text:p>
          </table:table-cell>
          <table:table-cell table:style-name="ce0" office:value-type="float" office:value="583">
            <text:p>583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POLHOV GRADEC, POLHOV GRADEC 95, 1355 P.GRADEC</text:p>
          </table:table-cell>
          <table:table-cell table:style-name="ce0" office:value-type="float" office:value="1213">
            <text:p>1213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D ZALOG-SETNIK, SETNIK 5 B, 1355 POLHOV GRADEC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KRAJANOV ČRNI VRH, ČRNI VRH 37A,1355 P.GRADEC</text:p>
          </table:table-cell>
          <table:table-cell table:style-name="ce0" office:value-type="float" office:value="493">
            <text:p>493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D BUTAJNOVA, BUTAJNOVA 23, 1354 HORJUL</text:p>
          </table:table-cell>
          <table:table-cell table:style-name="ce0" office:value-type="float" office:value="273">
            <text:p>273</text:p>
          </table:table-cell>
          <table:table-cell table:number-columns-repeated="1017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DOBROVA-POLHOV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OM IVANA CANKARJA V ŠENTJOŠTU, ŠENTJOŠT 13 </text:p>
          </table:table-cell>
          <table:table-cell table:style-name="ce0" office:value-type="float" office:value="372">
            <text:p>372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BERIČEVO, BERIČEVO 12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JANKA MODRA, VIDEM 17</text:p>
          </table:table-cell>
          <table:table-cell table:style-name="ce0" office:value-type="float" office:value="1098">
            <text:p>1098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JANKA MODRA, VIDEM 17</text:p>
          </table:table-cell>
          <table:table-cell table:style-name="ce0" office:value-type="float" office:value="889">
            <text:p>889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DOLSKO, DOLSKO 55</text:p>
          </table:table-cell>
          <table:table-cell table:style-name="ce0" office:value-type="float" office:value="969">
            <text:p>969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VINJE, VINJE 26B</text:p>
          </table:table-cell>
          <table:table-cell table:style-name="ce0" office:value-type="float" office:value="406">
            <text:p>406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LAZE, LAZE 29B</text:p>
          </table:table-cell>
          <table:table-cell table:style-name="ce0" office:value-type="float" office:value="177">
            <text:p>177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SNOVNA ŠOLA SENOŽETI, SENOŽETI 53</text:p>
          </table:table-cell>
          <table:table-cell table:style-name="ce0" office:value-type="float" office:value="676">
            <text:p>676</text:p>
          </table:table-cell>
          <table:table-cell table:number-columns-repeated="1017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DOL PRI LJUBLJAN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KLOPCE, KLOPCE 40</text:p>
          </table:table-cell>
          <table:table-cell table:style-name="ce0" office:value-type="float" office:value="215">
            <text:p>215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DOB I, ŠOLSKA ULICA 7, DOB</text:p>
          </table:table-cell>
          <table:table-cell table:style-name="ce0" office:value-type="float" office:value="987">
            <text:p>987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DOB II, ŠOLSKA ULICA 7, DOB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KRAJANOV V ŽEJAH, ŽEJE 10, ŽEJE</text:p>
          </table:table-cell>
          <table:table-cell table:style-name="ce0" office:value-type="float" office:value="419">
            <text:p>419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KRTINA, KRTINA 41, BREZJE PRI DOBU</text:p>
          </table:table-cell>
          <table:table-cell table:style-name="ce0" office:value-type="float" office:value="1184">
            <text:p>118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HOMEC, BOLKOVA ULICA 46, HOMEC</text:p>
          </table:table-cell>
          <table:table-cell table:style-name="ce0" office:value-type="float" office:value="1155">
            <text:p>1155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A ŠOLA IHAN, ŠOLSKA ULICA 5, IHAN</text:p>
          </table:table-cell>
          <table:table-cell table:style-name="ce0" office:value-type="float" office:value="1904">
            <text:p>190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AMOSTAN MALA LOKA, MALA LOKA 8, BIŠČE</text:p>
          </table:table-cell>
          <table:table-cell table:style-name="ce0" office:value-type="float" office:value="365">
            <text:p>365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LAMNIKARSKI MUZEJ, KAJUHOVA CESTA 5, DOMŽALE</text:p>
          </table:table-cell>
          <table:table-cell table:style-name="ce0" office:value-type="float" office:value="591">
            <text:p>591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RD BISTRICA DOMŽALE, KRAKOVSKA CESTA 18A, DOMŽALE</text:p>
          </table:table-cell>
          <table:table-cell table:style-name="ce0" office:value-type="float" office:value="1134">
            <text:p>113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ŠTUDA, ŠTUDLJANSKA CESTA 86, DOMŽALE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ULTURNI DOM RADOMLJE I, PREŠERNOVA 43, RADOMLJE</text:p>
          </table:table-cell>
          <table:table-cell table:style-name="ce0" office:value-type="float" office:value="854">
            <text:p>85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ULTURNI DOM RADOMLJE II, PREŠERNOVA 43, RADOMLJE</text:p>
          </table:table-cell>
          <table:table-cell table:style-name="ce0" office:value-type="float" office:value="1048">
            <text:p>1048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GASILSKI DOM ROVA. ŽIŠKA CESTA 10, ROVA</text:p>
          </table:table-cell>
          <table:table-cell table:style-name="ce0" office:value-type="float" office:value="580">
            <text:p>580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ELAVSKI DOM VIR, ŠARANOVIČEVA CESTA 19, VIR</text:p>
          </table:table-cell>
          <table:table-cell table:style-name="ce0" office:value-type="float" office:value="1420">
            <text:p>1420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RTEC PALČEK VIR, DVORŽAKOVA ULICA 15, VIR</text:p>
          </table:table-cell>
          <table:table-cell table:style-name="ce0" office:value-type="float" office:value="869">
            <text:p>869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VRTEC CICIDOM VIR, ŠUBIČEVA ULICA 12, VIR</text:p>
          </table:table-cell>
          <table:table-cell table:style-name="ce0" office:value-type="float" office:value="970">
            <text:p>970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VRTEC BISTRA, ULICA NIKOLA TESLA 16, DOMŽALE</text:p>
          </table:table-cell>
          <table:table-cell table:style-name="ce0" office:value-type="float" office:value="1195">
            <text:p>1195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LERIJA DOMŽALE, MESTNI TRG 1, DOMŽALE</text:p>
          </table:table-cell>
          <table:table-cell table:style-name="ce0" office:value-type="float" office:value="1334">
            <text:p>133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VRTEC ČEŠMIN, MURNOVA ULICA 14, DOMŽALE</text:p>
          </table:table-cell>
          <table:table-cell table:style-name="ce0" office:value-type="float" office:value="808">
            <text:p>808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ROJE, KETTEJEVA ULICA 15, DOMŽALE</text:p>
          </table:table-cell>
          <table:table-cell table:style-name="ce0" office:value-type="float" office:value="564">
            <text:p>56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SŠ DOMŽALE GIMNAZIJA, CESTA TALCEV 12, DOMŽALE</text:p>
          </table:table-cell>
          <table:table-cell table:style-name="ce0" office:value-type="float" office:value="1464">
            <text:p>146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PEKARNA JURČEK, DEPALA VAS 93A, DOMŽALE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PGD STOB-DEPALA VAS, LJUBLJANSKA C.55, DOMŽALE</text:p>
          </table:table-cell>
          <table:table-cell table:style-name="ce0" office:value-type="float" office:value="576">
            <text:p>576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ŽALSKI DOM, LJUBLJANSKA CESTA 58, DOMŽALE</text:p>
          </table:table-cell>
          <table:table-cell table:style-name="ce0" office:value-type="float" office:value="983">
            <text:p>983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SLUŽBA ZA TURIZEM OBČINE DOMŽALE, LJUBLJANSKA 70</text:p>
          </table:table-cell>
          <table:table-cell table:style-name="ce0" office:value-type="float" office:value="935">
            <text:p>935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SNOVNA ŠOLA DRAGOMELJ, DRAGOMELJ 180, DRAGOMELJ</text:p>
          </table:table-cell>
          <table:table-cell table:style-name="ce0" office:value-type="float" office:value="1094">
            <text:p>109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OSNOVNA ŠOLA JARŠE, ŠOLSKA ULICA 1, SPODNJE JARŠE</text:p>
          </table:table-cell>
          <table:table-cell table:style-name="ce0" office:value-type="float" office:value="1234">
            <text:p>1234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GD SREDNJE JARŠE, JARŠKA CESTA 37, SREDNJE JARŠE</text:p>
          </table:table-cell>
          <table:table-cell table:style-name="ce0" office:value-type="float" office:value="893">
            <text:p>893</text:p>
          </table:table-cell>
          <table:table-cell table:number-columns-repeated="1017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DOMŽ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OŠ PRESERJE PRI RADOMLJAH, PELECHOVA CESTA 83</text:p>
          </table:table-cell>
          <table:table-cell table:style-name="ce0" office:value-type="float" office:value="1700">
            <text:p>1700</text:p>
          </table:table-cell>
          <table:table-cell table:number-columns-repeated="1017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DORN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DORNAVA, DORNAVA 65B</text:p>
          </table:table-cell>
          <table:table-cell table:style-name="ce0" office:value-type="float" office:value="388">
            <text:p>388</text:p>
          </table:table-cell>
          <table:table-cell table:number-columns-repeated="1017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DORN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DORNAVA, DORNAVA 65B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DORNAV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D MEZGOVCI OB PESNICI, MEZGOVCI OB PESNICI 38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DORNAV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O KULTURNI DOM POLENŠAK, POLENCI 42</text:p>
          </table:table-cell>
          <table:table-cell table:style-name="ce0" office:value-type="float" office:value="587">
            <text:p>587</text:p>
          </table:table-cell>
          <table:table-cell table:number-columns-repeated="1017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DORNAV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ŽAMENCI, ŽAMENCI 11</text:p>
          </table:table-cell>
          <table:table-cell table:style-name="ce0" office:value-type="float" office:value="387">
            <text:p>387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SEJNA SOBA OBČINE DRAVOGRAD</text:p>
          </table:table-cell>
          <table:table-cell table:style-name="ce0" office:value-type="float" office:value="475">
            <text:p>475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DRAVOGRAD</text:p>
          </table:table-cell>
          <table:table-cell table:style-name="ce0" office:value-type="float" office:value="578">
            <text:p>578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SEJNA SOBA UE DRAVOGRAD</text:p>
          </table:table-cell>
          <table:table-cell table:style-name="ce0" office:value-type="float" office:value="570">
            <text:p>570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OSTORI FINANČNEGA URADA DRAVOGRAD</text:p>
          </table:table-cell>
          <table:table-cell table:style-name="ce0" office:value-type="float" office:value="583">
            <text:p>583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TEC ROBINDVOR DRAVOGRAD</text:p>
          </table:table-cell>
          <table:table-cell table:style-name="ce0" office:value-type="float" office:value="575">
            <text:p>575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ŠPORTNI PARK VIČ</text:p>
          </table:table-cell>
          <table:table-cell table:style-name="ce0" office:value-type="float" office:value="311">
            <text:p>311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SNOVNA ŠOLA OJSTRICA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JAMNIK OTIŠKI VRH</text:p>
          </table:table-cell>
          <table:table-cell table:style-name="ce0" office:value-type="float" office:value="217">
            <text:p>217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ŽUPNIŠČE ŠEMPETER OTIŠKI VRH</text:p>
          </table:table-cell>
          <table:table-cell table:style-name="ce0" office:value-type="float" office:value="245">
            <text:p>245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SNOVNA ŠOLA ŠENTJANŽ PRI DRAVOGRADU</text:p>
          </table:table-cell>
          <table:table-cell table:style-name="ce0" office:value-type="float" office:value="1187">
            <text:p>1187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SNOVNA ŠOLA TRBONJE</text:p>
          </table:table-cell>
          <table:table-cell table:style-name="ce0" office:value-type="float" office:value="591">
            <text:p>591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BIČIVNEK LIBELIČE</text:p>
          </table:table-cell>
          <table:table-cell table:style-name="ce0" office:value-type="float" office:value="470">
            <text:p>470</text:p>
          </table:table-cell>
          <table:table-cell table:number-columns-repeated="1017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DRAVO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ASILSKI DOM ČRNEČE</text:p>
          </table:table-cell>
          <table:table-cell table:style-name="ce0" office:value-type="float" office:value="746">
            <text:p>746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ŽITEČKA VAS, ZG.DUPLEK 98</text:p>
          </table:table-cell>
          <table:table-cell table:style-name="ce0" office:value-type="float" office:value="1478">
            <text:p>1478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DUPLEK, TRG SLOVENSKE OSAMOSVOJITVE 1</text:p>
          </table:table-cell>
          <table:table-cell table:style-name="ce0" office:value-type="float" office:value="1445">
            <text:p>1445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DVORJANE, DVORJANE 38B</text:p>
          </table:table-cell>
          <table:table-cell table:style-name="ce0" office:value-type="float" office:value="799">
            <text:p>799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VURBERK, VURBERK 95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ULTURNI DOM KORENA, ZG. KORENA 26</text:p>
          </table:table-cell>
          <table:table-cell table:style-name="ce0" office:value-type="float" office:value="1147">
            <text:p>1147</text:p>
          </table:table-cell>
          <table:table-cell table:number-columns-repeated="1017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DUPL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EČNAMENSKI PROSTOR PRI IGRIŠČU, ZIMICA 46C</text:p>
          </table:table-cell>
          <table:table-cell table:style-name="ce0" office:value-type="float" office:value="491">
            <text:p>491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JAVORJE, JAVORJE 6</text:p>
          </table:table-cell>
          <table:table-cell table:style-name="ce0" office:value-type="float" office:value="534">
            <text:p>534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ŠUBIČEVA HIŠA, POLJANE NAD ŠKOFJO LOKO 70</text:p>
          </table:table-cell>
          <table:table-cell table:style-name="ce0" office:value-type="float" office:value="1440">
            <text:p>1440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EMŠAR SLAVKO, DOLENJE BRDO 7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ŠOLA MALENSKI VRH, MALENSKI VRH 14</text:p>
          </table:table-cell>
          <table:table-cell table:style-name="ce0" office:value-type="float" office:value="64">
            <text:p>64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HOTAVLJE, HOTAVLJE 112</text:p>
          </table:table-cell>
          <table:table-cell table:style-name="ce0" office:value-type="float" office:value="638">
            <text:p>638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LESKOVICA, LESKOVICA 1</text:p>
          </table:table-cell>
          <table:table-cell table:style-name="ce0" office:value-type="float" office:value="275">
            <text:p>275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TREBIJA, TREBIJA 4</text:p>
          </table:table-cell>
          <table:table-cell table:style-name="ce0" office:value-type="float" office:value="466">
            <text:p>466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TAVBA OB ŽUPNIŠČU V STARI OSELICI,ST. OSELICA 33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ULTURNI DOM SOVODENJ, SOVODENJ 23</text:p>
          </table:table-cell>
          <table:table-cell table:style-name="ce0" office:value-type="float" office:value="461">
            <text:p>461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RUDNIK ŽIROVSKI VRH,TODRAŽ, TODRAŽ 1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OKOLSKI DOM GORENJA VAS-MALA DVORANA,POLJ. C. 87</text:p>
          </table:table-cell>
          <table:table-cell table:style-name="ce0" office:value-type="float" office:value="1173">
            <text:p>1173</text:p>
          </table:table-cell>
          <table:table-cell table:number-columns-repeated="1017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GORENJA VAS-POLJ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 LUČINE, LUČINE 11A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D FORMIN, FORMIN 44A</text:p>
          </table:table-cell>
          <table:table-cell table:style-name="ce0" office:value-type="float" office:value="292">
            <text:p>292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D GAJEVCI, GAJEVCI 38A</text:p>
          </table:table-cell>
          <table:table-cell table:style-name="ce0" office:value-type="float" office:value="355">
            <text:p>355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D MALA VAS, MALA VAS 31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ZDD MURETINCI, MURETINCI 46</text:p>
          </table:table-cell>
          <table:table-cell table:style-name="ce0" office:value-type="float" office:value="274">
            <text:p>274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D ZAGOJIČI, ZAGOJIČI 2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D CUNKOVCI, CUNKOVCI BŠ</text:p>
          </table:table-cell>
          <table:table-cell table:style-name="ce0" office:value-type="float" office:value="73">
            <text:p>73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D GORIŠNICA, GORIŠNICA 70</text:p>
          </table:table-cell>
          <table:table-cell table:style-name="ce0" office:value-type="float" office:value="713">
            <text:p>713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7</text:p>
          </table:table-cell>
          <table:table-cell table:style-name="ce0"/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V MOŠKANJCI, MOŠKANJCI 18A</text:p>
          </table:table-cell>
          <table:table-cell table:style-name="ce0" office:value-type="float" office:value="575">
            <text:p>575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V TIBOLCI, TIBOLCI 23A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GORIŠNIC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GD ZAMUŠANI, ZAMUŠANI 31A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ČREŠNJEVCI, ČREŠNJEVCI 116</text:p>
          </table:table-cell>
          <table:table-cell table:style-name="ce0" office:value-type="float" office:value="873">
            <text:p>873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ZBIGOVCI, ZBIGOVCI 26</text:p>
          </table:table-cell>
          <table:table-cell table:style-name="ce0" office:value-type="float" office:value="324">
            <text:p>324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GORNJA RADGONA, GR, PREŽIHOVA UL.1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SPODNJI IVANJCI, SP. IVANJCI 17</text:p>
          </table:table-cell>
          <table:table-cell table:style-name="ce0" office:value-type="float" office:value="527">
            <text:p>527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GORNJA RADGONA, GR, PREŽIHOVA UL.1</text:p>
          </table:table-cell>
          <table:table-cell table:style-name="ce0" office:value-type="float" office:value="238">
            <text:p>238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ANDY BAR GORNJA RADGONA, LJUTOMERSKA CESTA 6</text:p>
          </table:table-cell>
          <table:table-cell table:style-name="ce0" office:value-type="float" office:value="857">
            <text:p>857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OMURSKI SEJEM GORNJA RADGONA, CESTA NA STADION 2</text:p>
          </table:table-cell>
          <table:table-cell table:style-name="ce0" office:value-type="float" office:value="857">
            <text:p>857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ULTURNI DOM GORNJA RADGONA, PARTIZANSKA CESTA 11</text:p>
          </table:table-cell>
          <table:table-cell table:style-name="ce0" office:value-type="float" office:value="638">
            <text:p>638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GORNJA RADGONA, GASILSKA CESTA 2</text:p>
          </table:table-cell>
          <table:table-cell table:style-name="ce0" office:value-type="float" office:value="395">
            <text:p>395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OBČANOV SPODNJA ŠČAVNICA, SP.ŠČAVNICA 19B</text:p>
          </table:table-cell>
          <table:table-cell table:style-name="ce0" office:value-type="float" office:value="771">
            <text:p>771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GORNJA RADGONA, GASILSKA CESTA 2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NEGOVA, NEGOVA 9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29">
            <text:p>29</text:p>
          </table:table-cell>
          <table:table-cell table:style-name="ce0" office:value-type="string">
            <text:p>GORNJA RADGO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IVANJŠEVCI OB ŠČAVNICI, IVANJŠEVCI 9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LA KULTURNEGA DOMA GORNJI GRAD 1</text:p>
          </table:table-cell>
          <table:table-cell table:style-name="ce0" office:value-type="float" office:value="730">
            <text:p>730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AVLA KULTURNEGA DOMA GORNJI GRAD 3</text:p>
          </table:table-cell>
          <table:table-cell table:style-name="ce0" office:value-type="float" office:value="22">
            <text:p>22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AVLA KULTUTNEGA DOMA GORNJI GRAD 2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AVLA KULTURNEGA DOMA GORNJI GRAD 3</text:p>
          </table:table-cell>
          <table:table-cell table:style-name="ce0" office:value-type="float" office:value="118">
            <text:p>118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BOČNA</text:p>
          </table:table-cell>
          <table:table-cell table:style-name="ce0" office:value-type="float" office:value="494">
            <text:p>494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AVLA KULTURNEGA DOMA GORNJI GRAD 3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30">
            <text:p>30</text:p>
          </table:table-cell>
          <table:table-cell table:style-name="ce0" office:value-type="string">
            <text:p>GORNJI GRAD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ULTURNI DOM NOVA ŠTIFTA</text:p>
          </table:table-cell>
          <table:table-cell table:style-name="ce0" office:value-type="float" office:value="492">
            <text:p>492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AŠKA DVORANA GORNJI PETROVCI, GORNJI PETROVCI 32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PORTNI CENTER KOŠAROVCI, KOŠAROVCI BREZ HŠT.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AŠKO-GASILSKI DOM KRIŽEVCI, KRIŽEVCI 153B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ŠKO-GASILSKI DOM KUKEČ, KUKEČ 21</text:p>
          </table:table-cell>
          <table:table-cell table:style-name="ce0" office:value-type="float" office:value="49">
            <text:p>49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AŠKO-GASILSKI DOM PANOVCI, PANOVCI 31</text:p>
          </table:table-cell>
          <table:table-cell table:style-name="ce0" office:value-type="float" office:value="28">
            <text:p>28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O-GASILSKI DOM PESKOVCI, PESKOVCI 30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AŠKO-GASILSKI DOM ADRIJANCI, ADRIJANCI 53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O-GASILSKI DOM BOREČA, BOREČA 31</text:p>
          </table:table-cell>
          <table:table-cell table:style-name="ce0" office:value-type="float" office:value="73">
            <text:p>73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AŠKO-GASILSKI DOM LUCOVA, LUCOVA 44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AŠKO-GASILSKI DOM MARTINJE, MARTINJE 25</text:p>
          </table:table-cell>
          <table:table-cell table:style-name="ce0" office:value-type="float" office:value="78">
            <text:p>78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VAŠKO-GASILSKI DOM NERADNOVCI, NERADNOVCI 63A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VAŠKO-GASILSKI DOM STANJEVCI, STANJEVCI 36A</text:p>
          </table:table-cell>
          <table:table-cell table:style-name="ce0" office:value-type="float" office:value="158">
            <text:p>158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AŠKO-GASILSKI DOM ŠULINCI, ŠULINCI 44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31">
            <text:p>31</text:p>
          </table:table-cell>
          <table:table-cell table:style-name="ce0" office:value-type="string">
            <text:p>GORNJI PETR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AŠKO-GASILSKI DOM ŽENAVLJE, ŽENAVLJE 14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RUŽBENI DOM I., TABORSKA CESTA 1, GROSUPLJE</text:p>
          </table:table-cell>
          <table:table-cell table:style-name="ce0" office:value-type="float" office:value="670">
            <text:p>670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RUŽBENI DOM II., TABORSKA CESTA 1, GROSUPLJE</text:p>
          </table:table-cell>
          <table:table-cell table:style-name="ce0" office:value-type="float" office:value="1634">
            <text:p>1634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LOUISA ADAMIČA, TOVARNIŠKA C. 14</text:p>
          </table:table-cell>
          <table:table-cell table:style-name="ce0" office:value-type="float" office:value="1286">
            <text:p>1286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BRINJE, LJUBLJANSKA C. 40A</text:p>
          </table:table-cell>
          <table:table-cell table:style-name="ce0" office:value-type="float" office:value="1468">
            <text:p>1468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OBRTNIKOV GROSUPLJE, OB GROSUPELJŠČICI 1B</text:p>
          </table:table-cell>
          <table:table-cell table:style-name="ce0" office:value-type="float" office:value="1572">
            <text:p>1572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MALA ILOVA GORA, M. ILOVA GORA 21</text:p>
          </table:table-cell>
          <table:table-cell table:style-name="ce0" office:value-type="float" office:value="164">
            <text:p>164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VELIKO MLAČEVO, VEL. MLAČEVO 6A</text:p>
          </table:table-cell>
          <table:table-cell table:style-name="ce0" office:value-type="float" office:value="859">
            <text:p>859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POLICA, POLICA 41</text:p>
          </table:table-cell>
          <table:table-cell table:style-name="ce0" office:value-type="float" office:value="1499">
            <text:p>1499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RUŽBENI DOM RAČNA, VELIKA RAČNA 24B</text:p>
          </table:table-cell>
          <table:table-cell table:style-name="ce0" office:value-type="float" office:value="609">
            <text:p>609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ZADRUŽNI DOM SPODNJA SLIVNICA, SP. SLIVNICA 16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KRAJEVNA SKUPNOST ŠKOCJAN, ŠKOCJAN 20</text:p>
          </table:table-cell>
          <table:table-cell table:style-name="ce0" office:value-type="float" office:value="385">
            <text:p>385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SILSKI DOM PONOVA VAS, PONOVA VAS 27</text:p>
          </table:table-cell>
          <table:table-cell table:style-name="ce0" office:value-type="float" office:value="507">
            <text:p>507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SNOVNA ŠOLA ŠT. JURIJ, ŠT. JURIJ 14</text:p>
          </table:table-cell>
          <table:table-cell table:style-name="ce0" office:value-type="float" office:value="1062">
            <text:p>1062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ODRUŽNIČNA ŠOLA ŽALNA, ŽALNA 1</text:p>
          </table:table-cell>
          <table:table-cell table:style-name="ce0" office:value-type="float" office:value="622">
            <text:p>622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GASILSKI DOM LUČE, LUČE 22A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ŠMARJE - SAP I, LJUBLJANSKA C.49</text:p>
          </table:table-cell>
          <table:table-cell table:style-name="ce0" office:value-type="float" office:value="1030">
            <text:p>1030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OSNOVNA ŠOLA ŠMARJE - SAP II, LJUBLJANSKA C.49</text:p>
          </table:table-cell>
          <table:table-cell table:style-name="ce0" office:value-type="float" office:value="706">
            <text:p>706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SNOVNA ŠOLA ŠMARJE - SAP III, LJUBLJANSKA C.49</text:p>
          </table:table-cell>
          <table:table-cell table:style-name="ce0" office:value-type="float" office:value="948">
            <text:p>948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1">
            <text:p>401</text:p>
          </table:table-cell>
          <table:table-cell table:style-name="ce0" office:value-type="string">
            <text:p>VAŠKI DOM BUDINCI, BUDINCI 21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2">
            <text:p>402</text:p>
          </table:table-cell>
          <table:table-cell table:style-name="ce0" office:value-type="string">
            <text:p>ZADRUŽNI DOM ČEPINCI, ČEPINCI 10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3">
            <text:p>403</text:p>
          </table:table-cell>
          <table:table-cell table:style-name="ce0" office:value-type="string">
            <text:p>VAŠKI DOM DOLENCI, DOLENCI 31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4">
            <text:p>404</text:p>
          </table:table-cell>
          <table:table-cell table:style-name="ce0" office:value-type="string">
            <text:p>DOMANJŠEVCI, VAŠKO-GAS. DOM</text:p>
          </table:table-cell>
          <table:table-cell table:style-name="ce0" office:value-type="float" office:value="214">
            <text:p>214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7">
            <text:p>407</text:p>
          </table:table-cell>
          <table:table-cell table:style-name="ce0" office:value-type="string">
            <text:p>MARKOVCI, VAŠKO-GASILSKI DOM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8">
            <text:p>408</text:p>
          </table:table-cell>
          <table:table-cell table:style-name="ce0" office:value-type="string">
            <text:p>ZADRUŽNI DOM ŠALOVCI, ŠALOVCI 162</text:p>
          </table:table-cell>
          <table:table-cell table:style-name="ce0" office:value-type="float" office:value="317">
            <text:p>317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NJIŽNICA ANTONA SOVRETA, TRG FRANCA KOZARJA 7 </text:p>
          </table:table-cell>
          <table:table-cell table:style-name="ce0" office:value-type="float" office:value="618">
            <text:p>618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RUŠTVO UPOKOJENCEV HRASTNIK, N.A., KAPLE 6A</text:p>
          </table:table-cell>
          <table:table-cell table:style-name="ce0" office:value-type="float" office:value="401">
            <text:p>40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LERIJA DELAVSKEGA DOMA HRASTNIK</text:p>
          </table:table-cell>
          <table:table-cell table:style-name="ce0" office:value-type="float" office:value="511">
            <text:p>51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NARODNEGA HEROJA RAJKA HRASTNIK </text:p>
          </table:table-cell>
          <table:table-cell table:style-name="ce0" office:value-type="float" office:value="828">
            <text:p>828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NARODNEGA HEROJA RAJKA HRASTNIK </text:p>
          </table:table-cell>
          <table:table-cell table:style-name="ce0" office:value-type="float" office:value="691">
            <text:p>69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OSTORI GLASBENE ŠOLE HRASTNIK</text:p>
          </table:table-cell>
          <table:table-cell table:style-name="ce0" office:value-type="float" office:value="301">
            <text:p>30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ZB ZA VREDNOTE NOB HRASTNIK, CESTA 1. MAJA 52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ROSTORI VEČNAMENSKEGA OBJEKTA, PODKRAJ 91A</text:p>
          </table:table-cell>
          <table:table-cell table:style-name="ce0" office:value-type="float" office:value="369">
            <text:p>369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NH RAJKA HRASTNIK, PODRUŽNICA DOL </text:p>
          </table:table-cell>
          <table:table-cell table:style-name="ce0" office:value-type="float" office:value="590">
            <text:p>590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NH RAJKA HRASTNIK, PODRUŽNICA DOL            </text:p>
          </table:table-cell>
          <table:table-cell table:style-name="ce0" office:value-type="float" office:value="734">
            <text:p>734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OSTORI PLANINSKEGA DOMA NA KALU</text:p>
          </table:table-cell>
          <table:table-cell table:style-name="ce0" office:value-type="float" office:value="34">
            <text:p>34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OSTORI KRAJEVNE SKUPNOSTI MARNO, MARNO 44 A </text:p>
          </table:table-cell>
          <table:table-cell table:style-name="ce0" office:value-type="float" office:value="440">
            <text:p>440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PROSTORI BIVŠE OSNOVNE ŠOLE TURJE</text:p>
          </table:table-cell>
          <table:table-cell table:style-name="ce0" office:value-type="float" office:value="373">
            <text:p>373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ROSTORI KRAJEVNE SKUPNOSTI KOVK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ROSTORI DRUŽINE MEJAČ, ŠAVNA PEČ 5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ROSTORI STANOVANJSKE HIŠE KMETIČ, KRNICE 15B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ROSTORI BIVŠE OSNOVNE ŠOLE PODKRAJ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PROSTORI ZADRUŽNEGA DOMA PRAPRETNO</text:p>
          </table:table-cell>
          <table:table-cell table:style-name="ce0" office:value-type="float" office:value="191">
            <text:p>191</text:p>
          </table:table-cell>
          <table:table-cell table:number-columns-repeated="1017"/>
        </table:table-row>
        <table:table-row>
          <table:table-cell table:style-name="ce0" office:value-type="float" office:value="34">
            <text:p>34</text:p>
          </table:table-cell>
          <table:table-cell table:style-name="ce0" office:value-type="string">
            <text:p>HRAST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PROSTORI ZADRUŽNEGA DOMA ČEČE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HRPELJE, PROSTORI VAŠKEGA DOMA, NA GORICI 2A</text:p>
          </table:table-cell>
          <table:table-cell table:style-name="ce0" office:value-type="float" office:value="789">
            <text:p>789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TUBLJE PRI HRPELJAH 24, GOSTILNA KRIŽMAN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RVAVI POTOK, VAŠKI DOM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OZINA,PROSTORI KNJIŽNICE NA KOZINI,ISTRSKA UL.19</text:p>
          </table:table-cell>
          <table:table-cell table:style-name="ce0" office:value-type="float" office:value="605">
            <text:p>605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HPOLJE, VAŠKI DOM</text:p>
          </table:table-cell>
          <table:table-cell table:style-name="ce0" office:value-type="float" office:value="60">
            <text:p>60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ARTVIŽE, VAŠKI DOM, ARTVIŽE ŠT.6A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RADIŠČE PRI MATERIJI,PROSTORI KRAJEVNE SKUPNOSTI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BAČ PRI MATERIJI ŠT. 28B, GASILSKI DOM</text:p>
          </table:table-cell>
          <table:table-cell table:style-name="ce0" office:value-type="float" office:value="352">
            <text:p>352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BREZOVICA, VAŠKI DOM</text:p>
          </table:table-cell>
          <table:table-cell table:style-name="ce0" office:value-type="float" office:value="65">
            <text:p>65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CIZLA, V VAŠKI HIŠI, OCIZLA ŠT. 36</text:p>
          </table:table-cell>
          <table:table-cell table:style-name="ce0" office:value-type="float" office:value="145">
            <text:p>145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BROV, PROSTORI BALINIŠČA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EŠNICA, OSNOVNA ŠOLA</text:p>
          </table:table-cell>
          <table:table-cell table:style-name="ce0" office:value-type="float" office:value="163">
            <text:p>163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RODIK, PROSTORI VAŠKEGA DOMA , RODIK 6</text:p>
          </table:table-cell>
          <table:table-cell table:style-name="ce0" office:value-type="float" office:value="286">
            <text:p>286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SLIVJE, PROSTORI KRAJEVNE SKUPNOSTI</text:p>
          </table:table-cell>
          <table:table-cell table:style-name="ce0" office:value-type="float" office:value="359">
            <text:p>359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TATRE, VAŠKI DOM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LANEC PRI KOZINI,  PROSTORI VAŠKEGA DOMA</text:p>
          </table:table-cell>
          <table:table-cell table:style-name="ce0" office:value-type="float" office:value="167">
            <text:p>167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JAVORJE, VAŠKI DOM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string">
            <text:p>HRPELJE-KOZ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HOTIČNA, PROSTORI VAŠKEGA DOMA, HOTIČNA 22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MC IDRIJA (DIJAŠKI DOM), UL. IX. KORPUSA 17</text:p>
          </table:table-cell>
          <table:table-cell table:style-name="ce0" office:value-type="float" office:value="605">
            <text:p>605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ESTNA KNJIŽNICA IDRIJA , UL. SV. BARBARE 4-5</text:p>
          </table:table-cell>
          <table:table-cell table:style-name="ce0" office:value-type="float" office:value="1128">
            <text:p>1128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IMNAZIJA J. VEGE, ŠTUDENTOVSKA UL. 16, IDRIJA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IDRIJA, LAPAJNETOVA UL. 50</text:p>
          </table:table-cell>
          <table:table-cell table:style-name="ce0" office:value-type="float" office:value="788">
            <text:p>788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BALINARSKI KLUB, GREGORČIČEVA ULICA 8</text:p>
          </table:table-cell>
          <table:table-cell table:style-name="ce0" office:value-type="float" office:value="465">
            <text:p>465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U IDRIJA, ARKOVA ULICA 4</text:p>
          </table:table-cell>
          <table:table-cell table:style-name="ce0" office:value-type="float" office:value="748">
            <text:p>748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U IDRIJA, ENOTA MAROF, VOJKOVA UL. 35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GOSTILNA PRI FEŽNARJU, IDRIJSKA BELA 15</text:p>
          </table:table-cell>
          <table:table-cell table:style-name="ce0" office:value-type="float" office:value="63">
            <text:p>63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ZGRADBA GANTAR ZLATKA, ČEKOVNIK 12 (POD BREGOM)</text:p>
          </table:table-cell>
          <table:table-cell table:style-name="ce0" office:value-type="float" office:value="90">
            <text:p>90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ROSTORI DK IN GASILCEV, VOJSKO 24B</text:p>
          </table:table-cell>
          <table:table-cell table:style-name="ce0" office:value-type="float" office:value="215">
            <text:p>215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KD SP. IDRIJA, NA VASI 34</text:p>
          </table:table-cell>
          <table:table-cell table:style-name="ce0" office:value-type="float" office:value="750">
            <text:p>750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SPODNJA IDRIJA, ŠOLSKA UL. 9</text:p>
          </table:table-cell>
          <table:table-cell table:style-name="ce0" office:value-type="float" office:value="571">
            <text:p>571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Š KANOMLJA, SREDNJA KANOMLJA 20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ZDD IDRIJSKE KRNICE, IDRIJSKE KRNICE 26</text:p>
          </table:table-cell>
          <table:table-cell table:style-name="ce0" office:value-type="float" office:value="129">
            <text:p>129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ZGRADBA FRANCA PODOBNIKA, MASORE 11</text:p>
          </table:table-cell>
          <table:table-cell table:style-name="ce0" office:value-type="float" office:value="35">
            <text:p>35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D VRSNIK, SPODNJI VRSNIK 9</text:p>
          </table:table-cell>
          <table:table-cell table:style-name="ce0" office:value-type="float" office:value="233">
            <text:p>233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Š LEDINE, LEDINE 10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OŠ ČRNI VRH, ČRNI VRH 95</text:p>
          </table:table-cell>
          <table:table-cell table:style-name="ce0" office:value-type="float" office:value="1038">
            <text:p>1038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GS DOLE, DOLE 1</text:p>
          </table:table-cell>
          <table:table-cell table:style-name="ce0" office:value-type="float" office:value="345">
            <text:p>345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Š ZAVRATEC, ZAVRATEC 1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36">
            <text:p>36</text:p>
          </table:table-cell>
          <table:table-cell table:style-name="ce0" office:value-type="string">
            <text:p>IDR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OŠ GODOVIČ, GODOVIČ 35B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ODRUŽNIČNA ŠOLA TOMIŠELJ, TOMIŠELJ 30</text:p>
          </table:table-cell>
          <table:table-cell table:style-name="ce0" office:value-type="float" office:value="244">
            <text:p>244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MATENA, MATENA 55</text:p>
          </table:table-cell>
          <table:table-cell table:style-name="ce0" office:value-type="float" office:value="215">
            <text:p>215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UŽBENI OBJEKT SENOŽETKA, IŠKA LOKA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IG, TROŠTOVA ULICA 24</text:p>
          </table:table-cell>
          <table:table-cell table:style-name="ce0" office:value-type="float" office:value="1044">
            <text:p>1044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IG, GASILSKA ULICA 39</text:p>
          </table:table-cell>
          <table:table-cell table:style-name="ce0" office:value-type="float" office:value="918">
            <text:p>918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ŠKRILJE, ŠKRILJE BŠ</text:p>
          </table:table-cell>
          <table:table-cell table:style-name="ce0" office:value-type="float" office:value="415">
            <text:p>415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GOLO, GOLO 5A</text:p>
          </table:table-cell>
          <table:table-cell table:style-name="ce0" office:value-type="float" office:value="769">
            <text:p>769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IŠKA VAS, IŠKA VAS 31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KOT, KOT 19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VRBLJENE, VRBLJENE 57</text:p>
          </table:table-cell>
          <table:table-cell table:style-name="ce0" office:value-type="float" office:value="315">
            <text:p>315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ODRUŽNIČNA ŠOLA TOMIŠELJ, TOMIŠELJ 30</text:p>
          </table:table-cell>
          <table:table-cell table:style-name="ce0" office:value-type="float" office:value="459">
            <text:p>459</text:p>
          </table:table-cell>
          <table:table-cell table:number-columns-repeated="1017"/>
        </table:table-row>
        <table:table-row>
          <table:table-cell table:style-name="ce0" office:value-type="float" office:value="37">
            <text:p>37</text:p>
          </table:table-cell>
          <table:table-cell table:style-name="ce0" office:value-type="string">
            <text:p>IG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RTC ZAPOTOK, ZAPOTOK 8C</text:p>
          </table:table-cell>
          <table:table-cell table:style-name="ce0" office:value-type="float" office:value="341">
            <text:p>34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ANTONA ŽNIDERŠIČA, ILIRSKA BISTRICA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LEVSTIKOVA 5 , ILIRSKA BISTRICA</text:p>
          </table:table-cell>
          <table:table-cell table:style-name="ce0" office:value-type="float" office:value="601">
            <text:p>60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DRAGOTINA KETTEJA, ILIRSKA BISTRICA</text:p>
          </table:table-cell>
          <table:table-cell table:style-name="ce0" office:value-type="float" office:value="655">
            <text:p>65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JURČIČEVA ULICA 1, ILIRSKA BISTRICA</text:p>
          </table:table-cell>
          <table:table-cell table:style-name="ce0" office:value-type="float" office:value="653">
            <text:p>653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EDAVALNICA-VHOD V BIVŠI TRANSPORT,ŠERCERJEVA 17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I DOM JASEN, JASEN 15C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VRBOVO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I DOM, VRBICA 24</text:p>
          </table:table-cell>
          <table:table-cell table:style-name="ce0" office:value-type="float" office:value="129">
            <text:p>12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JABLANICA 32A</text:p>
          </table:table-cell>
          <table:table-cell table:style-name="ce0" office:value-type="float" office:value="132">
            <text:p>13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OSTILNA CELIN, KUTEŽEVO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BAR KOČANIJA, TRPČANE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BALINARSKA DVORANA NA MLAKI, ZABIČE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GOSTILNA "SABRINA", SUŠAK</text:p>
          </table:table-cell>
          <table:table-cell table:style-name="ce0" office:value-type="float" office:value="82">
            <text:p>8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BIVŠA GOSTILNA, NOVOKRAČINE 46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SILSKI DOM JELŠANE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DOLENJE PRI JELŠANAH 6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BIVŠA ŠOLA VELIKO BRDO</text:p>
          </table:table-cell>
          <table:table-cell table:style-name="ce0" office:value-type="float" office:value="68">
            <text:p>6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NA BALINCU, MALA BUKOVICA 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NA BALINCU, KOSEZE</text:p>
          </table:table-cell>
          <table:table-cell table:style-name="ce0" office:value-type="float" office:value="296">
            <text:p>296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 VAŠKI DOM VELIKA BUKOVICA 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RAD DOLNJI ZEMON -PROSTORI KS</text:p>
          </table:table-cell>
          <table:table-cell table:style-name="ce0" office:value-type="float" office:value="417">
            <text:p>417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AŠKI DOM GORNJI ZEMON 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PAVLICA 6</text:p>
          </table:table-cell>
          <table:table-cell table:style-name="ce0" office:value-type="float" office:value="25">
            <text:p>2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TAROD 49A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OSNOVNA ŠOLA PODGRAD</text:p>
          </table:table-cell>
          <table:table-cell table:style-name="ce0" office:value-type="float" office:value="469">
            <text:p>46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VAŠKI DOM PODBEŽE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NA PLESIŠČU, RAČICE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AŠKI DOM SABONJE, SABONJE 47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VAŠKI DOM HRUŠICA</text:p>
          </table:table-cell>
          <table:table-cell table:style-name="ce0" office:value-type="float" office:value="273">
            <text:p>273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OSNOVNA ŠOLA PREGARJE</text:p>
          </table:table-cell>
          <table:table-cell table:style-name="ce0" office:value-type="float" office:value="311">
            <text:p>31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VAŠKA BRUNARICA PRELOŽE</text:p>
          </table:table-cell>
          <table:table-cell table:style-name="ce0" office:value-type="float" office:value="52">
            <text:p>5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VAŠKI DOM ZAJELŠJE</text:p>
          </table:table-cell>
          <table:table-cell table:style-name="ce0" office:value-type="float" office:value="52">
            <text:p>5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DRUŠTVENI PROSTORI, TOMINJE</text:p>
          </table:table-cell>
          <table:table-cell table:style-name="ce0" office:value-type="float" office:value="88">
            <text:p>8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STAVBA BIVŠE ŠOLE, HARIJE</text:p>
          </table:table-cell>
          <table:table-cell table:style-name="ce0" office:value-type="float" office:value="239">
            <text:p>23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OSTILNA PIZZERIJA ŠKORPION, REČICA 1A</text:p>
          </table:table-cell>
          <table:table-cell table:style-name="ce0" office:value-type="float" office:value="382">
            <text:p>382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BIVŠA ŠOLSKA STAVBA OSTROŽNO BRDO</text:p>
          </table:table-cell>
          <table:table-cell table:style-name="ce0" office:value-type="float" office:value="79">
            <text:p>7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JANEŽEVO BRDO 12</text:p>
          </table:table-cell>
          <table:table-cell table:style-name="ce0" office:value-type="float" office:value="19">
            <text:p>19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KILOVČE 13</text:p>
          </table:table-cell>
          <table:table-cell table:style-name="ce0" office:value-type="float" office:value="35">
            <text:p>3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PREM 1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RATEČEVO BRDO 2</text:p>
          </table:table-cell>
          <table:table-cell table:style-name="ce0" office:value-type="float" office:value="30">
            <text:p>30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POMOŽNI PROSTORI PRI MRLIŠKI VEŽICI PREM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ČELJE - DVORANA KS</text:p>
          </table:table-cell>
          <table:table-cell table:style-name="ce0" office:value-type="float" office:value="45">
            <text:p>45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SMRJE 56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GOSTILNA KAMBRA, TOPOLC 8A</text:p>
          </table:table-cell>
          <table:table-cell table:style-name="ce0" office:value-type="float" office:value="277">
            <text:p>277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MEREČE 22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POMOŽNI VAŠKI PROSTOR PODSTENJE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PROSTORI KS ŠEMBIJE</text:p>
          </table:table-cell>
          <table:table-cell table:style-name="ce0" office:value-type="float" office:value="233">
            <text:p>233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GASILSKI DOM KNEŽAK</text:p>
          </table:table-cell>
          <table:table-cell table:style-name="ce0" office:value-type="float" office:value="371">
            <text:p>371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NA BALINCU, BAČ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38">
            <text:p>38</text:p>
          </table:table-cell>
          <table:table-cell table:style-name="ce0" office:value-type="string">
            <text:p>ILIR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GASILSKI DOM KORITNICE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IVANČNA GORICA I.,SOKOLSKA ULICA 4</text:p>
          </table:table-cell>
          <table:table-cell table:style-name="ce0" office:value-type="float" office:value="877">
            <text:p>877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IVANČNA GORICA II, SOKOLSKA ULICA 4</text:p>
          </table:table-cell>
          <table:table-cell table:style-name="ce0" office:value-type="float" office:value="740">
            <text:p>740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IVANČNA GORICA III., SOKOLSKA UL. 4</text:p>
          </table:table-cell>
          <table:table-cell table:style-name="ce0" office:value-type="float" office:value="692">
            <text:p>692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METNAJ, METNAJ 2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ULTURNI DOM MULJAVA, MULJAVA 20</text:p>
          </table:table-cell>
          <table:table-cell table:style-name="ce0" office:value-type="float" office:value="753">
            <text:p>753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STIČNA I., STIČNA 144</text:p>
          </table:table-cell>
          <table:table-cell table:style-name="ce0" office:value-type="float" office:value="1110">
            <text:p>1110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STIČNA II., STIČNA 144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MESTNA HIŠA VIŠNJA GORA, MESTNI TRG 21</text:p>
          </table:table-cell>
          <table:table-cell table:style-name="ce0" office:value-type="float" office:value="971">
            <text:p>971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VRH PRI VIŠNJI GORI, VRH PRI VG 2</text:p>
          </table:table-cell>
          <table:table-cell table:style-name="ce0" office:value-type="float" office:value="296">
            <text:p>296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VIŠNJA GORA, CESTA NA POLŽEVO 12</text:p>
          </table:table-cell>
          <table:table-cell table:style-name="ce0" office:value-type="float" office:value="514">
            <text:p>514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KRIŠKA VAS, KRIŠKA VAS 10</text:p>
          </table:table-cell>
          <table:table-cell table:style-name="ce0" office:value-type="float" office:value="448">
            <text:p>448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ASILSKI DOM DOB I., DOB 8</text:p>
          </table:table-cell>
          <table:table-cell table:style-name="ce0" office:value-type="float" office:value="270">
            <text:p>270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EČNAMENSKI OBJEKT HRASTOV DOL, HRASTOV DOL 2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GASILSKI DOM DOB II., DOB 8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SILSKI DOM SOBRAČE, SOBRAČE 16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ULT. DOM ŠENTVID PRI ST. I., ŠENTVID PRI ST. 70</text:p>
          </table:table-cell>
          <table:table-cell table:style-name="ce0" office:value-type="float" office:value="844">
            <text:p>844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KULT. DOM ŠENTVID PRI ST. II., ŠENTVID PRI ST. 70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KULT. DOM ŠENTVID PRI ST. III., ŠENTVID PRI ST.70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KULT. DOM ŠENTVID PRI ST. IV., ŠENTVID PRI ST. 70</text:p>
          </table:table-cell>
          <table:table-cell table:style-name="ce0" office:value-type="float" office:value="493">
            <text:p>493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M KRAJANOV TEMENICA I., TEMENICA 2A</text:p>
          </table:table-cell>
          <table:table-cell table:style-name="ce0" office:value-type="float" office:value="299">
            <text:p>299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KRAJANOV TEMENICA II., TEMENICA 2A</text:p>
          </table:table-cell>
          <table:table-cell table:style-name="ce0" office:value-type="float" office:value="372">
            <text:p>372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KULTURNI DOM AMBRUS, AMBRUS 56</text:p>
          </table:table-cell>
          <table:table-cell table:style-name="ce0" office:value-type="float" office:value="578">
            <text:p>578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RUŽBENI CENTER KRKA I., KRKA 1D</text:p>
          </table:table-cell>
          <table:table-cell table:style-name="ce0" office:value-type="float" office:value="641">
            <text:p>641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RUŽBENI CENTER KRKA II., KRKA 1D</text:p>
          </table:table-cell>
          <table:table-cell table:style-name="ce0" office:value-type="float" office:value="401">
            <text:p>401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DRUŽBENI CENTER KRKA III.,KRKA 1D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SNOVNA ŠOLA ZAGRADEC I., ZAGRADEC 33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OSNOVNA ŠOLA ZAGRADEC II., ZAGRADEC 33</text:p>
          </table:table-cell>
          <table:table-cell table:style-name="ce0" office:value-type="float" office:value="348">
            <text:p>348</text:p>
          </table:table-cell>
          <table:table-cell table:number-columns-repeated="1017"/>
        </table:table-row>
        <table:table-row>
          <table:table-cell table:style-name="ce0" office:value-type="float" office:value="39">
            <text:p>39</text:p>
          </table:table-cell>
          <table:table-cell table:style-name="ce0" office:value-type="string">
            <text:p>IVANČNA GO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OSNOVNA ŠOLA ZAGRADEC III., ZAGRADEC 33</text:p>
          </table:table-cell>
          <table:table-cell table:style-name="ce0" office:value-type="float" office:value="501">
            <text:p>501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1">
            <text:p>101</text:p>
          </table:table-cell>
          <table:table-cell table:style-name="ce0" office:value-type="string">
            <text:p>DVORANA RDEČEGA KRIŽA, UL. OB STAREM ZIDOVJU 15A</text:p>
          </table:table-cell>
          <table:table-cell table:style-name="ce0" office:value-type="float" office:value="1120">
            <text:p>112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2">
            <text:p>102</text:p>
          </table:table-cell>
          <table:table-cell table:style-name="ce0" office:value-type="string">
            <text:p>PALAČA MANZIOLI, MANZIOLIJEV TRG 5</text:p>
          </table:table-cell>
          <table:table-cell table:style-name="ce0" office:value-type="float" office:value="1067">
            <text:p>1067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3">
            <text:p>103</text:p>
          </table:table-cell>
          <table:table-cell table:style-name="ce0" office:value-type="string">
            <text:p>ŠPORTNA DVORANA, KRAŠKA  1A</text:p>
          </table:table-cell>
          <table:table-cell table:style-name="ce0" office:value-type="float" office:value="693">
            <text:p>693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4">
            <text:p>104</text:p>
          </table:table-cell>
          <table:table-cell table:style-name="ce0" office:value-type="string">
            <text:p>KULTURNI DOM, UL. OKT. REVOLUCIJE 1</text:p>
          </table:table-cell>
          <table:table-cell table:style-name="ce0" office:value-type="float" office:value="1369">
            <text:p>1369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5">
            <text:p>105</text:p>
          </table:table-cell>
          <table:table-cell table:style-name="ce0" office:value-type="string">
            <text:p>MESTNA KNJIŽNICA IZOLA, UL. OSVOBODILNE FRONTE 15</text:p>
          </table:table-cell>
          <table:table-cell table:style-name="ce0" office:value-type="float" office:value="1300">
            <text:p>130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6">
            <text:p>106</text:p>
          </table:table-cell>
          <table:table-cell table:style-name="ce0" office:value-type="string">
            <text:p>OŠ LIVADE, LIVADE 7</text:p>
          </table:table-cell>
          <table:table-cell table:style-name="ce0" office:value-type="float" office:value="1340">
            <text:p>134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7">
            <text:p>107</text:p>
          </table:table-cell>
          <table:table-cell table:style-name="ce0" office:value-type="string">
            <text:p>OŠ LIVADE - PRIZIDEK ŠOLE, LIVADE 7</text:p>
          </table:table-cell>
          <table:table-cell table:style-name="ce0" office:value-type="float" office:value="1267">
            <text:p>1267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8">
            <text:p>108</text:p>
          </table:table-cell>
          <table:table-cell table:style-name="ce0" office:value-type="string">
            <text:p>KS JAGODJE-DOBRAVA, JAGODJE 24A</text:p>
          </table:table-cell>
          <table:table-cell table:style-name="ce0" office:value-type="float" office:value="510">
            <text:p>51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9">
            <text:p>109</text:p>
          </table:table-cell>
          <table:table-cell table:style-name="ce0" office:value-type="string">
            <text:p>BAREDI - STARA ŠOLA, BAREDI 20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0">
            <text:p>110</text:p>
          </table:table-cell>
          <table:table-cell table:style-name="ce0" office:value-type="string">
            <text:p>ŠARED - VEČNAMENSKO IGRIŠČE, ŠARED</text:p>
          </table:table-cell>
          <table:table-cell table:style-name="ce0" office:value-type="float" office:value="525">
            <text:p>525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1">
            <text:p>111</text:p>
          </table:table-cell>
          <table:table-cell table:style-name="ce0" office:value-type="string">
            <text:p>CETORE - ZADRUŽNI DOM, CETORE 17A</text:p>
          </table:table-cell>
          <table:table-cell table:style-name="ce0" office:value-type="float" office:value="128">
            <text:p>128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2">
            <text:p>112</text:p>
          </table:table-cell>
          <table:table-cell table:style-name="ce0" office:value-type="string">
            <text:p>MALIJA -  STARA ŠOLA, MALIJA 62</text:p>
          </table:table-cell>
          <table:table-cell table:style-name="ce0" office:value-type="float" office:value="486">
            <text:p>486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3">
            <text:p>113</text:p>
          </table:table-cell>
          <table:table-cell table:style-name="ce0" office:value-type="string">
            <text:p>KORTE - ZDD - TD ŠPARŽIN, KORTE 128</text:p>
          </table:table-cell>
          <table:table-cell table:style-name="ce0" office:value-type="float" office:value="662">
            <text:p>662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4">
            <text:p>114</text:p>
          </table:table-cell>
          <table:table-cell table:style-name="ce0" office:value-type="string">
            <text:p>MEDGENERACIJSKI CENTER IZOLA, LIVADE 7A</text:p>
          </table:table-cell>
          <table:table-cell table:style-name="ce0" office:value-type="float" office:value="1372">
            <text:p>1372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HRUŠICA 1,PROSTOVOLJNO GASILSKO DRUŠTVO,HRUŠICA13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HRUŠICA 2, KULTURNI DOM NA HRUŠICI, HRUŠICA 55 A</text:p>
          </table:table-cell>
          <table:table-cell table:style-name="ce0" office:value-type="float" office:value="1026">
            <text:p>1026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LANINA POD GOLICO,KRAJEVNA SKUPNOST, PL.POD G.31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LAVŠKI ROVT, HIŠA KLINAR ŠTEFAN, PLAVŠKI ROVT 14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LAVŽ 1,DOM UPOK.DR.F.BERGELJA,STAVBA C, UL.S.B.4</text:p>
          </table:table-cell>
          <table:table-cell table:style-name="ce0" office:value-type="float" office:value="586">
            <text:p>586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LAVŽ 2,ZDRAVST. DOM JESENICE, C. MARŠALA TITA 78</text:p>
          </table:table-cell>
          <table:table-cell table:style-name="ce0" office:value-type="float" office:value="1022">
            <text:p>1022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LAVŽ 3, OŠ TONE ČUFAR, C. CIRILA TAVČARJA 21</text:p>
          </table:table-cell>
          <table:table-cell table:style-name="ce0" office:value-type="float" office:value="1167">
            <text:p>1167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LAVŽ 4, JEKO D.O.O., CESTA MARŠALA TITA 51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LAVŽ 5, VRTEC ANGELE OCEPEK, C. C. TAVČARJA 3A</text:p>
          </table:table-cell>
          <table:table-cell table:style-name="ce0" office:value-type="float" office:value="1082">
            <text:p>1082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SAVA 1, KRAJEVNA SKUPNOST SAVA, POD GOZDOM 2</text:p>
          </table:table-cell>
          <table:table-cell table:style-name="ce0" office:value-type="float" office:value="1181">
            <text:p>1181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SAVA 2, OŠ PREŽIHOVEGA VORANCA, CESTA T.TOMŠIČA 5</text:p>
          </table:table-cell>
          <table:table-cell table:style-name="ce0" office:value-type="float" office:value="390">
            <text:p>390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SAVA 3, OŠ PREŽIHOVEGA VORANCA, CESTA T.TOMŠIČA 5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SAVA 4, OŠ POLDETA STRAŽIŠARJA, UL. V. KEJŽARJA 35</text:p>
          </table:table-cell>
          <table:table-cell table:style-name="ce0" office:value-type="float" office:value="459">
            <text:p>459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ODMEŽAKLA 1,SEJNA SOBA ZAVODA ZA ŠP.,LEDARSKA 6A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ODMEŽAKLA 2,KRAJEVNA SKUPNOST,MENCINGERJEVA UL.1</text:p>
          </table:table-cell>
          <table:table-cell table:style-name="ce0" office:value-type="float" office:value="745">
            <text:p>745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JAVORNIŠKI ROVT, GASILSKI DOM JAVORNIŠKI ROVT</text:p>
          </table:table-cell>
          <table:table-cell table:style-name="ce0" office:value-type="float" office:value="1100">
            <text:p>1100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JAVORNIK-KOR. BELA 1, OŠ KOROŠKA BELA, C.TALCEV 2</text:p>
          </table:table-cell>
          <table:table-cell table:style-name="ce0" office:value-type="float" office:value="738">
            <text:p>738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JAVORNIK-KOR. BELA 2, OŠ KOROŠKA BELA, C.TALCEV 2</text:p>
          </table:table-cell>
          <table:table-cell table:style-name="ce0" office:value-type="float" office:value="931">
            <text:p>931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JAVORNIK-KOR.BELA 3,DELAV. DOM,C.B.KIDRIČA 37C</text:p>
          </table:table-cell>
          <table:table-cell table:style-name="ce0" office:value-type="float" office:value="618">
            <text:p>618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JAVORNIK-KOR.BELA 4,DELAVSKI DOM,C.B.KIDRIČA 37C</text:p>
          </table:table-cell>
          <table:table-cell table:style-name="ce0" office:value-type="float" office:value="1594">
            <text:p>1594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BLEJSKA DOBRAVA, OŠ BLEJSKA DOBRAVA,BL. DOBRAVA 44</text:p>
          </table:table-cell>
          <table:table-cell table:style-name="ce0" office:value-type="float" office:value="975">
            <text:p>975</text:p>
          </table:table-cell>
          <table:table-cell table:number-columns-repeated="1017"/>
        </table:table-row>
        <table:table-row>
          <table:table-cell table:style-name="ce0" office:value-type="float" office:value="41">
            <text:p>41</text:p>
          </table:table-cell>
          <table:table-cell table:style-name="ce0" office:value-type="string">
            <text:p>JESEN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KOČNA, ORODIŠČE GASILSKEGA DRUŠTVA KOČNA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I DOM HLAPONCI, HLAPONCI 58A</text:p>
          </table:table-cell>
          <table:table-cell table:style-name="ce0" office:value-type="float" office:value="197">
            <text:p>197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I DOM KUKAVA, KUKAVA 46 B</text:p>
          </table:table-cell>
          <table:table-cell table:style-name="ce0" office:value-type="float" office:value="198">
            <text:p>198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NOVAK IVAN, DRAGOVIČ 17B</text:p>
          </table:table-cell>
          <table:table-cell table:style-name="ce0" office:value-type="float" office:value="89">
            <text:p>89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GABRNIK, GABRNIK 26 A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AŠKA HIŠICA GRLINCI, GRLINCI BŠ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KC DR.ANTON SLODNJAK,JURŠINCI10</text:p>
          </table:table-cell>
          <table:table-cell table:style-name="ce0" office:value-type="float" office:value="337">
            <text:p>337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LODNJAK MARTIN, BODKOVCI 47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NOVAK JOŽEF, ROTMAN 39 A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TURISTIČNI DOM GOMILA, SENČAK PRI JURŠINCIH 9C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ZIDARIČ ANICA, SAKUŠAK 79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42">
            <text:p>42</text:p>
          </table:table-cell>
          <table:table-cell table:style-name="ce0" office:value-type="string">
            <text:p>JURŠIN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ASILSKI DOM ZAGORCI , ZAGORCI 61 C</text:p>
          </table:table-cell>
          <table:table-cell table:style-name="ce0" office:value-type="float" office:value="241">
            <text:p>241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RAJEVNI DOM MOTNIK</text:p>
          </table:table-cell>
          <table:table-cell table:style-name="ce0" office:value-type="float" office:value="244">
            <text:p>244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ŠPITALIČ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A DVORANA LAZE</text:p>
          </table:table-cell>
          <table:table-cell table:style-name="ce0" office:value-type="float" office:value="1028">
            <text:p>1028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ŠMARTNO</text:p>
          </table:table-cell>
          <table:table-cell table:style-name="ce0" office:value-type="float" office:value="614">
            <text:p>614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S PŠAJNOVICA, MALI RAKITOVEC 15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SREDNJA VAS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ODRUŽNIČNA ŠOLA SELA PRI KAMNIKU</text:p>
          </table:table-cell>
          <table:table-cell table:style-name="ce0" office:value-type="float" office:value="533">
            <text:p>533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SNOVNA ŠOLA FRANA ALBREHTA, PODRUŽNICA NEVLJE</text:p>
          </table:table-cell>
          <table:table-cell table:style-name="ce0" office:value-type="float" office:value="1466">
            <text:p>1466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SNOVNA ŠOLA FRANA ALBREHTA,PODRUŽNICA VRANJA PEČ</text:p>
          </table:table-cell>
          <table:table-cell table:style-name="ce0" office:value-type="float" office:value="266">
            <text:p>266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S GODIČ</text:p>
          </table:table-cell>
          <table:table-cell table:style-name="ce0" office:value-type="float" office:value="682">
            <text:p>682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SNOVNA ŠOLA STRANJE, PODRUŽNICA GOZD</text:p>
          </table:table-cell>
          <table:table-cell table:style-name="ce0" office:value-type="float" office:value="619">
            <text:p>619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SNOVNA ŠOLA STRANJE</text:p>
          </table:table-cell>
          <table:table-cell table:style-name="ce0" office:value-type="float" office:value="1617">
            <text:p>1617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ŠKD MEKINJE</text:p>
          </table:table-cell>
          <table:table-cell table:style-name="ce0" office:value-type="float" office:value="1374">
            <text:p>1374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SNOVNA ŠOLA FRANA ALBREHTA, PODRUŽNICA TUNJICE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SNOVNA ŠOLA MARIJE VERE</text:p>
          </table:table-cell>
          <table:table-cell table:style-name="ce0" office:value-type="float" office:value="1561">
            <text:p>1561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SNOVNA ŠOLA MARIJE VERE</text:p>
          </table:table-cell>
          <table:table-cell table:style-name="ce0" office:value-type="float" office:value="1643">
            <text:p>1643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KULTURNI DOM ŠMARCA</text:p>
          </table:table-cell>
          <table:table-cell table:style-name="ce0" office:value-type="float" office:value="1138">
            <text:p>1138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KULTURNI DOM VOLČJI POTOK</text:p>
          </table:table-cell>
          <table:table-cell table:style-name="ce0" office:value-type="float" office:value="415">
            <text:p>415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BČINA KAMNIK, GLAVNI TRG 24</text:p>
          </table:table-cell>
          <table:table-cell table:style-name="ce0" office:value-type="float" office:value="2246">
            <text:p>2246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IMNAZIJA IN SREDNJA ŠOLA RUDOLFA MAISTRA KAMNIK</text:p>
          </table:table-cell>
          <table:table-cell table:style-name="ce0" office:value-type="float" office:value="942">
            <text:p>942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VRTEC SNEGULJČICA, KOVINARSKA CESTA 11</text:p>
          </table:table-cell>
          <table:table-cell table:style-name="ce0" office:value-type="float" office:value="2065">
            <text:p>2065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ULTURNI DOM PODGORJE</text:p>
          </table:table-cell>
          <table:table-cell table:style-name="ce0" office:value-type="float" office:value="793">
            <text:p>793</text:p>
          </table:table-cell>
          <table:table-cell table:number-columns-repeated="1017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string">
            <text:p>KAMNI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SNOVNA ŠOLA FRANA ALBREHTA, ŠOLSKA ULICA 1</text:p>
          </table:table-cell>
          <table:table-cell table:style-name="ce0" office:value-type="float" office:value="1612">
            <text:p>1612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IVŠI MARKET MERCATOR ANHOVO, ANHOVO 67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OSTORI ŠRD LOŽICE, LOŽICE 8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ŽELEZNIŠKA POSTAJA PLAVE, VOJKOVA ULICA 28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DESKLE, SREBRNIČEVA ULICA 18</text:p>
          </table:table-cell>
          <table:table-cell table:style-name="ce0" office:value-type="float" office:value="395">
            <text:p>395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HIŠA DOBRE VOLJE DESKLE ( CESTA OB SOČI 2)</text:p>
          </table:table-cell>
          <table:table-cell table:style-name="ce0" office:value-type="float" office:value="486">
            <text:p>486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VORANA ŠPORTNEGA PARKA MORSKO (ŠT. STAVBE 219)</text:p>
          </table:table-cell>
          <table:table-cell table:style-name="ce0" office:value-type="float" office:value="157">
            <text:p>157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INFORMACIJSKA TOČKA PRI JEZERU KANALSKI VRH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BODREŽ 2</text:p>
          </table:table-cell>
          <table:table-cell table:style-name="ce0" office:value-type="float" office:value="77">
            <text:p>77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KANAL (VHOD V VEČ. DVORANO, GRADNIKOVA UL. 25)</text:p>
          </table:table-cell>
          <table:table-cell table:style-name="ce0" office:value-type="float" office:value="186">
            <text:p>186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KANAL (VHOD Z IGRIŠČA, GRADNIKOVA UL. 25)</text:p>
          </table:table-cell>
          <table:table-cell table:style-name="ce0" office:value-type="float" office:value="543">
            <text:p>543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STAVBA OBČINE KANAL OB SOČI (TRG SVOBODE 23)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OSTOR GASILSKEGA DRUŠTVA, AVČE 26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EDEŽ KRAJEVNE SKUPNOSTI, KAL NAD KANALOM 111E</text:p>
          </table:table-cell>
          <table:table-cell table:style-name="ce0" office:value-type="float" office:value="280">
            <text:p>280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ROSTOR TRD GLOBOČAK, KAMBREŠKO 12</text:p>
          </table:table-cell>
          <table:table-cell table:style-name="ce0" office:value-type="float" office:value="90">
            <text:p>90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EČNAMENSKI OBJEKT LEVPA, LEVPA 27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ULTURNI DOM LIG, LIG 1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DOM VALENTINA STANIČA, ROČINJ 59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44">
            <text:p>44</text:p>
          </table:table-cell>
          <table:table-cell table:style-name="ce0" office:value-type="string">
            <text:p>KANAL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PROSTORI ŠPORTNEGA PARKA DOBLAR (ŠT. STAVBE 431)</text:p>
          </table:table-cell>
          <table:table-cell table:style-name="ce0" office:value-type="float" office:value="65">
            <text:p>65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KIDRIČEVO, KAJUHOVA UL. 10</text:p>
          </table:table-cell>
          <table:table-cell table:style-name="ce0" office:value-type="float" office:value="319">
            <text:p>319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KIDRIČEVO, KOPALIŠKA UL. 14</text:p>
          </table:table-cell>
          <table:table-cell table:style-name="ce0" office:value-type="float" office:value="516">
            <text:p>516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PORTNI PARK NJIVERCE, BRUNARICA BŠ</text:p>
          </table:table-cell>
          <table:table-cell table:style-name="ce0" office:value-type="float" office:value="687">
            <text:p>687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OSVETNI DOM APAČE, APAČE 87B</text:p>
          </table:table-cell>
          <table:table-cell table:style-name="ce0" office:value-type="float" office:value="666">
            <text:p>666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K KUNGOTA PRI PTUJU, KUNGOTA PRI PTUJU 75</text:p>
          </table:table-cell>
          <table:table-cell table:style-name="ce0" office:value-type="float" office:value="290">
            <text:p>290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ŠD STRNIŠČE, BRUNARICA BŠ</text:p>
          </table:table-cell>
          <table:table-cell table:style-name="ce0" office:value-type="float" office:value="93">
            <text:p>93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DVORANA LOVRENC, LOVRENC NA DR. POLJU 8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D PLETERJE, PLETERJE 33A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D ŽUPEČJA VAS, BRUNARICA BŠ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ROSTORI OBČINE KIDRIČEVO, CIRKOVCE 2C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D DRAGONJA VAS, DRAGONJA VAS 17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OM KRAJANOV MIHOVCE, MIHOVCE BŠ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AŠKI DOM PONGRCE, PONGRCE 22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GD JABLANE, SP. JABLANE 20A</text:p>
          </table:table-cell>
          <table:table-cell table:style-name="ce0" office:value-type="float" office:value="361">
            <text:p>361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D STAROŠINCE, STAROŠINCE 13A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D ŠIKOLE, ŠIKOLE 25</text:p>
          </table:table-cell>
          <table:table-cell table:style-name="ce0" office:value-type="float" office:value="268">
            <text:p>268</text:p>
          </table:table-cell>
          <table:table-cell table:number-columns-repeated="1017"/>
        </table:table-row>
        <table:table-row>
          <table:table-cell table:style-name="ce0" office:value-type="float" office:value="45">
            <text:p>45</text:p>
          </table:table-cell>
          <table:table-cell table:style-name="ce0" office:value-type="string">
            <text:p>KIDRIČEV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VAŠKI DOM STRAŽGONJCA, STRAŽGONJCA BŠ</text:p>
          </table:table-cell>
          <table:table-cell table:style-name="ce0" office:value-type="float" office:value="279">
            <text:p>279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RUŽBENI OBJEKT, TRNOVO OB SOČI 26A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EČNAMENSKI OBJEKT, LOGJE 4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, BREGINJ 92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EČNAMENSKI OBJEKT, SEDLO 29</text:p>
          </table:table-cell>
          <table:table-cell table:style-name="ce0" office:value-type="float" office:value="93">
            <text:p>93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BAR "KUZMA", BORJANA 19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OSTORI KS, PODBELA B.Š.</text:p>
          </table:table-cell>
          <table:table-cell table:style-name="ce0" office:value-type="float" office:value="59">
            <text:p>59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TANOVANJSKA HIŠA, KRED 53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ZBIRALNICA MLEKA, POTOKI 6</text:p>
          </table:table-cell>
          <table:table-cell table:style-name="ce0" office:value-type="float" office:value="45">
            <text:p>45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EČNAMENSKI OBJEKT, STARO SELO 54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OM ANDREJA MANFREDE KOBARID, GREGORČIČEVA UL. 20</text:p>
          </table:table-cell>
          <table:table-cell table:style-name="ce0" office:value-type="float" office:value="365">
            <text:p>365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ULTURNI DOM KOBARID, STRESOVA 2</text:p>
          </table:table-cell>
          <table:table-cell table:style-name="ce0" office:value-type="float" office:value="505">
            <text:p>505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OSTOR OB ŠPORTNEM IGRIŠČU, SUŽID B.Š.</text:p>
          </table:table-cell>
          <table:table-cell table:style-name="ce0" office:value-type="float" office:value="111">
            <text:p>111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MLEKARNA, SVINO 23</text:p>
          </table:table-cell>
          <table:table-cell table:style-name="ce0" office:value-type="float" office:value="90">
            <text:p>90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ROSTORI KS IDRSKO, IDRSKO 22A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BIVŠA OŠ, LIVEK 11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ARAŽA, PERATI 11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STANOVANJSKA HIŠA, JEVŠČEK 4</text:p>
          </table:table-cell>
          <table:table-cell table:style-name="ce0" office:value-type="float" office:value="26">
            <text:p>2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SILSKI DOM, DREŽNICA 15A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VAŠKI OBJEKT, KOSEČ B.Š.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MLEKARNA, DREŽNIŠKE RAVNE 4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MLEKARNA, MAGOZD 16</text:p>
          </table:table-cell>
          <table:table-cell table:style-name="ce0" office:value-type="float" office:value="55">
            <text:p>55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Š SMAST, SMAST 13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RUŽBENI OBJEKT, LADRA 43</text:p>
          </table:table-cell>
          <table:table-cell table:style-name="ce0" office:value-type="float" office:value="113">
            <text:p>113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VAŠKI OBJEKT, LIBUŠNJE 7</text:p>
          </table:table-cell>
          <table:table-cell table:style-name="ce0" office:value-type="float" office:value="33">
            <text:p>33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ARAŽA PGD VRSNO, VRSNO 37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46">
            <text:p>46</text:p>
          </table:table-cell>
          <table:table-cell table:style-name="ce0" office:value-type="string">
            <text:p>KOBARI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STANOVANJSKA HIŠA, KRN 8</text:p>
          </table:table-cell>
          <table:table-cell table:style-name="ce0" office:value-type="float" office:value="24">
            <text:p>24</text:p>
          </table:table-cell>
          <table:table-cell table:number-columns-repeated="1017"/>
        </table:table-row>
        <table:table-row>
          <table:table-cell table:style-name="ce0" office:value-type="float" office:value="47">
            <text:p>47</text:p>
          </table:table-cell>
          <table:table-cell table:style-name="ce0" office:value-type="string">
            <text:p>KOBI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KOBILJE-ŠPORTNO MEDGENERAC.CENTER, KOBILJE 16A</text:p>
          </table:table-cell>
          <table:table-cell table:style-name="ce0" office:value-type="float" office:value="440">
            <text:p>44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JUBLJANSKA CESTA 26, PROSTORI OBČINE KOČEVJE</text:p>
          </table:table-cell>
          <table:table-cell table:style-name="ce0" office:value-type="float" office:value="281">
            <text:p>28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LJUBLJANSKA CESTA 26, V PROSTORIH OBČINE KOČEVJE</text:p>
          </table:table-cell>
          <table:table-cell table:style-name="ce0" office:value-type="float" office:value="583">
            <text:p>583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LJUBLJANSKA CESTA 12, V AVLI GIMNAZIJE</text:p>
          </table:table-cell>
          <table:table-cell table:style-name="ce0" office:value-type="float" office:value="503">
            <text:p>503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LJUBLJANSKA CESTA.26, V PROSTORIH OBČINE KOČEVJE</text:p>
          </table:table-cell>
          <table:table-cell table:style-name="ce0" office:value-type="float" office:value="573">
            <text:p>573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LJUBLJANSKA CESTA 8, PRITLIČJE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ESARSKA ULICA.10, V PROSTORI KOMUNALE</text:p>
          </table:table-cell>
          <table:table-cell table:style-name="ce0" office:value-type="float" office:value="372">
            <text:p>37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ROŠKA CESTA 10, V PROSTORIH GASILNEGA DOMA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RG SVETEGA JERNEJA 2, V PROSTORI KS KOČEVJE-MEST</text:p>
          </table:table-cell>
          <table:table-cell table:style-name="ce0" office:value-type="float" office:value="260">
            <text:p>26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REŠKA CESTA 16, V PROSTORIH GLASBENE ŠOLE KOČEVJE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RG ZBORA ODPOSLANCEV 28, V AVLI OŠ ZO </text:p>
          </table:table-cell>
          <table:table-cell table:style-name="ce0" office:value-type="float" office:value="424">
            <text:p>42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EŠERNOVA ULICA 11, V PROSTORIH ŠEŠKOVEGA DOMA</text:p>
          </table:table-cell>
          <table:table-cell table:style-name="ce0" office:value-type="float" office:value="580">
            <text:p>58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EŠERNOVA ULICA 11, V PROSTORIH ŠEŠKOVEGA DOMA</text:p>
          </table:table-cell>
          <table:table-cell table:style-name="ce0" office:value-type="float" office:value="537">
            <text:p>537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TRATA XIV 6A, V PROSTORIH PODJETNIŠK. INKUBATORJA</text:p>
          </table:table-cell>
          <table:table-cell table:style-name="ce0" office:value-type="float" office:value="660">
            <text:p>66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AHOVNIK 37, V PROSTORIH GASILNEGA DOMA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TRDNJAVA 3, V PROST. TURIST. KOMPLEKSA JEZERO</text:p>
          </table:table-cell>
          <table:table-cell table:style-name="ce0" office:value-type="float" office:value="541">
            <text:p>54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ŠALKA VAS 50B, V PROSTORIH GASILNEGA DOMA</text:p>
          </table:table-cell>
          <table:table-cell table:style-name="ce0" office:value-type="float" office:value="599">
            <text:p>599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ŽELJNE 12A, V PROSTORIH VAŠKEGA DOMA</text:p>
          </table:table-cell>
          <table:table-cell table:style-name="ce0" office:value-type="float" office:value="444">
            <text:p>44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KLINJA VAS 46, V PROSTORIH GASILNEGA DOMA</text:p>
          </table:table-cell>
          <table:table-cell table:style-name="ce0" office:value-type="float" office:value="172">
            <text:p>17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CVIŠLERJI, V PROSTORIH VAŠKEGA DOMA</text:p>
          </table:table-cell>
          <table:table-cell table:style-name="ce0" office:value-type="float" office:value="224">
            <text:p>22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KOPRIVNIK 31, V PROSTORIH GASILNEGA DOMA</text:p>
          </table:table-cell>
          <table:table-cell table:style-name="ce0" office:value-type="float" office:value="81">
            <text:p>8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LNJE LOŽINE 1, V PROSTORIH GASILNEGA DOMA</text:p>
          </table:table-cell>
          <table:table-cell table:style-name="ce0" office:value-type="float" office:value="268">
            <text:p>26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AS KOBLARJI, V PROSTORIH VAŠKEGA DOMA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AS SLOVENSKA VAS, V PROSTORIH VAŠKEGA DOMA</text:p>
          </table:table-cell>
          <table:table-cell table:style-name="ce0" office:value-type="float" office:value="524">
            <text:p>52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STARA CERKEV 21, V AVLI OŠ STARA CERKEV</text:p>
          </table:table-cell>
          <table:table-cell table:style-name="ce0" office:value-type="float" office:value="535">
            <text:p>53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VAS GORENJE, V PROSTORIH VAŠKEGA DOMA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AS STARI LOG, V PROSTORIH VAŠKEGA DOMA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VAS POLOM, V PROSTORIH VAŠKEGA DOMA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DOLGA VAS, KOČEVSKA CESTA 30, GASILNI DOM</text:p>
          </table:table-cell>
          <table:table-cell table:style-name="ce0" office:value-type="float" office:value="686">
            <text:p>686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LIVOLD 18D, V PROSTORIH GASILNEGA DOMA, </text:p>
          </table:table-cell>
          <table:table-cell table:style-name="ce0" office:value-type="float" office:value="511">
            <text:p>51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MOZELJ 4A, V PROSTORIH GASILNEGA DOMA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PREDGRAD 41, V PROSTORIH GASILNEGA DOMA</text:p>
          </table:table-cell>
          <table:table-cell table:style-name="ce0" office:value-type="float" office:value="219">
            <text:p>219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LAZE PRI PREDGRADU 1A</text:p>
          </table:table-cell>
          <table:table-cell table:style-name="ce0" office:value-type="float" office:value="38">
            <text:p>3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KOČEVSKA REKA 5, V PROSTORIH KULTURNEGA DOMA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BOROVEC 16, V PROSTORIH KMETIJE JURJEVIČ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MORAVA 14A, V PROSTORIH GASILNEGA DOMA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ŠTALCERJI 10A, V PROSTORIH GASILNEGA DOMA</text:p>
          </table:table-cell>
          <table:table-cell table:style-name="ce0" office:value-type="float" office:value="140">
            <text:p>140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VAS NOVI LAZI, V PROSTORIH VAŠKEGA DOMA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ROSTORI VAŠKE SKUPNOSTI, BRESTOVICA PRI KOMNU 55</text:p>
          </table:table-cell>
          <table:table-cell table:style-name="ce0" office:value-type="float" office:value="178">
            <text:p>178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RJE PRI KOMNU, VAŠKI DOM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VAŠKE SKUPNOSTI, GABROVICA PRI KOMNU 47</text:p>
          </table:table-cell>
          <table:table-cell table:style-name="ce0" office:value-type="float" office:value="172">
            <text:p>172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ORJANSKO, KULTURNI DOM ( KOTIČEK)</text:p>
          </table:table-cell>
          <table:table-cell table:style-name="ce0" office:value-type="float" office:value="280">
            <text:p>280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HRUŠEVICA, VAŠKI DOM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IVANJI GRAD, VAŠKI DOM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AŠKI DOM, KOBJEGLAVA 75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ROST. VAŠKE SKUPNOSTI GORNJA BRANICA, KODRETI 10</text:p>
          </table:table-cell>
          <table:table-cell table:style-name="ce0" office:value-type="float" office:value="139">
            <text:p>139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VORANA KULTURNEGA DOMA KOMEN, KOMEN  118</text:p>
          </table:table-cell>
          <table:table-cell table:style-name="ce0" office:value-type="float" office:value="632">
            <text:p>632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ROSTORI STARE ŠOLE, SVETO 68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OSTORI STARE ŠOLE, ŠKRBINA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ZADRUŽNI DOM, ŠTANJEL 59A</text:p>
          </table:table-cell>
          <table:table-cell table:style-name="ce0" office:value-type="float" office:value="536">
            <text:p>536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TOMAČEVICA, VAŠKI DOM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49">
            <text:p>49</text:p>
          </table:table-cell>
          <table:table-cell table:style-name="ce0" office:value-type="string">
            <text:p>KOME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AŠKI DOM, VOLČJI GRAD 24</text:p>
          </table:table-cell>
          <table:table-cell table:style-name="ce0" office:value-type="float" office:value="72">
            <text:p>7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STARA ŠOLA V PODGORJU</text:p>
          </table:table-cell>
          <table:table-cell table:style-name="ce0" office:value-type="float" office:value="129">
            <text:p>12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1</text:p>
          </table:table-cell>
          <table:table-cell table:style-name="ce0" office:value-type="string">
            <text:p>SEDEŽ KS RAKITOVEC</text:p>
          </table:table-cell>
          <table:table-cell table:style-name="ce0" office:value-type="float" office:value="92">
            <text:p>9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6</text:p>
          </table:table-cell>
          <table:table-cell table:style-name="ce0" office:value-type="string">
            <text:p>VAŠKI DOM V ZAZIDU</text:p>
          </table:table-cell>
          <table:table-cell table:style-name="ce0" office:value-type="float" office:value="70">
            <text:p>7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1">
            <text:p>401</text:p>
          </table:table-cell>
          <table:table-cell table:style-name="ce0" office:value-type="string">
            <text:p>VRTEC SEMEDELA - ENOTA SLAVNIK</text:p>
          </table:table-cell>
          <table:table-cell table:style-name="ce0" office:value-type="float" office:value="469">
            <text:p>46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2">
            <text:p>402</text:p>
          </table:table-cell>
          <table:table-cell table:style-name="ce0" office:value-type="string">
            <text:p>VRTEC SEMEDELA - ENOTA SLAVNIK</text:p>
          </table:table-cell>
          <table:table-cell table:style-name="ce0" office:value-type="float" office:value="459">
            <text:p>45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3">
            <text:p>403</text:p>
          </table:table-cell>
          <table:table-cell table:style-name="ce0" office:value-type="string">
            <text:p>DOM KS SEMEDELA, JURČIČEVA 2</text:p>
          </table:table-cell>
          <table:table-cell table:style-name="ce0" office:value-type="float" office:value="487">
            <text:p>48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4">
            <text:p>404</text:p>
          </table:table-cell>
          <table:table-cell table:style-name="ce0" office:value-type="string">
            <text:p>DOM KS SEMEDELA, JURČIČEVA 2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5">
            <text:p>405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585">
            <text:p>58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6">
            <text:p>406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7">
            <text:p>407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8">
            <text:p>408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507">
            <text:p>50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9">
            <text:p>409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533">
            <text:p>53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0">
            <text:p>410</text:p>
          </table:table-cell>
          <table:table-cell table:style-name="ce0" office:value-type="string">
            <text:p>OBALNI DOM UPOKOJENCEV KOPER</text:p>
          </table:table-cell>
          <table:table-cell table:style-name="ce0" office:value-type="float" office:value="639">
            <text:p>63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1">
            <text:p>411</text:p>
          </table:table-cell>
          <table:table-cell table:style-name="ce0" office:value-type="string">
            <text:p>SEDEŽ KS ŽUSTERNA, DOLGA REBER 5</text:p>
          </table:table-cell>
          <table:table-cell table:style-name="ce0" office:value-type="float" office:value="684">
            <text:p>68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2">
            <text:p>412</text:p>
          </table:table-cell>
          <table:table-cell table:style-name="ce0" office:value-type="string">
            <text:p>SEDEŽ KS OLMO PRISOJE, OLJČNA POT 4</text:p>
          </table:table-cell>
          <table:table-cell table:style-name="ce0" office:value-type="float" office:value="1583">
            <text:p>158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3">
            <text:p>413</text:p>
          </table:table-cell>
          <table:table-cell table:style-name="ce0" office:value-type="string">
            <text:p>VRTEC SEMEDELA, ENOTA PRISOJE</text:p>
          </table:table-cell>
          <table:table-cell table:style-name="ce0" office:value-type="float" office:value="914">
            <text:p>91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4">
            <text:p>414</text:p>
          </table:table-cell>
          <table:table-cell table:style-name="ce0" office:value-type="string">
            <text:p>VRTEC SEMEDELA, ENOTA PRISOJE</text:p>
          </table:table-cell>
          <table:table-cell table:style-name="ce0" office:value-type="float" office:value="440">
            <text:p>44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5">
            <text:p>415</text:p>
          </table:table-cell>
          <table:table-cell table:style-name="ce0" office:value-type="string">
            <text:p>DNEVNI CENTER BARČICA</text:p>
          </table:table-cell>
          <table:table-cell table:style-name="ce0" office:value-type="float" office:value="844">
            <text:p>84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6">
            <text:p>416</text:p>
          </table:table-cell>
          <table:table-cell table:style-name="ce0" office:value-type="string">
            <text:p>ŠTUDENTSKI DOM – PRISOJE 9</text:p>
          </table:table-cell>
          <table:table-cell table:style-name="ce0" office:value-type="float" office:value="543">
            <text:p>54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7">
            <text:p>417</text:p>
          </table:table-cell>
          <table:table-cell table:style-name="ce0" office:value-type="string">
            <text:p>SEDEŽ KS ZA GRADOM, KRALJEVA 17</text:p>
          </table:table-cell>
          <table:table-cell table:style-name="ce0" office:value-type="float" office:value="561">
            <text:p>56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8">
            <text:p>418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571">
            <text:p>57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9">
            <text:p>419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662">
            <text:p>66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0">
            <text:p>420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1">
            <text:p>421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636">
            <text:p>63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2">
            <text:p>422</text:p>
          </table:table-cell>
          <table:table-cell table:style-name="ce0" office:value-type="string">
            <text:p>SEPŠ - MARTINČEV TRG 3</text:p>
          </table:table-cell>
          <table:table-cell table:style-name="ce0" office:value-type="float" office:value="862">
            <text:p>86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3">
            <text:p>423</text:p>
          </table:table-cell>
          <table:table-cell table:style-name="ce0" office:value-type="string">
            <text:p>SEPŠ - MARTINČEV TRG 3</text:p>
          </table:table-cell>
          <table:table-cell table:style-name="ce0" office:value-type="float" office:value="639">
            <text:p>63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4">
            <text:p>424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695">
            <text:p>69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5">
            <text:p>425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6">
            <text:p>426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572">
            <text:p>57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7">
            <text:p>427</text:p>
          </table:table-cell>
          <table:table-cell table:style-name="ce0" office:value-type="string">
            <text:p>OBALNI DOM UPOKOJENCEV KOPER</text:p>
          </table:table-cell>
          <table:table-cell table:style-name="ce0" office:value-type="float" office:value="769">
            <text:p>76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4">
            <text:p>504</text:p>
          </table:table-cell>
          <table:table-cell table:style-name="ce0" office:value-type="string">
            <text:p>SEDEŽ KS BERTOKI</text:p>
          </table:table-cell>
          <table:table-cell table:style-name="ce0" office:value-type="float" office:value="656">
            <text:p>65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5">
            <text:p>505</text:p>
          </table:table-cell>
          <table:table-cell table:style-name="ce0" office:value-type="string">
            <text:p>OŠ PRADE</text:p>
          </table:table-cell>
          <table:table-cell table:style-name="ce0" office:value-type="float" office:value="1101">
            <text:p>110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6">
            <text:p>506</text:p>
          </table:table-cell>
          <table:table-cell table:style-name="ce0" office:value-type="string">
            <text:p>DOM KS BORŠT</text:p>
          </table:table-cell>
          <table:table-cell table:style-name="ce0" office:value-type="float" office:value="290">
            <text:p>29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7">
            <text:p>507</text:p>
          </table:table-cell>
          <table:table-cell table:style-name="ce0" office:value-type="string">
            <text:p>ČRNI KAL - SEDEŽ KS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8">
            <text:p>508</text:p>
          </table:table-cell>
          <table:table-cell table:style-name="ce0" office:value-type="string">
            <text:p>RIŽANA - VRTEC</text:p>
          </table:table-cell>
          <table:table-cell table:style-name="ce0" office:value-type="float" office:value="369">
            <text:p>36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9">
            <text:p>509</text:p>
          </table:table-cell>
          <table:table-cell table:style-name="ce0" office:value-type="string">
            <text:p>GABROVICA PRI ČRNEM KALU – VAŠKI DOM 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0">
            <text:p>510</text:p>
          </table:table-cell>
          <table:table-cell table:style-name="ce0" office:value-type="string">
            <text:p>OSP - DVORANA</text:p>
          </table:table-cell>
          <table:table-cell table:style-name="ce0" office:value-type="float" office:value="157">
            <text:p>15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1">
            <text:p>511</text:p>
          </table:table-cell>
          <table:table-cell table:style-name="ce0" office:value-type="string">
            <text:p>KASTELEC - VAŠKI DOM</text:p>
          </table:table-cell>
          <table:table-cell table:style-name="ce0" office:value-type="float" office:value="91">
            <text:p>9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2">
            <text:p>512</text:p>
          </table:table-cell>
          <table:table-cell table:style-name="ce0" office:value-type="string">
            <text:p>ČRNOTIČE - STARA ŠOLA</text:p>
          </table:table-cell>
          <table:table-cell table:style-name="ce0" office:value-type="float" office:value="87">
            <text:p>8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3">
            <text:p>513</text:p>
          </table:table-cell>
          <table:table-cell table:style-name="ce0" office:value-type="string">
            <text:p>DOL - GASILSKI DOM</text:p>
          </table:table-cell>
          <table:table-cell table:style-name="ce0" office:value-type="float" office:value="92">
            <text:p>9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4">
            <text:p>514</text:p>
          </table:table-cell>
          <table:table-cell table:style-name="ce0" office:value-type="string">
            <text:p>HRASTOVLJE - VAŠKI DOM 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5">
            <text:p>515</text:p>
          </table:table-cell>
          <table:table-cell table:style-name="ce0" office:value-type="string">
            <text:p>PODPEČ - PRKIČEVA HIŠA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6">
            <text:p>516</text:p>
          </table:table-cell>
          <table:table-cell table:style-name="ce0" office:value-type="string">
            <text:p>BEZOVICA - DVORANA</text:p>
          </table:table-cell>
          <table:table-cell table:style-name="ce0" office:value-type="float" office:value="63">
            <text:p>6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7">
            <text:p>517</text:p>
          </table:table-cell>
          <table:table-cell table:style-name="ce0" office:value-type="string">
            <text:p>LOKA – POMOŽNI OBJEKT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8">
            <text:p>518</text:p>
          </table:table-cell>
          <table:table-cell table:style-name="ce0" office:value-type="string">
            <text:p>PREDLOKA - POMOŽNI OBJEKT</text:p>
          </table:table-cell>
          <table:table-cell table:style-name="ce0" office:value-type="float" office:value="66">
            <text:p>6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9">
            <text:p>519</text:p>
          </table:table-cell>
          <table:table-cell table:style-name="ce0" office:value-type="string">
            <text:p>ZADRUŽNI DOM DEKANI</text:p>
          </table:table-cell>
          <table:table-cell table:style-name="ce0" office:value-type="float" office:value="662">
            <text:p>66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0">
            <text:p>520</text:p>
          </table:table-cell>
          <table:table-cell table:style-name="ce0" office:value-type="string">
            <text:p>ZADRUŽNI DOM DEKANI</text:p>
          </table:table-cell>
          <table:table-cell table:style-name="ce0" office:value-type="float" office:value="670">
            <text:p>67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1">
            <text:p>521</text:p>
          </table:table-cell>
          <table:table-cell table:style-name="ce0" office:value-type="string">
            <text:p>GRAČIŠČE - KULTURNI DOM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2">
            <text:p>522</text:p>
          </table:table-cell>
          <table:table-cell table:style-name="ce0" office:value-type="string">
            <text:p>KUBED - DVORANA</text:p>
          </table:table-cell>
          <table:table-cell table:style-name="ce0" office:value-type="float" office:value="148">
            <text:p>14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3">
            <text:p>523</text:p>
          </table:table-cell>
          <table:table-cell table:style-name="ce0" office:value-type="string">
            <text:p>GASILSKI DOM MOVRAŽ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4">
            <text:p>524</text:p>
          </table:table-cell>
          <table:table-cell table:style-name="ce0" office:value-type="string">
            <text:p>SOČERGA - ZADRUŽNI DOM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5">
            <text:p>525</text:p>
          </table:table-cell>
          <table:table-cell table:style-name="ce0" office:value-type="string">
            <text:p>TREBEŠE ŠT. 40 –  LOVSKI DOM</text:p>
          </table:table-cell>
          <table:table-cell table:style-name="ce0" office:value-type="float" office:value="40">
            <text:p>4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6">
            <text:p>526</text:p>
          </table:table-cell>
          <table:table-cell table:style-name="ce0" office:value-type="string">
            <text:p>PREGARA – STARA ŠOLA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7">
            <text:p>527</text:p>
          </table:table-cell>
          <table:table-cell table:style-name="ce0" office:value-type="string">
            <text:p>HRVOJI – STARA ŠOLA</text:p>
          </table:table-cell>
          <table:table-cell table:style-name="ce0" office:value-type="float" office:value="67">
            <text:p>6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8">
            <text:p>528</text:p>
          </table:table-cell>
          <table:table-cell table:style-name="ce0" office:value-type="string">
            <text:p>BREZOVICA – DOM KRAJANOV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9">
            <text:p>529</text:p>
          </table:table-cell>
          <table:table-cell table:style-name="ce0" office:value-type="string">
            <text:p>BOŽIČI – KULTURNI DOM</text:p>
          </table:table-cell>
          <table:table-cell table:style-name="ce0" office:value-type="float" office:value="1191">
            <text:p>119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0">
            <text:p>530</text:p>
          </table:table-cell>
          <table:table-cell table:style-name="ce0" office:value-type="string">
            <text:p>BOŽIČI – KULTURNI DOM</text:p>
          </table:table-cell>
          <table:table-cell table:style-name="ce0" office:value-type="float" office:value="678">
            <text:p>67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1">
            <text:p>531</text:p>
          </table:table-cell>
          <table:table-cell table:style-name="ce0" office:value-type="string">
            <text:p>MAREZIGE - ZADRUŽNI DOM </text:p>
          </table:table-cell>
          <table:table-cell table:style-name="ce0" office:value-type="float" office:value="480">
            <text:p>48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2">
            <text:p>532</text:p>
          </table:table-cell>
          <table:table-cell table:style-name="ce0" office:value-type="string">
            <text:p>TRSEK – VAŠKI DOM </text:p>
          </table:table-cell>
          <table:table-cell table:style-name="ce0" office:value-type="float" office:value="38">
            <text:p>3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3">
            <text:p>533</text:p>
          </table:table-cell>
          <table:table-cell table:style-name="ce0" office:value-type="string">
            <text:p>BABIČI - VAŠKA DVORANA</text:p>
          </table:table-cell>
          <table:table-cell table:style-name="ce0" office:value-type="float" office:value="253">
            <text:p>25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4">
            <text:p>534</text:p>
          </table:table-cell>
          <table:table-cell table:style-name="ce0" office:value-type="string">
            <text:p>LOPAR - KULTURNI DOM 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5">
            <text:p>535</text:p>
          </table:table-cell>
          <table:table-cell table:style-name="ce0" office:value-type="string">
            <text:p>TRUŠKE -  STARA ŠOLA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6">
            <text:p>536</text:p>
          </table:table-cell>
          <table:table-cell table:style-name="ce0" office:value-type="string">
            <text:p>NARODNI DOM POBEGI</text:p>
          </table:table-cell>
          <table:table-cell table:style-name="ce0" office:value-type="float" office:value="683">
            <text:p>68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7">
            <text:p>537</text:p>
          </table:table-cell>
          <table:table-cell table:style-name="ce0" office:value-type="string">
            <text:p>POBEGI-ČEŽARJI - SEDEŽ KS</text:p>
          </table:table-cell>
          <table:table-cell table:style-name="ce0" office:value-type="float" office:value="787">
            <text:p>78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8">
            <text:p>538</text:p>
          </table:table-cell>
          <table:table-cell table:style-name="ce0" office:value-type="string">
            <text:p>OŠ ELVIRE VATOVEC – PODRUŽNICA SV. ANTON</text:p>
          </table:table-cell>
          <table:table-cell table:style-name="ce0" office:value-type="float" office:value="830">
            <text:p>83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9">
            <text:p>539</text:p>
          </table:table-cell>
          <table:table-cell table:style-name="ce0" office:value-type="string">
            <text:p>VANGANEL – ZADRUŽNI DOM - KONDOR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0">
            <text:p>540</text:p>
          </table:table-cell>
          <table:table-cell table:style-name="ce0" office:value-type="string">
            <text:p>SREDNJA TEHNIŠKA ŠOLA KOPER</text:p>
          </table:table-cell>
          <table:table-cell table:style-name="ce0" office:value-type="float" office:value="904">
            <text:p>90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1">
            <text:p>541</text:p>
          </table:table-cell>
          <table:table-cell table:style-name="ce0" office:value-type="string">
            <text:p>SREDNJA TEHNIŠKA ŠOLA KOPER </text:p>
          </table:table-cell>
          <table:table-cell table:style-name="ce0" office:value-type="float" office:value="1332">
            <text:p>133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2">
            <text:p>542</text:p>
          </table:table-cell>
          <table:table-cell table:style-name="ce0" office:value-type="string">
            <text:p>SREDNJA TEHNIŠKA ŠOLA KOPER 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3">
            <text:p>543</text:p>
          </table:table-cell>
          <table:table-cell table:style-name="ce0" office:value-type="string">
            <text:p>ŠKOFIJE – DVORANA BURJA</text:p>
          </table:table-cell>
          <table:table-cell table:style-name="ce0" office:value-type="float" office:value="465">
            <text:p>46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4">
            <text:p>544</text:p>
          </table:table-cell>
          <table:table-cell table:style-name="ce0" office:value-type="string">
            <text:p>ŠKOFIJE - VAŠKA HIŠA</text:p>
          </table:table-cell>
          <table:table-cell table:style-name="ce0" office:value-type="float" office:value="1027">
            <text:p>102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5">
            <text:p>545</text:p>
          </table:table-cell>
          <table:table-cell table:style-name="ce0" office:value-type="string">
            <text:p>ŠKOFIJE – DVORANA BURJA </text:p>
          </table:table-cell>
          <table:table-cell table:style-name="ce0" office:value-type="float" office:value="600">
            <text:p>60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6">
            <text:p>546</text:p>
          </table:table-cell>
          <table:table-cell table:style-name="ce0" office:value-type="string">
            <text:p>ŠKOFIJE – DVORANA BURJA </text:p>
          </table:table-cell>
          <table:table-cell table:style-name="ce0" office:value-type="float" office:value="692">
            <text:p>69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7">
            <text:p>547</text:p>
          </table:table-cell>
          <table:table-cell table:style-name="ce0" office:value-type="string">
            <text:p>ŠMARJE - OSNOVNA ŠOLA</text:p>
          </table:table-cell>
          <table:table-cell table:style-name="ce0" office:value-type="float" office:value="977">
            <text:p>97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8">
            <text:p>548</text:p>
          </table:table-cell>
          <table:table-cell table:style-name="ce0" office:value-type="string">
            <text:p>GAŽON – STARA ŠOLA</text:p>
          </table:table-cell>
          <table:table-cell table:style-name="ce0" office:value-type="float" office:value="667">
            <text:p>66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9">
            <text:p>549</text:p>
          </table:table-cell>
          <table:table-cell table:style-name="ce0" office:value-type="string">
            <text:p>POMJAN – STARA ŠOLA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0">
            <text:p>550</text:p>
          </table:table-cell>
          <table:table-cell table:style-name="ce0" office:value-type="string">
            <text:p>KRKAVČE - ZADRUŽNI DOM</text:p>
          </table:table-cell>
          <table:table-cell table:style-name="ce0" office:value-type="float" office:value="264">
            <text:p>26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1">
            <text:p>551</text:p>
          </table:table-cell>
          <table:table-cell table:style-name="ce0" office:value-type="string">
            <text:p>PUČE – STARA ŠOLA </text:p>
          </table:table-cell>
          <table:table-cell table:style-name="ce0" office:value-type="float" office:value="230">
            <text:p>23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2">
            <text:p>552</text:p>
          </table:table-cell>
          <table:table-cell table:style-name="ce0" office:value-type="string">
            <text:p>KOŠTABONA – STARA ŠOLA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3">
            <text:p>553</text:p>
          </table:table-cell>
          <table:table-cell table:style-name="ce0" office:value-type="string">
            <text:p>SEDEŽ KS VANGANEL</text:p>
          </table:table-cell>
          <table:table-cell table:style-name="ce0" office:value-type="float" office:value="1193">
            <text:p>119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7">
            <text:p>557</text:p>
          </table:table-cell>
          <table:table-cell table:style-name="ce0" office:value-type="string">
            <text:p>OŠ ELVIRE VATOVEC – PODRUŽNICA SV. ANTON</text:p>
          </table:table-cell>
          <table:table-cell table:style-name="ce0" office:value-type="float" office:value="819">
            <text:p>81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8">
            <text:p>558</text:p>
          </table:table-cell>
          <table:table-cell table:style-name="ce0" office:value-type="string">
            <text:p>MONTINJAN – VAŠKI DOM 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BUČE, VRENSKA GORCA 4 A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SEJNA SOBA OBČINE KOZJE, KOZJE 37</text:p>
          </table:table-cell>
          <table:table-cell table:style-name="ce0" office:value-type="float" office:value="840">
            <text:p>840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LESIČNO, LESIČNO 5C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KRAJANOV OSREDEK, OSREDEK PRI PODSREDI 19A</text:p>
          </table:table-cell>
          <table:table-cell table:style-name="ce0" office:value-type="float" office:value="54">
            <text:p>54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OM KRAJANOV PODSREDA, PODSREDA 31</text:p>
          </table:table-cell>
          <table:table-cell table:style-name="ce0" office:value-type="float" office:value="461">
            <text:p>461</text:p>
          </table:table-cell>
          <table:table-cell table:number-columns-repeated="1017"/>
        </table:table-row>
        <table:table-row>
          <table:table-cell table:style-name="ce0" office:value-type="float" office:value="51">
            <text:p>51</text:p>
          </table:table-cell>
          <table:table-cell table:style-name="ce0" office:value-type="string">
            <text:p>KOZJ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KRAJANOV ZAGORJE, ZAGORJE 47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ENTER, AVLA MESTNE OBČINE KRANJ, SLOVENSKI TRG 1</text:p>
          </table:table-cell>
          <table:table-cell table:style-name="ce0" office:value-type="float" office:value="1813">
            <text:p>1813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ČIRČE, DOM KS, SMLEDNIŠKA CESTA 136, KRANJ</text:p>
          </table:table-cell>
          <table:table-cell table:style-name="ce0" office:value-type="float" office:value="1263">
            <text:p>1263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LANINA II, OŠ STANETA ŽAGARJA, CESTA 1.MAJA 10A </text:p>
          </table:table-cell>
          <table:table-cell table:style-name="ce0" office:value-type="float" office:value="1376">
            <text:p>137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LANINA I, OŠ STANETA ŽAGARJA, CESTA 1.MAJA 10A  </text:p>
          </table:table-cell>
          <table:table-cell table:style-name="ce0" office:value-type="float" office:value="1469">
            <text:p>1469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HUJE I, OŠ STANETA ŽAGARJA, CESTA 1.MAJA 10A</text:p>
          </table:table-cell>
          <table:table-cell table:style-name="ce0" office:value-type="float" office:value="567">
            <text:p>567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HUJE II, OŠ JAKOBA ALJAŽA, UL. TONČKA DEŽMANA 1</text:p>
          </table:table-cell>
          <table:table-cell table:style-name="ce0" office:value-type="float" office:value="1340">
            <text:p>1340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BRATOV SMUK I, OŠ MATIJE ČOPA,UL. TUGA VIDMARJA 1</text:p>
          </table:table-cell>
          <table:table-cell table:style-name="ce0" office:value-type="float" office:value="1116">
            <text:p>111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BRATOV SMUK II,OŠ MATIJE ČOPA,UL.TUGA VIDMARJA 1</text:p>
          </table:table-cell>
          <table:table-cell table:style-name="ce0" office:value-type="float" office:value="1158">
            <text:p>115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LANEC I, DOM KRAJANOV, JEZERSKA C. 41, KRANJ </text:p>
          </table:table-cell>
          <table:table-cell table:style-name="ce0" office:value-type="float" office:value="991">
            <text:p>991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LANEC II, DOM KRAJANOV, JEZERSKA C. 41,KRANJ</text:p>
          </table:table-cell>
          <table:table-cell table:style-name="ce0" office:value-type="float" office:value="766">
            <text:p>76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IMSKOVO I, DOM KRAJANOV, JEZERSKA C. 41, KRANJ</text:p>
          </table:table-cell>
          <table:table-cell table:style-name="ce0" office:value-type="float" office:value="1040">
            <text:p>1040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IMSKOVO II, DOM KRAJANOV, JEZERSKA C. 41, KRANJ</text:p>
          </table:table-cell>
          <table:table-cell table:style-name="ce0" office:value-type="float" office:value="956">
            <text:p>95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ODOV.STOLP I,OŠ SIMONA JENKA,UL.XXXI.DIVIZIJE 7A</text:p>
          </table:table-cell>
          <table:table-cell table:style-name="ce0" office:value-type="float" office:value="1301">
            <text:p>1301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ODOV.STOLP II,OŠ SIMONA JENKA, UL.XXXI.DIVIZ. 7A</text:p>
          </table:table-cell>
          <table:table-cell table:style-name="ce0" office:value-type="float" office:value="1369">
            <text:p>1369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ODOV.STOLP III,OŠ SIMONA JENKA,UL.XXXI.DIVIZ. 7A</text:p>
          </table:table-cell>
          <table:table-cell table:style-name="ce0" office:value-type="float" office:value="1398">
            <text:p>139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TRSTENIK, DOM KRAJEVNE SKUPNOSTI, TRSTENIK 8 A</text:p>
          </table:table-cell>
          <table:table-cell table:style-name="ce0" office:value-type="float" office:value="640">
            <text:p>640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ZLATO POLJE I, OŠ F.PREŠEREN,KIDRIČEVA C.49,KRANJ</text:p>
          </table:table-cell>
          <table:table-cell table:style-name="ce0" office:value-type="float" office:value="869">
            <text:p>869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ZLATO POLJE II, OŠ F.PREŠEREN,KIDRIČEVA C. 49, KR</text:p>
          </table:table-cell>
          <table:table-cell table:style-name="ce0" office:value-type="float" office:value="1393">
            <text:p>1393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TRUŽEVO, DOM KRAJEVNE SKUPNOSTI, STRUŽEVO 14 J</text:p>
          </table:table-cell>
          <table:table-cell table:style-name="ce0" office:value-type="float" office:value="532">
            <text:p>53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ORENJA SAVA, SMUČ. SKAK. C.,GORENJESAVSKA C. 35A</text:p>
          </table:table-cell>
          <table:table-cell table:style-name="ce0" office:value-type="float" office:value="302">
            <text:p>30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STRAŽIŠČE I, ŠMARTINSKI DOM,ŠKOFJELOŠKA C.18, KR</text:p>
          </table:table-cell>
          <table:table-cell table:style-name="ce0" office:value-type="float" office:value="1753">
            <text:p>1753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STRAŽIŠČE II, ŠMARTINSKI DOM,ŠKOFJELOŠKA C.18, KR</text:p>
          </table:table-cell>
          <table:table-cell table:style-name="ce0" office:value-type="float" office:value="1689">
            <text:p>1689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REHEK I, OSNOVNA ŠOLA, ZASAVSKA C. 53 A,KRANJ</text:p>
          </table:table-cell>
          <table:table-cell table:style-name="ce0" office:value-type="float" office:value="1037">
            <text:p>1037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REHEK II, OSNOVNA ŠOLA, ZASAVSKA C. 53A,KRANJ</text:p>
          </table:table-cell>
          <table:table-cell table:style-name="ce0" office:value-type="float" office:value="1253">
            <text:p>1253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BREG OB SAVI, GASILSKI DOM, BREG OB SAVI 34   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MAVČIČE, KS MAVČIČE, MAVČIČE 69, MAVČIČE</text:p>
          </table:table-cell>
          <table:table-cell table:style-name="ce0" office:value-type="float" office:value="732">
            <text:p>73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PODREČA, KRELJ THOMAS, PODREČA 74</text:p>
          </table:table-cell>
          <table:table-cell table:style-name="ce0" office:value-type="float" office:value="466">
            <text:p>46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ŽABNICA, TELOVADNICA, ŽABNICA 20</text:p>
          </table:table-cell>
          <table:table-cell table:style-name="ce0" office:value-type="float" office:value="625">
            <text:p>625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ZGORNJE BITNJE, GASILSKI DOM, ZGORNJE BITNJE 33</text:p>
          </table:table-cell>
          <table:table-cell table:style-name="ce0" office:value-type="float" office:value="1272">
            <text:p>127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BITNJE II, GASILSKI DOM, ZGORNJE BITNJE 33</text:p>
          </table:table-cell>
          <table:table-cell table:style-name="ce0" office:value-type="float" office:value="688">
            <text:p>68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PŠEVO, DOM KRAJEVNE SKUPNOSTI JOŠT, PŠEVO 3</text:p>
          </table:table-cell>
          <table:table-cell table:style-name="ce0" office:value-type="float" office:value="222">
            <text:p>222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SP. BESNICA, GASILSKI DOM BESNICA, NA HRIBU 7</text:p>
          </table:table-cell>
          <table:table-cell table:style-name="ce0" office:value-type="float" office:value="1528">
            <text:p>152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PODBLICA, GASILSKI DOM PODBLICA, PODBLICA 2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KOKRICA I, KULTURNI DOM KOKRICA, C. NA BRDO 30</text:p>
          </table:table-cell>
          <table:table-cell table:style-name="ce0" office:value-type="float" office:value="1461">
            <text:p>1461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KOKRICA II, KULTURNI DOM KOKRICA, C. NA BRDO 30</text:p>
          </table:table-cell>
          <table:table-cell table:style-name="ce0" office:value-type="float" office:value="1467">
            <text:p>1467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PREDOSLJE, KULTURNI DOM, PREDOSLJE 34</text:p>
          </table:table-cell>
          <table:table-cell table:style-name="ce0" office:value-type="float" office:value="956">
            <text:p>95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BRITOF, GASILSKI DOM, BRITOF 316</text:p>
          </table:table-cell>
          <table:table-cell table:style-name="ce0" office:value-type="float" office:value="1846">
            <text:p>1846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TENETIŠE,DOM DRUŽBENOPOLIT. ORGANIZ.,TENETIŠE 80</text:p>
          </table:table-cell>
          <table:table-cell table:style-name="ce0" office:value-type="float" office:value="358">
            <text:p>35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GOLNIK, KRANJSKI VRTCI-ENOTA OSTRŽEK, GOLNIK 54</text:p>
          </table:table-cell>
          <table:table-cell table:style-name="ce0" office:value-type="float" office:value="888">
            <text:p>88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GORIČE,OŠ SIMON JENKO-TELOVADNICA,SR.VAS-GORIČE 1</text:p>
          </table:table-cell>
          <table:table-cell table:style-name="ce0" office:value-type="float" office:value="588">
            <text:p>588</text:p>
          </table:table-cell>
          <table:table-cell table:number-columns-repeated="1017"/>
        </table:table-row>
        <table:table-row>
          <table:table-cell table:style-name="ce0" office:value-type="float" office:value="52">
            <text:p>52</text:p>
          </table:table-cell>
          <table:table-cell table:style-name="ce0" office:value-type="string">
            <text:p>KR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HRASTJE, ŠPORTNI CENTER GRABEN, HRASTJE 209</text:p>
          </table:table-cell>
          <table:table-cell table:style-name="ce0" office:value-type="float" office:value="827">
            <text:p>827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RATEČE-PLANICA, VRTEC RATEČE, RATEČE 18</text:p>
          </table:table-cell>
          <table:table-cell table:style-name="ce0" office:value-type="float" office:value="550">
            <text:p>550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ODKOREN, KRAJEVNA SKUPNOST PODKOREN, PODKOREN 15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RANJSKA GORA 1, OBČINA KR.GORA,KOLODVORSKA UL.1B</text:p>
          </table:table-cell>
          <table:table-cell table:style-name="ce0" office:value-type="float" office:value="359">
            <text:p>359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RANJSKA GORA 2,OŠ KRANJSKA GORA,KOROŠKA ULICA 12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RANJSKA GORA 3,OŠ KRANJSKA GORA,KOROŠKA ULICA 12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OZD MARTULJEK, DOM KRAJANOV GOZD MAR.,ZG.RUTE 85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VJE, KULTURNI DOM, DOVJE 109</text:p>
          </table:table-cell>
          <table:table-cell table:style-name="ce0" office:value-type="float" office:value="521">
            <text:p>521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MOJSTRANA 1, OŠ 16.DECEMBER,ULICA ALOJZA RABIČA 7</text:p>
          </table:table-cell>
          <table:table-cell table:style-name="ce0" office:value-type="float" office:value="487">
            <text:p>487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MOJSTRANA 2, OŠ 16.DECEMBER,ULICA ALOJZA RABIČA 7</text:p>
          </table:table-cell>
          <table:table-cell table:style-name="ce0" office:value-type="float" office:value="555">
            <text:p>555</text:p>
          </table:table-cell>
          <table:table-cell table:number-columns-repeated="1017"/>
        </table:table-row>
        <table:table-row>
          <table:table-cell table:style-name="ce0" office:value-type="float" office:value="53">
            <text:p>53</text:p>
          </table:table-cell>
          <table:table-cell table:style-name="ce0" office:value-type="string">
            <text:p>KRANJSKA GOR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GORNJA RADOVNA, HIŠA TNP, ZGORNJA RADOVNA 21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KOPRIVNICA, KOPRIVNICA 2</text:p>
          </table:table-cell>
          <table:table-cell table:style-name="ce0" office:value-type="float" office:value="229">
            <text:p>22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EM DOMU NA VELIKEM KAMNU-II.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EM DOMU NA VELIKEM KAMNU-I.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U  XIV. DIVIZIJE SENOVO-I.</text:p>
          </table:table-cell>
          <table:table-cell table:style-name="ce0" office:value-type="float" office:value="428">
            <text:p>42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U  XIV. DIVIZIJE SENOVO-II.</text:p>
          </table:table-cell>
          <table:table-cell table:style-name="ce0" office:value-type="float" office:value="503">
            <text:p>50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OSTORIH GASILSKEGA DOMA NA SENOVEM,TITOVA C. 95</text:p>
          </table:table-cell>
          <table:table-cell table:style-name="ce0" office:value-type="float" office:value="592">
            <text:p>59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EM DOMU NA MALEM KAMNU</text:p>
          </table:table-cell>
          <table:table-cell table:style-name="ce0" office:value-type="float" office:value="230">
            <text:p>23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I SOBI STROJNICA REŠTANJ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 HIŠI JOŽEFE MACUR MARCONATO-I., DOVŠKO 10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EM DOMU STRANJE</text:p>
          </table:table-cell>
          <table:table-cell table:style-name="ce0" office:value-type="float" office:value="132">
            <text:p>13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OSTORIH LOVSKE KOČE, BREZJE PRI DOVŠKEM</text:p>
          </table:table-cell>
          <table:table-cell table:style-name="ce0" office:value-type="float" office:value="132">
            <text:p>13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V HIŠI JOŽEFE MACUR MARCONATO-II., DOVŠKO 10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7</text:p>
          </table:table-cell>
          <table:table-cell table:style-name="ce0" office:value-type="string">
            <text:p>PRI ZVONIMIRJU ŠOŠTARJU, ŠEDEM 19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ADAMA BOHORIČA BRESTANICA-I.</text:p>
          </table:table-cell>
          <table:table-cell table:style-name="ce0" office:value-type="float" office:value="262">
            <text:p>26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Š ADAMA BOHORIČA BRESTANICA-II.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Š ADAMA BOHORIČA BRESTANICA-III.</text:p>
          </table:table-cell>
          <table:table-cell table:style-name="ce0" office:value-type="float" office:value="262">
            <text:p>26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LOVSKI KOČI DOLENJI LESKOVEC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PRI JOŽETU MIRTU, ANŽE 12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PROSTORIH RIBIŠKE DRUŽINE - RIBNIK BRESTANICA</text:p>
          </table:table-cell>
          <table:table-cell table:style-name="ce0" office:value-type="float" office:value="229">
            <text:p>22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EČNAMENSKEM DOMU DOLENJA VAS-I.</text:p>
          </table:table-cell>
          <table:table-cell table:style-name="ce0" office:value-type="float" office:value="186">
            <text:p>18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RUŽBENEM DOMU NA ROŽNEM</text:p>
          </table:table-cell>
          <table:table-cell table:style-name="ce0" office:value-type="float" office:value="317">
            <text:p>31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U KRAJANOV ZDOLE - I.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PRI BOGDANU DULARJU, KOSTANJEK 20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DOMU KRAJANOV ZDOLE-II.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DOMU KRAJANOV ZDOLE-III.</text:p>
          </table:table-cell>
          <table:table-cell table:style-name="ce0" office:value-type="float" office:value="181">
            <text:p>18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VEČNAMENSKEM DOMU DOLENJA VAS-II.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VEČNAMENSKEM DOMU DOLENJA VAS-III.</text:p>
          </table:table-cell>
          <table:table-cell table:style-name="ce0" office:value-type="float" office:value="78">
            <text:p>7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VEČNAMENSKEM DOMU DOLENJA VAS-IV.</text:p>
          </table:table-cell>
          <table:table-cell table:style-name="ce0" office:value-type="float" office:value="163">
            <text:p>16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VEČNAMENSKEM DOMU V SPODNJEM STAREM GRADU-I.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91</text:p>
          </table:table-cell>
          <table:table-cell table:style-name="ce0" office:value-type="string">
            <text:p>VEČNAMENSKEM DOMU V SPODNJEM STAREM GRADU-II.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92</text:p>
          </table:table-cell>
          <table:table-cell table:style-name="ce0" office:value-type="string">
            <text:p>VEČNAMENSKEM DOMU V SPODNJEM STAREM GRADU-III.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GASILSKEM DOMU NA GORI-I.</text:p>
          </table:table-cell>
          <table:table-cell table:style-name="ce0" office:value-type="float" office:value="153">
            <text:p>15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PRI ALOJZU ŠRIBARJU, GOLEK 3</text:p>
          </table:table-cell>
          <table:table-cell table:style-name="ce0" office:value-type="float" office:value="204">
            <text:p>20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ASILSKEM DOMU KRŠKO, BOHORIČEVA UL. 14</text:p>
          </table:table-cell>
          <table:table-cell table:style-name="ce0" office:value-type="float" office:value="543">
            <text:p>54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MLADINSKEM CENTRU KRŠKO</text:p>
          </table:table-cell>
          <table:table-cell table:style-name="ce0" office:value-type="float" office:value="496">
            <text:p>49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DOMU STAREJŠIH OBČANOV KRŠKO, KOVINARSKA UL. 13</text:p>
          </table:table-cell>
          <table:table-cell table:style-name="ce0" office:value-type="float" office:value="922">
            <text:p>92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PRI RADEJ MARTINU, SREMIČ 37</text:p>
          </table:table-cell>
          <table:table-cell table:style-name="ce0" office:value-type="float" office:value="217">
            <text:p>21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PROSTORIH OŠ DR. M. ROSTOHARJA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PROSTORIH KULTURNEGA DOMA KRŠKO-I.</text:p>
          </table:table-cell>
          <table:table-cell table:style-name="ce0" office:value-type="float" office:value="1541">
            <text:p>154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OSNOVNI ŠOLI JURIJA DALMATINA KRŠKO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PROSTORIH KULTURNEGA DOMA KRŠKO-II.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PRI ALOJZU BOŽIČU, GORNJE PIJAVŠKO 30</text:p>
          </table:table-cell>
          <table:table-cell table:style-name="ce0" office:value-type="float" office:value="84">
            <text:p>8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GASILSKEM DOMU NA GORI-II.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GASILSKEM DOMU NA DRNOVEM</text:p>
          </table:table-cell>
          <table:table-cell table:style-name="ce0" office:value-type="float" office:value="291">
            <text:p>29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GASILSKEM DOMU NA BREGAH</text:p>
          </table:table-cell>
          <table:table-cell table:style-name="ce0" office:value-type="float" office:value="159">
            <text:p>15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PROSTORIH MLEKARNE MRTVICE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GASILSKEM DOMU NA VIHRAH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4</text:p>
          </table:table-cell>
          <table:table-cell table:style-name="ce0" office:value-type="string">
            <text:p>VEČNAMENSKI DVORANI V SENUŠAH-I.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5</text:p>
          </table:table-cell>
          <table:table-cell table:style-name="ce0" office:value-type="string">
            <text:p>OSNOVNI ŠOLI LESKOVEC-II.</text:p>
          </table:table-cell>
          <table:table-cell table:style-name="ce0" office:value-type="float" office:value="335">
            <text:p>33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6</text:p>
          </table:table-cell>
          <table:table-cell table:style-name="ce0" office:value-type="string">
            <text:p>PRI ZVONETU ARHU-I., SELCE PRI LESKOVCU 6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7</text:p>
          </table:table-cell>
          <table:table-cell table:style-name="ce0" office:value-type="string">
            <text:p>GASILSKEM DOMU V VELIKI VASI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3</text:p>
          </table:table-cell>
          <table:table-cell table:style-name="ce0" office:value-type="string">
            <text:p>PROSVETNI DVORANI NA VELIKEM TRNU</text:p>
          </table:table-cell>
          <table:table-cell table:style-name="ce0" office:value-type="float" office:value="608">
            <text:p>60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4</text:p>
          </table:table-cell>
          <table:table-cell table:style-name="ce0" office:value-type="string">
            <text:p>OSNOVNI ŠOLI LESKOVEC - III.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5</text:p>
          </table:table-cell>
          <table:table-cell table:style-name="ce0" office:value-type="string">
            <text:p>PRI ZVONETU ARHU-II., SELCE PRI LESKOVCU 6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7</text:p>
          </table:table-cell>
          <table:table-cell table:style-name="ce0" office:value-type="string">
            <text:p>VEČNAMENSKI DVORANI V SENUŠAH-II.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8</text:p>
          </table:table-cell>
          <table:table-cell table:style-name="ce0" office:value-type="string">
            <text:p>VEČNAMENSKI DVORANI V SENUŠAH-III.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9</text:p>
          </table:table-cell>
          <table:table-cell table:style-name="ce0" office:value-type="string">
            <text:p>OSNOVNI ŠOLI LESKOVEC-I.</text:p>
          </table:table-cell>
          <table:table-cell table:style-name="ce0" office:value-type="float" office:value="524">
            <text:p>52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86</text:p>
          </table:table-cell>
          <table:table-cell table:style-name="ce0" office:value-type="string">
            <text:p>OSNOVNI ŠOLI LESKOVEC-IV.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VAŠKI SOBI NA GORICI-I.</text:p>
          </table:table-cell>
          <table:table-cell table:style-name="ce0" office:value-type="float" office:value="113">
            <text:p>11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VAŠKI SOBI NA JELŠAH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1</text:p>
          </table:table-cell>
          <table:table-cell table:style-name="ce0" office:value-type="string">
            <text:p>DVORANI V VELIKEM PODLOGU-I.</text:p>
          </table:table-cell>
          <table:table-cell table:style-name="ce0" office:value-type="float" office:value="221">
            <text:p>22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2</text:p>
          </table:table-cell>
          <table:table-cell table:style-name="ce0" office:value-type="string">
            <text:p>VAŠKI SOBI V MALEM PODLOGU</text:p>
          </table:table-cell>
          <table:table-cell table:style-name="ce0" office:value-type="float" office:value="90">
            <text:p>9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3</text:p>
          </table:table-cell>
          <table:table-cell table:style-name="ce0" office:value-type="string">
            <text:p>VAŠKI SOBI V GRŽEČI VAS</text:p>
          </table:table-cell>
          <table:table-cell table:style-name="ce0" office:value-type="float" office:value="84">
            <text:p>8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8</text:p>
          </table:table-cell>
          <table:table-cell table:style-name="ce0" office:value-type="string">
            <text:p>PRI ANICI KERN, CELINE 11, RAKA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59</text:p>
          </table:table-cell>
          <table:table-cell table:style-name="ce0" office:value-type="string">
            <text:p>PROSTORIH KS RAKA</text:p>
          </table:table-cell>
          <table:table-cell table:style-name="ce0" office:value-type="float" office:value="346">
            <text:p>34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60</text:p>
          </table:table-cell>
          <table:table-cell table:style-name="ce0" office:value-type="string">
            <text:p>PRI ROŽMAN ALEKSANDRU, PODULCE 11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61</text:p>
          </table:table-cell>
          <table:table-cell table:style-name="ce0" office:value-type="string">
            <text:p>DOMU GASILCEV SMEDNIK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62</text:p>
          </table:table-cell>
          <table:table-cell table:style-name="ce0" office:value-type="string">
            <text:p>PRI ALOJZU BAJCU, DOLGA RAKA 2A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66</text:p>
          </table:table-cell>
          <table:table-cell table:style-name="ce0" office:value-type="string">
            <text:p>PROSTORIH ŠPORTNEGA DRUŠTVA RAKA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70</text:p>
          </table:table-cell>
          <table:table-cell table:style-name="ce0" office:value-type="string">
            <text:p>PROSTORIH KULTURNEGA DOMA-II V PODBOČJU</text:p>
          </table:table-cell>
          <table:table-cell table:style-name="ce0" office:value-type="float" office:value="90">
            <text:p>9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78</text:p>
          </table:table-cell>
          <table:table-cell table:style-name="ce0" office:value-type="string">
            <text:p>PROSTORIH KULTURNEGA DOMA-I V PODBOČJU</text:p>
          </table:table-cell>
          <table:table-cell table:style-name="ce0" office:value-type="float" office:value="277">
            <text:p>277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79</text:p>
          </table:table-cell>
          <table:table-cell table:style-name="ce0" office:value-type="string">
            <text:p>GASILSKEM DOMU MALO MRAŠEVO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0</text:p>
          </table:table-cell>
          <table:table-cell table:style-name="ce0" office:value-type="string">
            <text:p>PROSTORIH ŠPORTNEGA DRUŠTVA VELIKO MRAŠEVO</text:p>
          </table:table-cell>
          <table:table-cell table:style-name="ce0" office:value-type="float" office:value="221">
            <text:p>22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1</text:p>
          </table:table-cell>
          <table:table-cell table:style-name="ce0" office:value-type="string">
            <text:p>PRI MARTINU KODRIČU, BREZJE V PODBOČJU 2</text:p>
          </table:table-cell>
          <table:table-cell table:style-name="ce0" office:value-type="float" office:value="91">
            <text:p>9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2</text:p>
          </table:table-cell>
          <table:table-cell table:style-name="ce0" office:value-type="string">
            <text:p>PRI BURJA BOŠTJANU, ŠUTNA 26</text:p>
          </table:table-cell>
          <table:table-cell table:style-name="ce0" office:value-type="float" office:value="169">
            <text:p>16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3</text:p>
          </table:table-cell>
          <table:table-cell table:style-name="ce0" office:value-type="string">
            <text:p>PROSTORIH VIIG D.O.O., DOBRAVA OB KRKI 1A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4</text:p>
          </table:table-cell>
          <table:table-cell table:style-name="ce0" office:value-type="string">
            <text:p>PRI MARJANU LEKŠETU, KALCE-NAKLO 5</text:p>
          </table:table-cell>
          <table:table-cell table:style-name="ce0" office:value-type="float" office:value="139">
            <text:p>13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5</text:p>
          </table:table-cell>
          <table:table-cell table:style-name="ce0" office:value-type="string">
            <text:p>PRI IVANU STOPARJU, PRUŠNJA VAS 11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8</text:p>
          </table:table-cell>
          <table:table-cell table:style-name="ce0" office:value-type="string">
            <text:p>DVORANI V VELIKEM PODLOGU-II.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9</text:p>
          </table:table-cell>
          <table:table-cell table:style-name="ce0" office:value-type="string">
            <text:p>VAŠKI SOBI NA GORICI-II.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ODRUŽNICA OŠ KUNGOTA, GRADIŠKA 219</text:p>
          </table:table-cell>
          <table:table-cell table:style-name="ce0" office:value-type="float" office:value="1496">
            <text:p>1496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S ZG. KUNGOTA, PLINTOVEC 1</text:p>
          </table:table-cell>
          <table:table-cell table:style-name="ce0" office:value-type="float" office:value="692">
            <text:p>692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ŽUPNIJSKI URAD SV. JURIJ OB PESNICI, JURSKI VRH 5</text:p>
          </table:table-cell>
          <table:table-cell table:style-name="ce0" office:value-type="float" office:value="487">
            <text:p>487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VORANA SVEČINA, PLAČ 7</text:p>
          </table:table-cell>
          <table:table-cell table:style-name="ce0" office:value-type="float" office:value="524">
            <text:p>524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CENTER PLAČA - MOBILNI KONTEJNER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string">
            <text:p>KUNG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S ZG. KUNGOTA, PLINTOVEC 1</text:p>
          </table:table-cell>
          <table:table-cell table:style-name="ce0" office:value-type="float" office:value="688">
            <text:p>688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1">
            <text:p>501</text:p>
          </table:table-cell>
          <table:table-cell table:style-name="ce0" office:value-type="string">
            <text:p>ZADRUŽNI DOM DOLIČ, DOLIČ 22</text:p>
          </table:table-cell>
          <table:table-cell table:style-name="ce0" office:value-type="float" office:value="301">
            <text:p>301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503">
            <text:p>503</text:p>
          </table:table-cell>
          <table:table-cell table:style-name="ce0" office:value-type="string">
            <text:p>GORNJI SLAVEČI, GASILSKI DOM</text:p>
          </table:table-cell>
          <table:table-cell table:style-name="ce0" office:value-type="float" office:value="372">
            <text:p>372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507">
            <text:p>507</text:p>
          </table:table-cell>
          <table:table-cell table:style-name="ce0" office:value-type="string">
            <text:p>GASILSKI DOM KUZMA, KUZMA 24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float" office:value="508">
            <text:p>508</text:p>
          </table:table-cell>
          <table:table-cell table:style-name="ce0" office:value-type="string">
            <text:p>MATJAŠEVCI, GASILSKI DOM</text:p>
          </table:table-cell>
          <table:table-cell table:style-name="ce0" office:value-type="float" office:value="143">
            <text:p>143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float" office:value="511">
            <text:p>511</text:p>
          </table:table-cell>
          <table:table-cell table:style-name="ce0" office:value-type="string">
            <text:p>GASILSKI DOM TRDKOVA, TRDKOVA 22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ENTER STAREJŠIH, SAVINJSKO NABREŽJE 6, LAŠKO</text:p>
          </table:table-cell>
          <table:table-cell table:style-name="ce0" office:value-type="float" office:value="1161">
            <text:p>1161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CENTER LAŠKO, TRG SVOBODE 6, LAŠKO</text:p>
          </table:table-cell>
          <table:table-cell table:style-name="ce0" office:value-type="float" office:value="925">
            <text:p>925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OŠ DEBRO, POŽENELOVA 26, LAŠKO</text:p>
          </table:table-cell>
          <table:table-cell table:style-name="ce0" office:value-type="float" office:value="1242">
            <text:p>1242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ZASTOR, D.O.O., SP. REČICA 87, LAŠKO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, MARIJA GRADEC 29, LAŠKO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TURISTIČNA KMETIJA PIRC, LAHOMŠEK 1, LAŠKO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, MARIJA GRADEC 29, LAŠKO</text:p>
          </table:table-cell>
          <table:table-cell table:style-name="ce0" office:value-type="float" office:value="705">
            <text:p>705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TURISTIČNA KMETIJA PIRC, LAHOMŠEK 1, LAŠKO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NA SLOGAH, TEVČE 2, LAŠKO</text:p>
          </table:table-cell>
          <table:table-cell table:style-name="ce0" office:value-type="float" office:value="547">
            <text:p>547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, VRH NAD LAŠKIM 9A, LAŠKO</text:p>
          </table:table-cell>
          <table:table-cell table:style-name="ce0" office:value-type="float" office:value="624">
            <text:p>624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OŠ ŠENTRUPERT, ŠENTRUPERT 98, ŠENTRUPERT</text:p>
          </table:table-cell>
          <table:table-cell table:style-name="ce0" office:value-type="float" office:value="335">
            <text:p>335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STRELSKI DOM, MALA BREZA 37C, ŠENTRUPERT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ULTURNI DOM, TROBNI DOL 38A, ŠENTRUPERT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OŠ JURKLOŠTER, JURKLOŠTER 23, JURKLOŠTER</text:p>
          </table:table-cell>
          <table:table-cell table:style-name="ce0" office:value-type="float" office:value="186">
            <text:p>186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BIFE RACMAN, MRZLO POLJE 8A, JURKLOŠTER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ANTON VRESK, POLANA 21, JURKLOŠTER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ZASTOR, D.O.O., SP. REČICA 87, LAŠKO</text:p>
          </table:table-cell>
          <table:table-cell table:style-name="ce0" office:value-type="float" office:value="334">
            <text:p>334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SINDIKALNI DOM, HUDA JAMA 1, LAŠKO</text:p>
          </table:table-cell>
          <table:table-cell table:style-name="ce0" office:value-type="float" office:value="618">
            <text:p>618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ANTONA AŠKERCA RIMSKE TOPLICE, AŠKERČEVA C. 1</text:p>
          </table:table-cell>
          <table:table-cell table:style-name="ce0" office:value-type="float" office:value="988">
            <text:p>988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OŠ LAZIŠE, LAZIŠE 27, RIMSKE TOPLICE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AREL VEBER, BRODNICE 12, RIMSKE TOPLICE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MATEVŽ DEŽELAK, LOŽE 1, RIMSKE TOPLICE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OŠ SEDRAŽ, SEDRAŽ 21, LAŠKO</text:p>
          </table:table-cell>
          <table:table-cell table:style-name="ce0" office:value-type="float" office:value="566">
            <text:p>566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POŠ ZIDANI MOST, ZIDANI MOST 34, ZIDANI MOST</text:p>
          </table:table-cell>
          <table:table-cell table:style-name="ce0" office:value-type="float" office:value="308">
            <text:p>308</text:p>
          </table:table-cell>
          <table:table-cell table:number-columns-repeated="1017"/>
        </table:table-row>
        <table:table-row>
          <table:table-cell table:style-name="ce0" office:value-type="float" office:value="57">
            <text:p>57</text:p>
          </table:table-cell>
          <table:table-cell table:style-name="ce0" office:value-type="string">
            <text:p>LA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ASILSKI DOM, ZIDANI MOST 12, ZIDANI MOST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LENART, TRG OSVOBODITVE 7</text:p>
          </table:table-cell>
          <table:table-cell table:style-name="ce0" office:value-type="float" office:value="1497">
            <text:p>1497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ENTER SLOVENSKIH GORIC, TRG OSVOBODITVE 9</text:p>
          </table:table-cell>
          <table:table-cell table:style-name="ce0" office:value-type="float" office:value="1046">
            <text:p>1046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, PTUJSKA 25</text:p>
          </table:table-cell>
          <table:table-cell table:style-name="ce0" office:value-type="float" office:value="362">
            <text:p>362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LOVSKI DOM LENART, SP. PORČIČ 22</text:p>
          </table:table-cell>
          <table:table-cell table:style-name="ce0" office:value-type="float" office:value="688">
            <text:p>688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RGOVINA, ZAMARKOVA 20 B</text:p>
          </table:table-cell>
          <table:table-cell table:style-name="ce0" office:value-type="float" office:value="626">
            <text:p>626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S VOLIČINA, SP. VOLIČINA 81</text:p>
          </table:table-cell>
          <table:table-cell table:style-name="ce0" office:value-type="float" office:value="1050">
            <text:p>1050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KULTURNI DOM, SELCE 11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58">
            <text:p>58</text:p>
          </table:table-cell>
          <table:table-cell table:style-name="ce0" office:value-type="string">
            <text:p>LENAR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KULTURNI DOM, ZAVRH 42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INCE MAROF - ZADRUŽNI DOM, PINCE MAROF 30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INCE - GASILSKI DOM</text:p>
          </table:table-cell>
          <table:table-cell table:style-name="ce0" office:value-type="float" office:value="172">
            <text:p>17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LINA PRI LENDAVI - VAŠKO GASILSKI DOM</text:p>
          </table:table-cell>
          <table:table-cell table:style-name="ce0" office:value-type="float" office:value="297">
            <text:p>29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ČENTIBA - VAŠKI DOM ČENTIBA, GLAVNA ULICA 92</text:p>
          </table:table-cell>
          <table:table-cell table:style-name="ce0" office:value-type="float" office:value="679">
            <text:p>67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ETIŠOVCI I - GASILSKI DOM</text:p>
          </table:table-cell>
          <table:table-cell table:style-name="ce0" office:value-type="float" office:value="481">
            <text:p>48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ETIŠOVCI II - VAŠKI DOM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END. GORICE - VEČNAMENSKI OBJEKT (VAŠKI DOM)</text:p>
          </table:table-cell>
          <table:table-cell table:style-name="ce0" office:value-type="float" office:value="569">
            <text:p>56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LGOV. GORICE - VEČNAMENSKI OBJEKT V LEND.GORICAH</text:p>
          </table:table-cell>
          <table:table-cell table:style-name="ce0" office:value-type="float" office:value="290">
            <text:p>290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LGA VAS - VAŠKI DOM, OPEKARNIŠKA CESTA 2</text:p>
          </table:table-cell>
          <table:table-cell table:style-name="ce0" office:value-type="float" office:value="519">
            <text:p>51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RIMLINI - VAŠKI DOM, TRIMLINI 33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LENDAVA I - D.O.Š. I LENDAVA, KRANJČEVA ULICA 44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LENDAVA II-CENTER ZA ZAŠČITO IN REŠEVANJE</text:p>
          </table:table-cell>
          <table:table-cell table:style-name="ce0" office:value-type="float" office:value="657">
            <text:p>65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LENDAVA III - PROSTORI D.O.Š. II LENDAVA</text:p>
          </table:table-cell>
          <table:table-cell table:style-name="ce0" office:value-type="float" office:value="827">
            <text:p>82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OSTJE- V PROSTORIH NK MOSTJE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ENTEROVCI-PROSTORI DOŠ GENTEROVCI, ŠOLSKA ULICA 2</text:p>
          </table:table-cell>
          <table:table-cell table:style-name="ce0" office:value-type="float" office:value="143">
            <text:p>14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AMOVCI - VAŠKI DOM</text:p>
          </table:table-cell>
          <table:table-cell table:style-name="ce0" office:value-type="float" office:value="87">
            <text:p>8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RADMOŽANCI - GASILSKI DOM</text:p>
          </table:table-cell>
          <table:table-cell table:style-name="ce0" office:value-type="float" office:value="182">
            <text:p>18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ORNJI LAKOŠ - STARA ŠOLA, GLAVNA ULICA 61</text:p>
          </table:table-cell>
          <table:table-cell table:style-name="ce0" office:value-type="float" office:value="310">
            <text:p>310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OLNJI LAKOŠ - VAŠKI DOM, GASILSKA ULICA 1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ABERJE - VAŠKI DOM GABERJE, GLAVNA ULICA 52</text:p>
          </table:table-cell>
          <table:table-cell table:style-name="ce0" office:value-type="float" office:value="404">
            <text:p>404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APCA - STARA ŠOLA</text:p>
          </table:table-cell>
          <table:table-cell table:style-name="ce0" office:value-type="float" office:value="365">
            <text:p>365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OT - VAŠKI DOM</text:p>
          </table:table-cell>
          <table:table-cell table:style-name="ce0" office:value-type="float" office:value="91">
            <text:p>9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HOTIZA - ZADRUŽNI DOM</text:p>
          </table:table-cell>
          <table:table-cell table:style-name="ce0" office:value-type="float" office:value="641">
            <text:p>641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RI KOVAČU, GRAŠKA C. 64</text:p>
          </table:table-cell>
          <table:table-cell table:style-name="ce0" office:value-type="float" office:value="806">
            <text:p>806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GRADEC, BEVKOVA UL. 3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VORANA TNS, TRG NA STAVBAH 8</text:p>
          </table:table-cell>
          <table:table-cell table:style-name="ce0" office:value-type="float" office:value="679">
            <text:p>679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BČINA LITIJA, JEREBOVA ULICA 14</text:p>
          </table:table-cell>
          <table:table-cell table:style-name="ce0" office:value-type="float" office:value="472">
            <text:p>472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LITIJA, UL. MIRE PREGLJEVE 3</text:p>
          </table:table-cell>
          <table:table-cell table:style-name="ce0" office:value-type="float" office:value="818">
            <text:p>818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ŠD LITIJA, UL. MIRE PREGLJEVE 1</text:p>
          </table:table-cell>
          <table:table-cell table:style-name="ce0" office:value-type="float" office:value="545">
            <text:p>545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ZD LITIJA, PARTIZANSKA 8A</text:p>
          </table:table-cell>
          <table:table-cell table:style-name="ce0" office:value-type="float" office:value="1083">
            <text:p>1083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D BREG PRI LITIJI, TENETIŠE 12</text:p>
          </table:table-cell>
          <table:table-cell table:style-name="ce0" office:value-type="float" office:value="320">
            <text:p>320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D SP. HOTIČ, SP. HOTIČ 26</text:p>
          </table:table-cell>
          <table:table-cell table:style-name="ce0" office:value-type="float" office:value="322">
            <text:p>322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ZG. HOTIČ, ZG. HOTIČ 6</text:p>
          </table:table-cell>
          <table:table-cell table:style-name="ce0" office:value-type="float" office:value="404">
            <text:p>404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VAČE, VAČE 24</text:p>
          </table:table-cell>
          <table:table-cell table:style-name="ce0" office:value-type="float" office:value="838">
            <text:p>838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DD JEVNICA, JEVNICA 36</text:p>
          </table:table-cell>
          <table:table-cell table:style-name="ce0" office:value-type="float" office:value="905">
            <text:p>905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KRESNICE, KRESNICE 26A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SAVA, SAVA 21</text:p>
          </table:table-cell>
          <table:table-cell table:style-name="ce0" office:value-type="float" office:value="463">
            <text:p>463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M KS RIBČE, RIBČE 14</text:p>
          </table:table-cell>
          <table:table-cell table:style-name="ce0" office:value-type="float" office:value="196">
            <text:p>196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AVLA V OŠ POLŠNIK, POLŠNIK 25C</text:p>
          </table:table-cell>
          <table:table-cell table:style-name="ce0" office:value-type="float" office:value="458">
            <text:p>458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ERBAJS JOŽE IN KLARA, MAMOLJ 20A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DK KONJŠICA, KONJŠICA - DEL 14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TIC - BIVŠA POŠTA, DOLE PRI LITIJI 8A</text:p>
          </table:table-cell>
          <table:table-cell table:style-name="ce0" office:value-type="float" office:value="490">
            <text:p>490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K GRADIŠČE, GRADIŠČE-K. O. ŠT. LOVRENC 10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OŠ GABROVKA, GABROVKA 30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D TIHABOJ, TIHABOJ 32</text:p>
          </table:table-cell>
          <table:table-cell table:style-name="ce0" office:value-type="float" office:value="143">
            <text:p>143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RESNIK D. - ST. HIŠA, MORAVČE PRI GABROVKI 16</text:p>
          </table:table-cell>
          <table:table-cell table:style-name="ce0" office:value-type="float" office:value="542">
            <text:p>542</text:p>
          </table:table-cell>
          <table:table-cell table:number-columns-repeated="1017"/>
        </table:table-row>
        <table:table-row>
          <table:table-cell table:style-name="ce0" office:value-type="float" office:value="60">
            <text:p>60</text:p>
          </table:table-cell>
          <table:table-cell table:style-name="ce0" office:value-type="string">
            <text:p>LITIJ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P. LOG, - BRUNARICA PRI IGRIŠČU, SPODNJI LOG 16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FRANCETA BEVKA, UL. POHORSKEGA BATALJONA 1</text:p>
          </table:table-cell>
          <table:table-cell table:style-name="ce0" office:value-type="float" office:value="998">
            <text:p>9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FRANCETA BEVKA, UL. POHORSKEGA BATALJONA 1</text:p>
          </table:table-cell>
          <table:table-cell table:style-name="ce0" office:value-type="float" office:value="865">
            <text:p>8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MOL, VOJKOVA C. 87</text:p>
          </table:table-cell>
          <table:table-cell table:style-name="ce0" office:value-type="float" office:value="1065">
            <text:p>10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OSTORI MOL, VOJKOVA C. 73</text:p>
          </table:table-cell>
          <table:table-cell table:style-name="ce0" office:value-type="float" office:value="505">
            <text:p>50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BEŽIGRAD, ČRTOMIROVA UL. 12</text:p>
          </table:table-cell>
          <table:table-cell table:style-name="ce0" office:value-type="float" office:value="976">
            <text:p>97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BEŽIGRAD, ČRTOMIROVA UL. 12</text:p>
          </table:table-cell>
          <table:table-cell table:style-name="ce0" office:value-type="float" office:value="1005">
            <text:p>100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BEŽIGRAD, ČRTOMIROVA UL. 12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BEŽIGRAD, ČRTOMIROVA UL. 12</text:p>
          </table:table-cell>
          <table:table-cell table:style-name="ce0" office:value-type="float" office:value="672">
            <text:p>67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NJIŽNICA BEŽIGRAD, EINSPIELERJEVA ULICA 1</text:p>
          </table:table-cell>
          <table:table-cell table:style-name="ce0" office:value-type="float" office:value="657">
            <text:p>65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NJIŽNICA BEŽIGRAD, EINSPIELERJEVA ULICA 1</text:p>
          </table:table-cell>
          <table:table-cell table:style-name="ce0" office:value-type="float" office:value="788">
            <text:p>78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AVOD RS ZA ZAPOSLOVANJE, PARMOVA UL. 32</text:p>
          </table:table-cell>
          <table:table-cell table:style-name="ce0" office:value-type="float" office:value="851">
            <text:p>85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RUŠTVO DISTROFIKOV SLOVENIJE, LINHARTOVA C. 1</text:p>
          </table:table-cell>
          <table:table-cell table:style-name="ce0" office:value-type="float" office:value="811">
            <text:p>81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MIRANA JARCA, IPAVČEVA UL. 1</text:p>
          </table:table-cell>
          <table:table-cell table:style-name="ce0" office:value-type="float" office:value="962">
            <text:p>96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Š MIRANA JARCA, IPAVČEVA UL. 1</text:p>
          </table:table-cell>
          <table:table-cell table:style-name="ce0" office:value-type="float" office:value="924">
            <text:p>92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Š MIRANA JARCA, IPAVČEVA UL. 1</text:p>
          </table:table-cell>
          <table:table-cell table:style-name="ce0" office:value-type="float" office:value="735">
            <text:p>73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ROSTORI MOL, DUNAJSKA C. 101</text:p>
          </table:table-cell>
          <table:table-cell table:style-name="ce0" office:value-type="float" office:value="623">
            <text:p>62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ROSTORI MOL, DUNAJSKA C. 101</text:p>
          </table:table-cell>
          <table:table-cell table:style-name="ce0" office:value-type="float" office:value="922">
            <text:p>92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VITA KRAIGHERJA, TRG 9. MAJA 1</text:p>
          </table:table-cell>
          <table:table-cell table:style-name="ce0" office:value-type="float" office:value="577">
            <text:p>57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Š VITA KRAIGHERJA, TRG 9. MAJA 1</text:p>
          </table:table-cell>
          <table:table-cell table:style-name="ce0" office:value-type="float" office:value="861">
            <text:p>86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Š VITA KRAIGHERJA, TRG 9. MAJA 1</text:p>
          </table:table-cell>
          <table:table-cell table:style-name="ce0" office:value-type="float" office:value="856">
            <text:p>85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OŠ SAVSKO NASELJE, MATJAŽEVA UL. 4</text:p>
          </table:table-cell>
          <table:table-cell table:style-name="ce0" office:value-type="float" office:value="784">
            <text:p>78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Š SAVSKO NASELJE, MATJAŽEVA UL. 4</text:p>
          </table:table-cell>
          <table:table-cell table:style-name="ce0" office:value-type="float" office:value="963">
            <text:p>96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Š SAVSKO NASELJE, MATJAŽEVA UL. 4</text:p>
          </table:table-cell>
          <table:table-cell table:style-name="ce0" office:value-type="float" office:value="1024">
            <text:p>102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Š MILANA ŠUŠTARŠIČA, ŠTEMBALOVA UL. 2A</text:p>
          </table:table-cell>
          <table:table-cell table:style-name="ce0" office:value-type="float" office:value="671">
            <text:p>67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OŠ MILANA ŠUŠTARŠIČA, ŠTEMBALOVA UL. 2A</text:p>
          </table:table-cell>
          <table:table-cell table:style-name="ce0" office:value-type="float" office:value="712">
            <text:p>71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Š MILANA ŠUŠTARŠIČA, ŠTEMBALOVA UL. 2A</text:p>
          </table:table-cell>
          <table:table-cell table:style-name="ce0" office:value-type="float" office:value="1069">
            <text:p>106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OKREPČEVALNICA STARI VICE, ŠIFRERJEVA UL. 3</text:p>
          </table:table-cell>
          <table:table-cell table:style-name="ce0" office:value-type="float" office:value="1037">
            <text:p>103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OKREPČEVALNICA STARI VICE, ŠIFRERJEVA UL. 3</text:p>
          </table:table-cell>
          <table:table-cell table:style-name="ce0" office:value-type="float" office:value="811">
            <text:p>81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PROSTORI MOL, ŠTEFANOVA UL. 11</text:p>
          </table:table-cell>
          <table:table-cell table:style-name="ce0" office:value-type="float" office:value="793">
            <text:p>79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PROSTORI MOL, ŠTEFANOVA UL. 11</text:p>
          </table:table-cell>
          <table:table-cell table:style-name="ce0" office:value-type="float" office:value="600">
            <text:p>6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Š MAJDE VRHOVNIK, GREGORČIČEVA UL. 16</text:p>
          </table:table-cell>
          <table:table-cell table:style-name="ce0" office:value-type="float" office:value="711">
            <text:p>71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OŠ MAJDE VRHOVNIK, GREGORČIČEVA UL. 16</text:p>
          </table:table-cell>
          <table:table-cell table:style-name="ce0" office:value-type="float" office:value="984">
            <text:p>98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OŠ MAJDE VRHOVNIK, GREGORČIČEVA UL. 16</text:p>
          </table:table-cell>
          <table:table-cell table:style-name="ce0" office:value-type="float" office:value="818">
            <text:p>81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OŠ TONETA ČUFARJA, ČUFARJEVA UL. 11</text:p>
          </table:table-cell>
          <table:table-cell table:style-name="ce0" office:value-type="float" office:value="757">
            <text:p>75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OŠ TONETA ČUFARJA, ČUFARJEVA UL. 11</text:p>
          </table:table-cell>
          <table:table-cell table:style-name="ce0" office:value-type="float" office:value="959">
            <text:p>95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OŠ TONETA ČUFARJA, ČUFARJEVA UL. 11</text:p>
          </table:table-cell>
          <table:table-cell table:style-name="ce0" office:value-type="float" office:value="1170">
            <text:p>117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OŠ TONETA ČUFARJA, ČUFARJEVA UL. 11</text:p>
          </table:table-cell>
          <table:table-cell table:style-name="ce0" office:value-type="float" office:value="1106">
            <text:p>110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SREDNJA ZDRAVSTVENA ŠOLA LJUBLJANA,POLJANSKA C. 61</text:p>
          </table:table-cell>
          <table:table-cell table:style-name="ce0" office:value-type="float" office:value="1215">
            <text:p>121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SREDNJA ZDRAVSTVENA ŠOLA LJUBLJANA,POLJANSKA C. 61</text:p>
          </table:table-cell>
          <table:table-cell table:style-name="ce0" office:value-type="float" office:value="1127">
            <text:p>112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OŠ POLJANE, ZEMLJEMERSKA UL. 7</text:p>
          </table:table-cell>
          <table:table-cell table:style-name="ce0" office:value-type="float" office:value="800">
            <text:p>8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OŠ POLJANE, ZEMLJEMERSKA UL. 7</text:p>
          </table:table-cell>
          <table:table-cell table:style-name="ce0" office:value-type="float" office:value="794">
            <text:p>79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OŠ POLJANE, ZEMLJEMERSKA UL. 7</text:p>
          </table:table-cell>
          <table:table-cell table:style-name="ce0" office:value-type="float" office:value="881">
            <text:p>88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VRTEC POD GRADOM, PRAPROTNIKOVA UL. 2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VRTEC POD GRADOM, PRAPROTNIKOVA UL. 2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INFO TOČKA MISIJA 100, POGAČARJEV TRG 3</text:p>
          </table:table-cell>
          <table:table-cell table:style-name="ce0" office:value-type="float" office:value="1570">
            <text:p>157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OŠ VODMAT, POTRČEVA UL. 1</text:p>
          </table:table-cell>
          <table:table-cell table:style-name="ce0" office:value-type="float" office:value="893">
            <text:p>89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OŠ VODMAT, POTRČEVA UL. 1</text:p>
          </table:table-cell>
          <table:table-cell table:style-name="ce0" office:value-type="float" office:value="668">
            <text:p>66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PROSTORI MOL, ROZMANOVA UL. 12</text:p>
          </table:table-cell>
          <table:table-cell table:style-name="ce0" office:value-type="float" office:value="904">
            <text:p>90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PROSTORI MOL, ZAJČEVA POT 34</text:p>
          </table:table-cell>
          <table:table-cell table:style-name="ce0" office:value-type="float" office:value="1074">
            <text:p>107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GASILSKI DOM, NADGORIŠKA C. 18</text:p>
          </table:table-cell>
          <table:table-cell table:style-name="ce0" office:value-type="float" office:value="1162">
            <text:p>116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1</text:p>
          </table:table-cell>
          <table:table-cell table:style-name="ce0" office:value-type="string">
            <text:p>OŠ MAKSA PEČARJA, ČRNUŠKA CESTA 9</text:p>
          </table:table-cell>
          <table:table-cell table:style-name="ce0" office:value-type="float" office:value="1030">
            <text:p>103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2</text:p>
          </table:table-cell>
          <table:table-cell table:style-name="ce0" office:value-type="string">
            <text:p>OŠ MAKSA PEČARJA, ČRNUŠKA CESTA 9</text:p>
          </table:table-cell>
          <table:table-cell table:style-name="ce0" office:value-type="float" office:value="950">
            <text:p>95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3</text:p>
          </table:table-cell>
          <table:table-cell table:style-name="ce0" office:value-type="string">
            <text:p>OŠ MAKSA PEČARJA, ČRNUŠKA CESTA 9</text:p>
          </table:table-cell>
          <table:table-cell table:style-name="ce0" office:value-type="float" office:value="1028">
            <text:p>102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4</text:p>
          </table:table-cell>
          <table:table-cell table:style-name="ce0" office:value-type="string">
            <text:p>PROSTORI MOL, DUNAJSKA C. 367</text:p>
          </table:table-cell>
          <table:table-cell table:style-name="ce0" office:value-type="float" office:value="1000">
            <text:p>10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5</text:p>
          </table:table-cell>
          <table:table-cell table:style-name="ce0" office:value-type="string">
            <text:p>PROSTORI MOL, DUNAJSKA C. 367</text:p>
          </table:table-cell>
          <table:table-cell table:style-name="ce0" office:value-type="float" office:value="1153">
            <text:p>115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6</text:p>
          </table:table-cell>
          <table:table-cell table:style-name="ce0" office:value-type="string">
            <text:p>BRITISH INTERNATIONAL SCHOOL, C. 24. JUNIJA 92</text:p>
          </table:table-cell>
          <table:table-cell table:style-name="ce0" office:value-type="float" office:value="796">
            <text:p>79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7</text:p>
          </table:table-cell>
          <table:table-cell table:style-name="ce0" office:value-type="string">
            <text:p>BRITISH INTERNATIONAL SCHOOL, C. 24. JUNIJA 92</text:p>
          </table:table-cell>
          <table:table-cell table:style-name="ce0" office:value-type="float" office:value="910">
            <text:p>91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8</text:p>
          </table:table-cell>
          <table:table-cell table:style-name="ce0" office:value-type="string">
            <text:p>OŠ DRAVLJE, KLOPČIČEVA UL. 1</text:p>
          </table:table-cell>
          <table:table-cell table:style-name="ce0" office:value-type="float" office:value="632">
            <text:p>63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9</text:p>
          </table:table-cell>
          <table:table-cell table:style-name="ce0" office:value-type="string">
            <text:p>OŠ DRAVLJE, KLOPČIČEVA UL. 1</text:p>
          </table:table-cell>
          <table:table-cell table:style-name="ce0" office:value-type="float" office:value="644">
            <text:p>64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0</text:p>
          </table:table-cell>
          <table:table-cell table:style-name="ce0" office:value-type="string">
            <text:p>DOM STAREJŠIH OBČANOV DRAVLJE, KUNAVERJEVA UL. 15</text:p>
          </table:table-cell>
          <table:table-cell table:style-name="ce0" office:value-type="float" office:value="1187">
            <text:p>118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1</text:p>
          </table:table-cell>
          <table:table-cell table:style-name="ce0" office:value-type="string">
            <text:p>INŠTITUT MONTESSORI, ULICA FERDA KOZAKA 49</text:p>
          </table:table-cell>
          <table:table-cell table:style-name="ce0" office:value-type="float" office:value="878">
            <text:p>87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2</text:p>
          </table:table-cell>
          <table:table-cell table:style-name="ce0" office:value-type="string">
            <text:p>INŠTITUT MONTESSORI, ULICA FERDA KOZAKA 49</text:p>
          </table:table-cell>
          <table:table-cell table:style-name="ce0" office:value-type="float" office:value="1352">
            <text:p>135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3</text:p>
          </table:table-cell>
          <table:table-cell table:style-name="ce0" office:value-type="string">
            <text:p>INŠTITUT MONTESSORI, ULICA FERDA KOZAKA 49</text:p>
          </table:table-cell>
          <table:table-cell table:style-name="ce0" office:value-type="float" office:value="916">
            <text:p>91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4</text:p>
          </table:table-cell>
          <table:table-cell table:style-name="ce0" office:value-type="string">
            <text:p>DOM KRAJANOV, DRAVELJSKA UL. 44</text:p>
          </table:table-cell>
          <table:table-cell table:style-name="ce0" office:value-type="float" office:value="1098">
            <text:p>10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5</text:p>
          </table:table-cell>
          <table:table-cell table:style-name="ce0" office:value-type="string">
            <text:p>DOM KRAJANOV, DRAVELJSKA UL. 44</text:p>
          </table:table-cell>
          <table:table-cell table:style-name="ce0" office:value-type="float" office:value="768">
            <text:p>76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6</text:p>
          </table:table-cell>
          <table:table-cell table:style-name="ce0" office:value-type="string">
            <text:p>DOM KRAJANOV, DRAVELJSKA UL. 44</text:p>
          </table:table-cell>
          <table:table-cell table:style-name="ce0" office:value-type="float" office:value="1174">
            <text:p>117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7</text:p>
          </table:table-cell>
          <table:table-cell table:style-name="ce0" office:value-type="string">
            <text:p>OŠ MIŠKA KRANJCA, KAMNOGORIŠKA C. 35</text:p>
          </table:table-cell>
          <table:table-cell table:style-name="ce0" office:value-type="float" office:value="1133">
            <text:p>113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8</text:p>
          </table:table-cell>
          <table:table-cell table:style-name="ce0" office:value-type="string">
            <text:p>OŠ MIŠKA KRANJCA, KAMNOGORIŠKA C. 35</text:p>
          </table:table-cell>
          <table:table-cell table:style-name="ce0" office:value-type="float" office:value="904">
            <text:p>90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9</text:p>
          </table:table-cell>
          <table:table-cell table:style-name="ce0" office:value-type="string">
            <text:p>OŠ MIŠKA KRANJCA, KAMNOGORIŠKA C. 35</text:p>
          </table:table-cell>
          <table:table-cell table:style-name="ce0" office:value-type="float" office:value="700">
            <text:p>7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0</text:p>
          </table:table-cell>
          <table:table-cell table:style-name="ce0" office:value-type="string">
            <text:p>PGD BIZOVIK, BIZOVIŠKA CESTA 15A</text:p>
          </table:table-cell>
          <table:table-cell table:style-name="ce0" office:value-type="float" office:value="1226">
            <text:p>122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1</text:p>
          </table:table-cell>
          <table:table-cell table:style-name="ce0" office:value-type="string">
            <text:p>PODRUŽNIČNA ŠOLA HRUŠICA, POT DO ŠOLE 1</text:p>
          </table:table-cell>
          <table:table-cell table:style-name="ce0" office:value-type="float" office:value="1165">
            <text:p>11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2</text:p>
          </table:table-cell>
          <table:table-cell table:style-name="ce0" office:value-type="string">
            <text:p>OŠ KARLA DESTOVNIKA KAJUHA, JAKČEVA UL. 42</text:p>
          </table:table-cell>
          <table:table-cell table:style-name="ce0" office:value-type="float" office:value="919">
            <text:p>91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3</text:p>
          </table:table-cell>
          <table:table-cell table:style-name="ce0" office:value-type="string">
            <text:p>OŠ KARLA DESTOVNIKA KAJUHA, JAKČEVA UL. 42</text:p>
          </table:table-cell>
          <table:table-cell table:style-name="ce0" office:value-type="float" office:value="1063">
            <text:p>106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4</text:p>
          </table:table-cell>
          <table:table-cell table:style-name="ce0" office:value-type="string">
            <text:p>OŠ BOŽIDARJA JAKCA, NUSDORFERJEVA UL. 10</text:p>
          </table:table-cell>
          <table:table-cell table:style-name="ce0" office:value-type="float" office:value="1099">
            <text:p>109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5</text:p>
          </table:table-cell>
          <table:table-cell table:style-name="ce0" office:value-type="string">
            <text:p>OŠ BOŽIDARJA JAKCA, NUSDORFERJEVA UL. 10</text:p>
          </table:table-cell>
          <table:table-cell table:style-name="ce0" office:value-type="float" office:value="682">
            <text:p>68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6</text:p>
          </table:table-cell>
          <table:table-cell table:style-name="ce0" office:value-type="string">
            <text:p>OŠ BOŽIDARJA JAKCA, NUSDORFERJEVA UL. 10</text:p>
          </table:table-cell>
          <table:table-cell table:style-name="ce0" office:value-type="float" office:value="1004">
            <text:p>100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7</text:p>
          </table:table-cell>
          <table:table-cell table:style-name="ce0" office:value-type="string">
            <text:p>OŠ BOŽIDARJA JAKCA, NUSDORFERJEVA UL. 10</text:p>
          </table:table-cell>
          <table:table-cell table:style-name="ce0" office:value-type="float" office:value="985">
            <text:p>98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8</text:p>
          </table:table-cell>
          <table:table-cell table:style-name="ce0" office:value-type="string">
            <text:p>GASILSKI DOM ŠMARTNO, KOPNA POT 6</text:p>
          </table:table-cell>
          <table:table-cell table:style-name="ce0" office:value-type="float" office:value="798">
            <text:p>7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9</text:p>
          </table:table-cell>
          <table:table-cell table:style-name="ce0" office:value-type="string">
            <text:p>OŠ NOVE JARŠE, CLEVELANDSKA UL. 11</text:p>
          </table:table-cell>
          <table:table-cell table:style-name="ce0" office:value-type="float" office:value="1079">
            <text:p>107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0</text:p>
          </table:table-cell>
          <table:table-cell table:style-name="ce0" office:value-type="string">
            <text:p>OŠ NOVE JARŠE, CLEVELANDSKA UL. 11</text:p>
          </table:table-cell>
          <table:table-cell table:style-name="ce0" office:value-type="float" office:value="1077">
            <text:p>107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1</text:p>
          </table:table-cell>
          <table:table-cell table:style-name="ce0" office:value-type="string">
            <text:p>OŠ NOVE JARŠE, CLEVELANDSKA UL. 11</text:p>
          </table:table-cell>
          <table:table-cell table:style-name="ce0" office:value-type="float" office:value="1065">
            <text:p>10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2</text:p>
          </table:table-cell>
          <table:table-cell table:style-name="ce0" office:value-type="string">
            <text:p>OŠ JOŽETA MOŠKRIČA, JARŠKA C. 34</text:p>
          </table:table-cell>
          <table:table-cell table:style-name="ce0" office:value-type="float" office:value="780">
            <text:p>78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3</text:p>
          </table:table-cell>
          <table:table-cell table:style-name="ce0" office:value-type="string">
            <text:p>OŠ JOŽETA MOŠKRIČA, JARŠKA C. 34</text:p>
          </table:table-cell>
          <table:table-cell table:style-name="ce0" office:value-type="float" office:value="594">
            <text:p>59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4</text:p>
          </table:table-cell>
          <table:table-cell table:style-name="ce0" office:value-type="string">
            <text:p>OŠ JOŽETA MOŠKRIČA, JARŠKA C. 34</text:p>
          </table:table-cell>
          <table:table-cell table:style-name="ce0" office:value-type="float" office:value="898">
            <text:p>8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5</text:p>
          </table:table-cell>
          <table:table-cell table:style-name="ce0" office:value-type="string">
            <text:p>OŠ VIDE PREGARC, BAZOVIŠKA UL. 1</text:p>
          </table:table-cell>
          <table:table-cell table:style-name="ce0" office:value-type="float" office:value="940">
            <text:p>94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6</text:p>
          </table:table-cell>
          <table:table-cell table:style-name="ce0" office:value-type="string">
            <text:p>OŠ VIDE PREGARC, BAZOVIŠKA UL. 1</text:p>
          </table:table-cell>
          <table:table-cell table:style-name="ce0" office:value-type="float" office:value="982">
            <text:p>98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7</text:p>
          </table:table-cell>
          <table:table-cell table:style-name="ce0" office:value-type="string">
            <text:p>OŠ VIDE PREGARC, BAZOVIŠKA UL. 1</text:p>
          </table:table-cell>
          <table:table-cell table:style-name="ce0" office:value-type="float" office:value="1354">
            <text:p>135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8</text:p>
          </table:table-cell>
          <table:table-cell table:style-name="ce0" office:value-type="string">
            <text:p>ZADRUŽNI DOM ZADOBROVA, ZADOBROVŠKA C. 88</text:p>
          </table:table-cell>
          <table:table-cell table:style-name="ce0" office:value-type="float" office:value="757">
            <text:p>75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9</text:p>
          </table:table-cell>
          <table:table-cell table:style-name="ce0" office:value-type="string">
            <text:p>GASILSKI DOM SLAPE, SLAPE 50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0</text:p>
          </table:table-cell>
          <table:table-cell table:style-name="ce0" office:value-type="string">
            <text:p>OŠ MARTINA KRPANA, GAŠPERŠIČEVA UL. 10</text:p>
          </table:table-cell>
          <table:table-cell table:style-name="ce0" office:value-type="float" office:value="778">
            <text:p>77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1</text:p>
          </table:table-cell>
          <table:table-cell table:style-name="ce0" office:value-type="string">
            <text:p>OŠ MARTINA KRPANA, GAŠPERŠIČEVA UL. 10</text:p>
          </table:table-cell>
          <table:table-cell table:style-name="ce0" office:value-type="float" office:value="756">
            <text:p>75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2</text:p>
          </table:table-cell>
          <table:table-cell table:style-name="ce0" office:value-type="string">
            <text:p>DOM OBČANOV FUŽINE, PREGLOV TRG 15</text:p>
          </table:table-cell>
          <table:table-cell table:style-name="ce0" office:value-type="float" office:value="890">
            <text:p>89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3</text:p>
          </table:table-cell>
          <table:table-cell table:style-name="ce0" office:value-type="string">
            <text:p>DOM OBČANOV FUŽINE, PREGLOV TRG 15</text:p>
          </table:table-cell>
          <table:table-cell table:style-name="ce0" office:value-type="float" office:value="800">
            <text:p>8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4</text:p>
          </table:table-cell>
          <table:table-cell table:style-name="ce0" office:value-type="string">
            <text:p>OŠ NOVE FUŽINE, PREGLOV TRG 8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5</text:p>
          </table:table-cell>
          <table:table-cell table:style-name="ce0" office:value-type="string">
            <text:p>OŠ NOVE FUŽINE, PREGLOV TRG 8</text:p>
          </table:table-cell>
          <table:table-cell table:style-name="ce0" office:value-type="float" office:value="965">
            <text:p>9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6</text:p>
          </table:table-cell>
          <table:table-cell table:style-name="ce0" office:value-type="string">
            <text:p>OŠ NOVE FUŽINE, PREGLOV TRG 8</text:p>
          </table:table-cell>
          <table:table-cell table:style-name="ce0" office:value-type="float" office:value="997">
            <text:p>99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7</text:p>
          </table:table-cell>
          <table:table-cell table:style-name="ce0" office:value-type="string">
            <text:p>OŠ NOVE FUŽINE, PREGLOV TRG 8</text:p>
          </table:table-cell>
          <table:table-cell table:style-name="ce0" office:value-type="float" office:value="873">
            <text:p>87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8</text:p>
          </table:table-cell>
          <table:table-cell table:style-name="ce0" office:value-type="string">
            <text:p>SŠ ZA GOSTINSTVO IN TURIZEM, PREGLOV TRG 9</text:p>
          </table:table-cell>
          <table:table-cell table:style-name="ce0" office:value-type="float" office:value="769">
            <text:p>76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9</text:p>
          </table:table-cell>
          <table:table-cell table:style-name="ce0" office:value-type="string">
            <text:p>SŠ ZA GOSTINSTVO IN TURIZEM, PREGLOV TRG 9</text:p>
          </table:table-cell>
          <table:table-cell table:style-name="ce0" office:value-type="float" office:value="718">
            <text:p>71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0">
            <text:p>100</text:p>
          </table:table-cell>
          <table:table-cell table:style-name="ce0" office:value-type="string">
            <text:p>GIMNAZIJA MOSTE, ZALOŠKA C. 49</text:p>
          </table:table-cell>
          <table:table-cell table:style-name="ce0" office:value-type="float" office:value="949">
            <text:p>94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1">
            <text:p>101</text:p>
          </table:table-cell>
          <table:table-cell table:style-name="ce0" office:value-type="string">
            <text:p>GIMNAZIJA MOSTE, ZALOŠKA C. 49</text:p>
          </table:table-cell>
          <table:table-cell table:style-name="ce0" office:value-type="float" office:value="573">
            <text:p>57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2">
            <text:p>102</text:p>
          </table:table-cell>
          <table:table-cell table:style-name="ce0" office:value-type="string">
            <text:p>GIMNAZIJA MOSTE, ZALOŠKA C. 49</text:p>
          </table:table-cell>
          <table:table-cell table:style-name="ce0" office:value-type="float" office:value="559">
            <text:p>55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3">
            <text:p>103</text:p>
          </table:table-cell>
          <table:table-cell table:style-name="ce0" office:value-type="string">
            <text:p>GIMNAZIJA MOSTE, ZALOŠKA C. 49</text:p>
          </table:table-cell>
          <table:table-cell table:style-name="ce0" office:value-type="float" office:value="916">
            <text:p>91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4">
            <text:p>104</text:p>
          </table:table-cell>
          <table:table-cell table:style-name="ce0" office:value-type="string">
            <text:p>GIMNAZIJA MOSTE, ZALOŠKA C. 49</text:p>
          </table:table-cell>
          <table:table-cell table:style-name="ce0" office:value-type="float" office:value="654">
            <text:p>65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5">
            <text:p>105</text:p>
          </table:table-cell>
          <table:table-cell table:style-name="ce0" office:value-type="string">
            <text:p>MALA TELOVADNICA, DVORANA SLOVAN, GORTANOVA UL.21</text:p>
          </table:table-cell>
          <table:table-cell table:style-name="ce0" office:value-type="float" office:value="514">
            <text:p>51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6">
            <text:p>106</text:p>
          </table:table-cell>
          <table:table-cell table:style-name="ce0" office:value-type="string">
            <text:p>MALA TELOVADNICA, DVORANA SLOVAN, GORTANOVA UL.21</text:p>
          </table:table-cell>
          <table:table-cell table:style-name="ce0" office:value-type="float" office:value="681">
            <text:p>68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7">
            <text:p>107</text:p>
          </table:table-cell>
          <table:table-cell table:style-name="ce0" office:value-type="string">
            <text:p>MALA TELOVADNICA, DVORANA SLOVAN, GORTANOVA UL.21</text:p>
          </table:table-cell>
          <table:table-cell table:style-name="ce0" office:value-type="float" office:value="889">
            <text:p>88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8">
            <text:p>108</text:p>
          </table:table-cell>
          <table:table-cell table:style-name="ce0" office:value-type="string">
            <text:p>MALA TELOVADNICA, DVORANA SLOVAN, GORTANOVA UL.21</text:p>
          </table:table-cell>
          <table:table-cell table:style-name="ce0" office:value-type="float" office:value="708">
            <text:p>70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9">
            <text:p>109</text:p>
          </table:table-cell>
          <table:table-cell table:style-name="ce0" office:value-type="string">
            <text:p>OŠ ZALOG, CERUTOVA UL. 7</text:p>
          </table:table-cell>
          <table:table-cell table:style-name="ce0" office:value-type="float" office:value="691">
            <text:p>69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0">
            <text:p>110</text:p>
          </table:table-cell>
          <table:table-cell table:style-name="ce0" office:value-type="string">
            <text:p>OŠ ZALOG, CERUTOVA UL. 7</text:p>
          </table:table-cell>
          <table:table-cell table:style-name="ce0" office:value-type="float" office:value="1055">
            <text:p>105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1">
            <text:p>111</text:p>
          </table:table-cell>
          <table:table-cell table:style-name="ce0" office:value-type="string">
            <text:p>CENTER ZALOG, ZALOŠKA CESTA 267, 1. NADSTROPJE</text:p>
          </table:table-cell>
          <table:table-cell table:style-name="ce0" office:value-type="float" office:value="1034">
            <text:p>103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2">
            <text:p>112</text:p>
          </table:table-cell>
          <table:table-cell table:style-name="ce0" office:value-type="string">
            <text:p>CENTER ZALOG, ZALOŠKA CESTA 267, 1. NADSTROPJE</text:p>
          </table:table-cell>
          <table:table-cell table:style-name="ce0" office:value-type="float" office:value="834">
            <text:p>83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3">
            <text:p>113</text:p>
          </table:table-cell>
          <table:table-cell table:style-name="ce0" office:value-type="string">
            <text:p>DOM PODGRAD, PODGRAJSKA C. 6E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4">
            <text:p>114</text:p>
          </table:table-cell>
          <table:table-cell table:style-name="ce0" office:value-type="string">
            <text:p>GD ZGORNJI KAŠELJ, KAŠELJSKA C. 95</text:p>
          </table:table-cell>
          <table:table-cell table:style-name="ce0" office:value-type="float" office:value="800">
            <text:p>80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5">
            <text:p>115</text:p>
          </table:table-cell>
          <table:table-cell table:style-name="ce0" office:value-type="string">
            <text:p>OŠ ZGORNJI KAŠELJ, KAŠELJSKA C. 119A</text:p>
          </table:table-cell>
          <table:table-cell table:style-name="ce0" office:value-type="float" office:value="797">
            <text:p>79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6">
            <text:p>116</text:p>
          </table:table-cell>
          <table:table-cell table:style-name="ce0" office:value-type="string">
            <text:p>OŠ ZGORNJI KAŠELJ, KAŠELJSKA C. 119A</text:p>
          </table:table-cell>
          <table:table-cell table:style-name="ce0" office:value-type="float" office:value="1023">
            <text:p>102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7">
            <text:p>117</text:p>
          </table:table-cell>
          <table:table-cell table:style-name="ce0" office:value-type="string">
            <text:p>OŠ ZGORNJI KAŠELJ, KAŠELJSKA C. 119A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8">
            <text:p>118</text:p>
          </table:table-cell>
          <table:table-cell table:style-name="ce0" office:value-type="string">
            <text:p>PROSTORI MOL , ZALOŠKA CESTA 160</text:p>
          </table:table-cell>
          <table:table-cell table:style-name="ce0" office:value-type="float" office:value="659">
            <text:p>65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9">
            <text:p>119</text:p>
          </table:table-cell>
          <table:table-cell table:style-name="ce0" office:value-type="string">
            <text:p>PROSTORI MOL, ZALOŠKA CESTA 160</text:p>
          </table:table-cell>
          <table:table-cell table:style-name="ce0" office:value-type="float" office:value="930">
            <text:p>93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0">
            <text:p>120</text:p>
          </table:table-cell>
          <table:table-cell table:style-name="ce0" office:value-type="string">
            <text:p>OŠ POLJE, ZALOŠKA CESTA 189</text:p>
          </table:table-cell>
          <table:table-cell table:style-name="ce0" office:value-type="float" office:value="1166">
            <text:p>116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1">
            <text:p>121</text:p>
          </table:table-cell>
          <table:table-cell table:style-name="ce0" office:value-type="string">
            <text:p>OŠ POLJE, ZALOŠKA CESTA 189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2">
            <text:p>122</text:p>
          </table:table-cell>
          <table:table-cell table:style-name="ce0" office:value-type="string">
            <text:p>GASILSKI DOM SLAPE, SLAPE 50</text:p>
          </table:table-cell>
          <table:table-cell table:style-name="ce0" office:value-type="float" office:value="714">
            <text:p>71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3">
            <text:p>123</text:p>
          </table:table-cell>
          <table:table-cell table:style-name="ce0" office:value-type="string">
            <text:p>ZADRUŽNI DOM ZADOBROVA, ZADOBROVŠKA C. 88</text:p>
          </table:table-cell>
          <table:table-cell table:style-name="ce0" office:value-type="float" office:value="1128">
            <text:p>112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4">
            <text:p>124</text:p>
          </table:table-cell>
          <table:table-cell table:style-name="ce0" office:value-type="string">
            <text:p>OŠ ZADOBROVA, ZADOBROVŠKA C. 35</text:p>
          </table:table-cell>
          <table:table-cell table:style-name="ce0" office:value-type="float" office:value="999">
            <text:p>99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5">
            <text:p>125</text:p>
          </table:table-cell>
          <table:table-cell table:style-name="ce0" office:value-type="string">
            <text:p>OŠ ZADOBROVA, ZADOBROVŠKA C. 35</text:p>
          </table:table-cell>
          <table:table-cell table:style-name="ce0" office:value-type="float" office:value="1073">
            <text:p>107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6">
            <text:p>126</text:p>
          </table:table-cell>
          <table:table-cell table:style-name="ce0" office:value-type="string">
            <text:p>KULTURNI DOM SAVLJE KLEČE, SAVLJE 101</text:p>
          </table:table-cell>
          <table:table-cell table:style-name="ce0" office:value-type="float" office:value="961">
            <text:p>96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7">
            <text:p>127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841">
            <text:p>84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8">
            <text:p>128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9">
            <text:p>129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702">
            <text:p>70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0">
            <text:p>130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1">
            <text:p>131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743">
            <text:p>74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2">
            <text:p>132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918">
            <text:p>91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3">
            <text:p>133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919">
            <text:p>91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4">
            <text:p>134</text:p>
          </table:table-cell>
          <table:table-cell table:style-name="ce0" office:value-type="string">
            <text:p>OŠ DANILE KUMAR, GOGALOVA ULICA 15</text:p>
          </table:table-cell>
          <table:table-cell table:style-name="ce0" office:value-type="float" office:value="683">
            <text:p>68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5">
            <text:p>135</text:p>
          </table:table-cell>
          <table:table-cell table:style-name="ce0" office:value-type="string">
            <text:p>OŠ VIČ, ABRAMOVA UL. 26</text:p>
          </table:table-cell>
          <table:table-cell table:style-name="ce0" office:value-type="float" office:value="1201">
            <text:p>120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6">
            <text:p>136</text:p>
          </table:table-cell>
          <table:table-cell table:style-name="ce0" office:value-type="string">
            <text:p>OŠ VIČ, ABRAMOVA UL. 26</text:p>
          </table:table-cell>
          <table:table-cell table:style-name="ce0" office:value-type="float" office:value="1377">
            <text:p>137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7">
            <text:p>137</text:p>
          </table:table-cell>
          <table:table-cell table:style-name="ce0" office:value-type="string">
            <text:p>OŠ VIČ, ABRAMOVA UL. 26</text:p>
          </table:table-cell>
          <table:table-cell table:style-name="ce0" office:value-type="float" office:value="881">
            <text:p>88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8">
            <text:p>138</text:p>
          </table:table-cell>
          <table:table-cell table:style-name="ce0" office:value-type="string">
            <text:p>OŠ VIČ, ABRAMOVA UL. 26</text:p>
          </table:table-cell>
          <table:table-cell table:style-name="ce0" office:value-type="float" office:value="1098">
            <text:p>10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9">
            <text:p>139</text:p>
          </table:table-cell>
          <table:table-cell table:style-name="ce0" office:value-type="string">
            <text:p>OŠ VRHOVCI, C. NA BOKALCE 1</text:p>
          </table:table-cell>
          <table:table-cell table:style-name="ce0" office:value-type="float" office:value="1277">
            <text:p>127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0">
            <text:p>140</text:p>
          </table:table-cell>
          <table:table-cell table:style-name="ce0" office:value-type="string">
            <text:p>OŠ VRHOVCI, C. NA BOKALCE 1</text:p>
          </table:table-cell>
          <table:table-cell table:style-name="ce0" office:value-type="float" office:value="1196">
            <text:p>119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1">
            <text:p>141</text:p>
          </table:table-cell>
          <table:table-cell table:style-name="ce0" office:value-type="string">
            <text:p>TEHNOLOŠKI PARK LJ,TEHNOLOŠKI PARK 19 (STAVBA B)</text:p>
          </table:table-cell>
          <table:table-cell table:style-name="ce0" office:value-type="float" office:value="931">
            <text:p>93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2">
            <text:p>142</text:p>
          </table:table-cell>
          <table:table-cell table:style-name="ce0" office:value-type="string">
            <text:p>TEHNOLOŠKI PARK LJ,TEHNOLOŠKI PARK 19 (STAVBA B)</text:p>
          </table:table-cell>
          <table:table-cell table:style-name="ce0" office:value-type="float" office:value="1035">
            <text:p>103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3">
            <text:p>143</text:p>
          </table:table-cell>
          <table:table-cell table:style-name="ce0" office:value-type="string">
            <text:p>BTF - ODD. ZA LESARSTVO, ROŽNA DOLINA C. VIII/34</text:p>
          </table:table-cell>
          <table:table-cell table:style-name="ce0" office:value-type="float" office:value="938">
            <text:p>93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4">
            <text:p>144</text:p>
          </table:table-cell>
          <table:table-cell table:style-name="ce0" office:value-type="string">
            <text:p>BTF - ODD. ZA LESARSTVO, ROŽNA DOLINA C. VIII/34</text:p>
          </table:table-cell>
          <table:table-cell table:style-name="ce0" office:value-type="float" office:value="888">
            <text:p>88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5">
            <text:p>145</text:p>
          </table:table-cell>
          <table:table-cell table:style-name="ce0" office:value-type="string">
            <text:p>BTF - ODD. ZA LESARSTVO, ROŽNA DOLINA C. VIII/34</text:p>
          </table:table-cell>
          <table:table-cell table:style-name="ce0" office:value-type="float" office:value="929">
            <text:p>92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6">
            <text:p>146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984">
            <text:p>98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7">
            <text:p>147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1183">
            <text:p>118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8">
            <text:p>148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872">
            <text:p>87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49">
            <text:p>149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905">
            <text:p>90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0">
            <text:p>150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1205">
            <text:p>120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1">
            <text:p>151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825">
            <text:p>82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2">
            <text:p>152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1224">
            <text:p>122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3">
            <text:p>153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970">
            <text:p>97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4">
            <text:p>154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1024">
            <text:p>102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5">
            <text:p>155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595">
            <text:p>59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6">
            <text:p>156</text:p>
          </table:table-cell>
          <table:table-cell table:style-name="ce0" office:value-type="string">
            <text:p>OŠ OSKARJA KOVAČIČA, OB DOLENJSKI ŽELEZNICI 48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7">
            <text:p>157</text:p>
          </table:table-cell>
          <table:table-cell table:style-name="ce0" office:value-type="string">
            <text:p>OŠ BESNICA, BESNICA 23</text:p>
          </table:table-cell>
          <table:table-cell table:style-name="ce0" office:value-type="float" office:value="306">
            <text:p>30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8">
            <text:p>158</text:p>
          </table:table-cell>
          <table:table-cell table:style-name="ce0" office:value-type="string">
            <text:p>OŠ JANČE, GABRJE PRI JANČAH 16</text:p>
          </table:table-cell>
          <table:table-cell table:style-name="ce0" office:value-type="float" office:value="308">
            <text:p>30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59">
            <text:p>159</text:p>
          </table:table-cell>
          <table:table-cell table:style-name="ce0" office:value-type="string">
            <text:p>OŠ PREŽGANJE, PREŽGANJE 7</text:p>
          </table:table-cell>
          <table:table-cell table:style-name="ce0" office:value-type="float" office:value="651">
            <text:p>65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0">
            <text:p>160</text:p>
          </table:table-cell>
          <table:table-cell table:style-name="ce0" office:value-type="string">
            <text:p>ŽUPNIŠČE JAVOR, JAVOR 1</text:p>
          </table:table-cell>
          <table:table-cell table:style-name="ce0" office:value-type="float" office:value="212">
            <text:p>21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1">
            <text:p>161</text:p>
          </table:table-cell>
          <table:table-cell table:style-name="ce0" office:value-type="string">
            <text:p>PODRUŽNIČNA ŠOLA LIPOGLAV, MALI LIPOGLAV 8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2">
            <text:p>162</text:p>
          </table:table-cell>
          <table:table-cell table:style-name="ce0" office:value-type="string">
            <text:p>SPOMINSKA HIŠA PODLIPOGLAV, PODLIPOGLAV 19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3">
            <text:p>163</text:p>
          </table:table-cell>
          <table:table-cell table:style-name="ce0" office:value-type="string">
            <text:p>OŠ SOSTRO, CESTA II. GRUPE ODREDOV 47</text:p>
          </table:table-cell>
          <table:table-cell table:style-name="ce0" office:value-type="float" office:value="717">
            <text:p>71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4">
            <text:p>164</text:p>
          </table:table-cell>
          <table:table-cell table:style-name="ce0" office:value-type="string">
            <text:p>OŠ SOSTRO, CESTA II. GRUPE ODREDOV 47</text:p>
          </table:table-cell>
          <table:table-cell table:style-name="ce0" office:value-type="float" office:value="783">
            <text:p>78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5">
            <text:p>165</text:p>
          </table:table-cell>
          <table:table-cell table:style-name="ce0" office:value-type="string">
            <text:p>OŠ SOSTRO, CESTA II. GRUPE ODREDOV 47</text:p>
          </table:table-cell>
          <table:table-cell table:style-name="ce0" office:value-type="float" office:value="738">
            <text:p>73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6">
            <text:p>166</text:p>
          </table:table-cell>
          <table:table-cell table:style-name="ce0" office:value-type="string">
            <text:p>ZADRUŽNI DOM ZADVOR, CESTA II. GRUPE ODREDOV 43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7">
            <text:p>167</text:p>
          </table:table-cell>
          <table:table-cell table:style-name="ce0" office:value-type="string">
            <text:p>GASILSKI DOM, PRUŠNIKOVA UL. 57</text:p>
          </table:table-cell>
          <table:table-cell table:style-name="ce0" office:value-type="float" office:value="1078">
            <text:p>107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8">
            <text:p>168</text:p>
          </table:table-cell>
          <table:table-cell table:style-name="ce0" office:value-type="string">
            <text:p>MOL - LJUDSKI DOM, PRUŠNIKOVA UL. 99</text:p>
          </table:table-cell>
          <table:table-cell table:style-name="ce0" office:value-type="float" office:value="959">
            <text:p>95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69">
            <text:p>169</text:p>
          </table:table-cell>
          <table:table-cell table:style-name="ce0" office:value-type="string">
            <text:p>MOL - LJUDSKI DOM, PRUŠNIKOVA UL. 99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0">
            <text:p>170</text:p>
          </table:table-cell>
          <table:table-cell table:style-name="ce0" office:value-type="string">
            <text:p>MOL - LJUDSKI DOM, PRUŠNIKOVA UL. 99</text:p>
          </table:table-cell>
          <table:table-cell table:style-name="ce0" office:value-type="float" office:value="751">
            <text:p>75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1">
            <text:p>171</text:p>
          </table:table-cell>
          <table:table-cell table:style-name="ce0" office:value-type="string">
            <text:p>GASILSKI DOM, VIŽMARSKA POT 9</text:p>
          </table:table-cell>
          <table:table-cell table:style-name="ce0" office:value-type="float" office:value="943">
            <text:p>94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2">
            <text:p>172</text:p>
          </table:table-cell>
          <table:table-cell table:style-name="ce0" office:value-type="string">
            <text:p>GASILSKI DOM, VIŽMARSKA POT 9</text:p>
          </table:table-cell>
          <table:table-cell table:style-name="ce0" office:value-type="float" office:value="687">
            <text:p>68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3">
            <text:p>173</text:p>
          </table:table-cell>
          <table:table-cell table:style-name="ce0" office:value-type="string">
            <text:p>PROSTORI MOL, NA GMAJNI 1</text:p>
          </table:table-cell>
          <table:table-cell table:style-name="ce0" office:value-type="float" office:value="1397">
            <text:p>139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4">
            <text:p>174</text:p>
          </table:table-cell>
          <table:table-cell table:style-name="ce0" office:value-type="string">
            <text:p>OŠ VIŽMARJE - BROD, NA GAJU 2</text:p>
          </table:table-cell>
          <table:table-cell table:style-name="ce0" office:value-type="float" office:value="566">
            <text:p>56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5">
            <text:p>175</text:p>
          </table:table-cell>
          <table:table-cell table:style-name="ce0" office:value-type="string">
            <text:p>OŠ VIŽMARJE - BROD, NA GAJU 2</text:p>
          </table:table-cell>
          <table:table-cell table:style-name="ce0" office:value-type="float" office:value="669">
            <text:p>66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6">
            <text:p>176</text:p>
          </table:table-cell>
          <table:table-cell table:style-name="ce0" office:value-type="string">
            <text:p>OŠ VIŽMARJE - BROD, NA GAJU 2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7">
            <text:p>177</text:p>
          </table:table-cell>
          <table:table-cell table:style-name="ce0" office:value-type="string">
            <text:p>GALERIJA GUNCLJE, KOSIJEVA 1</text:p>
          </table:table-cell>
          <table:table-cell table:style-name="ce0" office:value-type="float" office:value="1134">
            <text:p>113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8">
            <text:p>178</text:p>
          </table:table-cell>
          <table:table-cell table:style-name="ce0" office:value-type="string">
            <text:p>GD STANEŽIČE, STANEŽIČE 64</text:p>
          </table:table-cell>
          <table:table-cell table:style-name="ce0" office:value-type="float" office:value="721">
            <text:p>72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79">
            <text:p>179</text:p>
          </table:table-cell>
          <table:table-cell table:style-name="ce0" office:value-type="string">
            <text:p>GASILSKI DOM MEDNO, MEDNO 79</text:p>
          </table:table-cell>
          <table:table-cell table:style-name="ce0" office:value-type="float" office:value="363">
            <text:p>36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0">
            <text:p>180</text:p>
          </table:table-cell>
          <table:table-cell table:style-name="ce0" office:value-type="string">
            <text:p>OŠ SP. ŠIŠKA, GASILSKA C. 17</text:p>
          </table:table-cell>
          <table:table-cell table:style-name="ce0" office:value-type="float" office:value="1018">
            <text:p>101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1">
            <text:p>181</text:p>
          </table:table-cell>
          <table:table-cell table:style-name="ce0" office:value-type="string">
            <text:p>OŠ SP. ŠIŠKA, GASILSKA C. 17</text:p>
          </table:table-cell>
          <table:table-cell table:style-name="ce0" office:value-type="float" office:value="982">
            <text:p>98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2">
            <text:p>182</text:p>
          </table:table-cell>
          <table:table-cell table:style-name="ce0" office:value-type="string">
            <text:p>OŠ SP. ŠIŠKA, GASILSKA C. 17</text:p>
          </table:table-cell>
          <table:table-cell table:style-name="ce0" office:value-type="float" office:value="731">
            <text:p>73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3">
            <text:p>183</text:p>
          </table:table-cell>
          <table:table-cell table:style-name="ce0" office:value-type="string">
            <text:p>OŠ SP. ŠIŠKA, GASILSKA C. 17</text:p>
          </table:table-cell>
          <table:table-cell table:style-name="ce0" office:value-type="float" office:value="454">
            <text:p>45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4">
            <text:p>184</text:p>
          </table:table-cell>
          <table:table-cell table:style-name="ce0" office:value-type="string">
            <text:p>GIMNAZIJA LJUBLJANA - ŠIŠKA, ALJAŽEVA UL. 32</text:p>
          </table:table-cell>
          <table:table-cell table:style-name="ce0" office:value-type="float" office:value="785">
            <text:p>78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5">
            <text:p>185</text:p>
          </table:table-cell>
          <table:table-cell table:style-name="ce0" office:value-type="string">
            <text:p>GIMNAZIJA LJUBLJANA - ŠIŠKA, ALJAŽEVA UL. 32</text:p>
          </table:table-cell>
          <table:table-cell table:style-name="ce0" office:value-type="float" office:value="669">
            <text:p>66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6">
            <text:p>186</text:p>
          </table:table-cell>
          <table:table-cell table:style-name="ce0" office:value-type="string">
            <text:p>VRTEC ANDERSEN, DERČEVA UL. 10</text:p>
          </table:table-cell>
          <table:table-cell table:style-name="ce0" office:value-type="float" office:value="802">
            <text:p>80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7">
            <text:p>187</text:p>
          </table:table-cell>
          <table:table-cell table:style-name="ce0" office:value-type="string">
            <text:p>OŠ RIHARDA JAKOPIČA, DERČEVA UL. 1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8">
            <text:p>188</text:p>
          </table:table-cell>
          <table:table-cell table:style-name="ce0" office:value-type="string">
            <text:p>OŠ RIHARDA JAKOPIČA, DERČEVA UL. 1</text:p>
          </table:table-cell>
          <table:table-cell table:style-name="ce0" office:value-type="float" office:value="985">
            <text:p>98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89">
            <text:p>189</text:p>
          </table:table-cell>
          <table:table-cell table:style-name="ce0" office:value-type="string">
            <text:p>OŠ RIHARDA JAKOPIČA, DERČEVA UL. 1</text:p>
          </table:table-cell>
          <table:table-cell table:style-name="ce0" office:value-type="float" office:value="515">
            <text:p>51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0">
            <text:p>190</text:p>
          </table:table-cell>
          <table:table-cell table:style-name="ce0" office:value-type="string">
            <text:p>OŠ RIHARDA JAKOPIČA, DERČEVA UL. 1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1">
            <text:p>191</text:p>
          </table:table-cell>
          <table:table-cell table:style-name="ce0" office:value-type="string">
            <text:p>OŠ RIHARDA JAKOPIČA, DERČEVA UL. 1</text:p>
          </table:table-cell>
          <table:table-cell table:style-name="ce0" office:value-type="float" office:value="1125">
            <text:p>112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2">
            <text:p>192</text:p>
          </table:table-cell>
          <table:table-cell table:style-name="ce0" office:value-type="string">
            <text:p>VRTEC NAJDIHOJCA, GORAZDOVA UL. 6</text:p>
          </table:table-cell>
          <table:table-cell table:style-name="ce0" office:value-type="float" office:value="703">
            <text:p>70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3">
            <text:p>193</text:p>
          </table:table-cell>
          <table:table-cell table:style-name="ce0" office:value-type="string">
            <text:p>PROSTORI MOL, KEBETOVA UL. 1</text:p>
          </table:table-cell>
          <table:table-cell table:style-name="ce0" office:value-type="float" office:value="838">
            <text:p>83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4">
            <text:p>194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1104">
            <text:p>110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5">
            <text:p>195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741">
            <text:p>74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6">
            <text:p>196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635">
            <text:p>63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7">
            <text:p>197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677">
            <text:p>67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8">
            <text:p>198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411">
            <text:p>41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99">
            <text:p>199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996">
            <text:p>99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0">
            <text:p>200</text:p>
          </table:table-cell>
          <table:table-cell table:style-name="ce0" office:value-type="string">
            <text:p>OŠ VALENTINA VODNIKA, ADAMIČEVA UL. 16</text:p>
          </table:table-cell>
          <table:table-cell table:style-name="ce0" office:value-type="float" office:value="710">
            <text:p>71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696">
            <text:p>69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2">
            <text:p>202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755">
            <text:p>75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3">
            <text:p>203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641">
            <text:p>64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4">
            <text:p>204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829">
            <text:p>82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5">
            <text:p>205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852">
            <text:p>85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6">
            <text:p>206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1097">
            <text:p>109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7">
            <text:p>207</text:p>
          </table:table-cell>
          <table:table-cell table:style-name="ce0" office:value-type="string">
            <text:p>OŠ KOSEZE, LEDARSKA UL. 23</text:p>
          </table:table-cell>
          <table:table-cell table:style-name="ce0" office:value-type="float" office:value="627">
            <text:p>62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8">
            <text:p>208</text:p>
          </table:table-cell>
          <table:table-cell table:style-name="ce0" office:value-type="string">
            <text:p>OŠ HINKA SMREKARJA, GORAZDOVA UL. 16</text:p>
          </table:table-cell>
          <table:table-cell table:style-name="ce0" office:value-type="float" office:value="824">
            <text:p>82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9">
            <text:p>209</text:p>
          </table:table-cell>
          <table:table-cell table:style-name="ce0" office:value-type="string">
            <text:p>OŠ HINKA SMREKARJA, GORAZDOVA UL. 16</text:p>
          </table:table-cell>
          <table:table-cell table:style-name="ce0" office:value-type="float" office:value="1044">
            <text:p>104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0">
            <text:p>210</text:p>
          </table:table-cell>
          <table:table-cell table:style-name="ce0" office:value-type="string">
            <text:p>OŠ HINKA SMREKARJA, GORAZDOVA UL. 16</text:p>
          </table:table-cell>
          <table:table-cell table:style-name="ce0" office:value-type="float" office:value="1485">
            <text:p>148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1">
            <text:p>211</text:p>
          </table:table-cell>
          <table:table-cell table:style-name="ce0" office:value-type="string">
            <text:p>OŠ HINKA SMREKARJA, GORAZDOVA UL. 16</text:p>
          </table:table-cell>
          <table:table-cell table:style-name="ce0" office:value-type="float" office:value="692">
            <text:p>69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2">
            <text:p>212</text:p>
          </table:table-cell>
          <table:table-cell table:style-name="ce0" office:value-type="string">
            <text:p>OŠ ŠMARTNO, CESTA V GAMELJNE 7</text:p>
          </table:table-cell>
          <table:table-cell table:style-name="ce0" office:value-type="float" office:value="1047">
            <text:p>104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3">
            <text:p>213</text:p>
          </table:table-cell>
          <table:table-cell table:style-name="ce0" office:value-type="string">
            <text:p>OŠ ŠMARTNO, CESTA V GAMELJNE 7</text:p>
          </table:table-cell>
          <table:table-cell table:style-name="ce0" office:value-type="float" office:value="734">
            <text:p>73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4">
            <text:p>214</text:p>
          </table:table-cell>
          <table:table-cell table:style-name="ce0" office:value-type="string">
            <text:p>OŠ ŠMARTNO, CESTA V GAMELJNE 7</text:p>
          </table:table-cell>
          <table:table-cell table:style-name="ce0" office:value-type="float" office:value="1158">
            <text:p>115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5">
            <text:p>215</text:p>
          </table:table-cell>
          <table:table-cell table:style-name="ce0" office:value-type="string">
            <text:p>DOM GASILCEV IN KRAJANOV TACEN, PLOČANSKA UL. 8</text:p>
          </table:table-cell>
          <table:table-cell table:style-name="ce0" office:value-type="float" office:value="1231">
            <text:p>123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6">
            <text:p>216</text:p>
          </table:table-cell>
          <table:table-cell table:style-name="ce0" office:value-type="string">
            <text:p>OŠ TRNOVO, KARUNOVA UL. 14A</text:p>
          </table:table-cell>
          <table:table-cell table:style-name="ce0" office:value-type="float" office:value="942">
            <text:p>94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7">
            <text:p>217</text:p>
          </table:table-cell>
          <table:table-cell table:style-name="ce0" office:value-type="string">
            <text:p>OŠ TRNOVO, KARUNOVA UL. 14A</text:p>
          </table:table-cell>
          <table:table-cell table:style-name="ce0" office:value-type="float" office:value="883">
            <text:p>88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8">
            <text:p>218</text:p>
          </table:table-cell>
          <table:table-cell table:style-name="ce0" office:value-type="string">
            <text:p>OŠ TRNOVO, KARUNOVA UL. 14A</text:p>
          </table:table-cell>
          <table:table-cell table:style-name="ce0" office:value-type="float" office:value="866">
            <text:p>86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9">
            <text:p>219</text:p>
          </table:table-cell>
          <table:table-cell table:style-name="ce0" office:value-type="string">
            <text:p>OŠ TRNOVO, KARUNOVA UL. 14A</text:p>
          </table:table-cell>
          <table:table-cell table:style-name="ce0" office:value-type="float" office:value="898">
            <text:p>898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0">
            <text:p>220</text:p>
          </table:table-cell>
          <table:table-cell table:style-name="ce0" office:value-type="string">
            <text:p>OŠ LIVADA, ULICA DUŠANA KRAIGHERJA 2</text:p>
          </table:table-cell>
          <table:table-cell table:style-name="ce0" office:value-type="float" office:value="832">
            <text:p>83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1">
            <text:p>221</text:p>
          </table:table-cell>
          <table:table-cell table:style-name="ce0" office:value-type="string">
            <text:p>OŠ LIVADA, ULICA DUŠANA KRAIGHERJA 2</text:p>
          </table:table-cell>
          <table:table-cell table:style-name="ce0" office:value-type="float" office:value="539">
            <text:p>53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2">
            <text:p>222</text:p>
          </table:table-cell>
          <table:table-cell table:style-name="ce0" office:value-type="string">
            <text:p>OŠ LIVADA, ULICA DUŠANA KRAIGHERJA 2</text:p>
          </table:table-cell>
          <table:table-cell table:style-name="ce0" office:value-type="float" office:value="644">
            <text:p>64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3">
            <text:p>223</text:p>
          </table:table-cell>
          <table:table-cell table:style-name="ce0" office:value-type="string">
            <text:p>OŠ LIVADA, ULICA DUŠANA KRAIGHERJA 2</text:p>
          </table:table-cell>
          <table:table-cell table:style-name="ce0" office:value-type="float" office:value="765">
            <text:p>76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4">
            <text:p>224</text:p>
          </table:table-cell>
          <table:table-cell table:style-name="ce0" office:value-type="string">
            <text:p>OŠ KOLEZIJA, CESTA V MESTNI LOG 46</text:p>
          </table:table-cell>
          <table:table-cell table:style-name="ce0" office:value-type="float" office:value="835">
            <text:p>83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5">
            <text:p>225</text:p>
          </table:table-cell>
          <table:table-cell table:style-name="ce0" office:value-type="string">
            <text:p>OŠ KOLEZIJA, CESTA V MESTNI LOG 46</text:p>
          </table:table-cell>
          <table:table-cell table:style-name="ce0" office:value-type="float" office:value="889">
            <text:p>889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6">
            <text:p>226</text:p>
          </table:table-cell>
          <table:table-cell table:style-name="ce0" office:value-type="string">
            <text:p>DIJAŠKI DOM VIČ, GERBIČEVA UL. 53</text:p>
          </table:table-cell>
          <table:table-cell table:style-name="ce0" office:value-type="float" office:value="520">
            <text:p>52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7">
            <text:p>227</text:p>
          </table:table-cell>
          <table:table-cell table:style-name="ce0" office:value-type="string">
            <text:p>DOM GASILCEV, CESTA V MESTNI LOG 31</text:p>
          </table:table-cell>
          <table:table-cell table:style-name="ce0" office:value-type="float" office:value="817">
            <text:p>81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8">
            <text:p>228</text:p>
          </table:table-cell>
          <table:table-cell table:style-name="ce0" office:value-type="string">
            <text:p>OŠ KOLEZIJA, CESTA V MESTNI LOG 46</text:p>
          </table:table-cell>
          <table:table-cell table:style-name="ce0" office:value-type="float" office:value="1075">
            <text:p>107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29">
            <text:p>229</text:p>
          </table:table-cell>
          <table:table-cell table:style-name="ce0" office:value-type="string">
            <text:p>OSNOVNA ŠOLA VIČ, TRŽAŠKA CESTA 74</text:p>
          </table:table-cell>
          <table:table-cell table:style-name="ce0" office:value-type="float" office:value="874">
            <text:p>874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0">
            <text:p>230</text:p>
          </table:table-cell>
          <table:table-cell table:style-name="ce0" office:value-type="string">
            <text:p>OSNOVNA ŠOLA VIČ, TRŽAŠKA CESTA 74</text:p>
          </table:table-cell>
          <table:table-cell table:style-name="ce0" office:value-type="float" office:value="1020">
            <text:p>102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1">
            <text:p>231</text:p>
          </table:table-cell>
          <table:table-cell table:style-name="ce0" office:value-type="string">
            <text:p>OŠ KOLEZIJA, SPLITSKA ULICA 13</text:p>
          </table:table-cell>
          <table:table-cell table:style-name="ce0" office:value-type="float" office:value="363">
            <text:p>363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2">
            <text:p>232</text:p>
          </table:table-cell>
          <table:table-cell table:style-name="ce0" office:value-type="string">
            <text:p>JP VOKA SNAGA D.O.O., CESTA DVEH CESARJEV 111</text:p>
          </table:table-cell>
          <table:table-cell table:style-name="ce0" office:value-type="float" office:value="686">
            <text:p>686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3">
            <text:p>233</text:p>
          </table:table-cell>
          <table:table-cell table:style-name="ce0" office:value-type="string">
            <text:p>PROSTORI MOL, TBILISIJSKA UL. 22A</text:p>
          </table:table-cell>
          <table:table-cell table:style-name="ce0" office:value-type="float" office:value="925">
            <text:p>925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4">
            <text:p>234</text:p>
          </table:table-cell>
          <table:table-cell table:style-name="ce0" office:value-type="string">
            <text:p>PROSTORI MOL, TBILISIJSKA UL. 22A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5">
            <text:p>235</text:p>
          </table:table-cell>
          <table:table-cell table:style-name="ce0" office:value-type="string">
            <text:p>FAKULTETA ZA ELEKTROTEHNIKO,TRŽAŠKA C. 25</text:p>
          </table:table-cell>
          <table:table-cell table:style-name="ce0" office:value-type="float" office:value="1047">
            <text:p>104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6">
            <text:p>236</text:p>
          </table:table-cell>
          <table:table-cell table:style-name="ce0" office:value-type="string">
            <text:p>FAKULTETA ZA ELEKTROTEHNIKO,TRŽAŠKA C. 25</text:p>
          </table:table-cell>
          <table:table-cell table:style-name="ce0" office:value-type="float" office:value="1052">
            <text:p>1052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7">
            <text:p>237</text:p>
          </table:table-cell>
          <table:table-cell table:style-name="ce0" office:value-type="string">
            <text:p>OBRTNA ZBORNICA VIČ, TRŽAŠKA CESTA 207</text:p>
          </table:table-cell>
          <table:table-cell table:style-name="ce0" office:value-type="float" office:value="947">
            <text:p>947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8">
            <text:p>238</text:p>
          </table:table-cell>
          <table:table-cell table:style-name="ce0" office:value-type="string">
            <text:p>OBRTNA ZBORNICA VIČ, TRŽAŠKA CESTA 207</text:p>
          </table:table-cell>
          <table:table-cell table:style-name="ce0" office:value-type="float" office:value="1150">
            <text:p>1150</text:p>
          </table:table-cell>
          <table:table-cell table:number-columns-repeated="1017"/>
        </table:table-row>
        <table:table-row>
          <table:table-cell table:style-name="ce0" office:value-type="float" office:value="61">
            <text:p>61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39">
            <text:p>239</text:p>
          </table:table-cell>
          <table:table-cell table:style-name="ce0" office:value-type="string">
            <text:p>GD KOZARJE, CESTA NA KLJUČ 56</text:p>
          </table:table-cell>
          <table:table-cell table:style-name="ce0" office:value-type="float" office:value="1271">
            <text:p>1271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LJUBNO I, CESTA V RASTKE 10</text:p>
          </table:table-cell>
          <table:table-cell table:style-name="ce0" office:value-type="float" office:value="578">
            <text:p>578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LJUBNO II, CESTA V RASTKE 10</text:p>
          </table:table-cell>
          <table:table-cell table:style-name="ce0" office:value-type="float" office:value="96">
            <text:p>96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LJUBNO II, CESTA V RASTKE 10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LJUBNO IV, CESTA V RASTKE 10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LJUBNO II, CESTA V RASTKE 10</text:p>
          </table:table-cell>
          <table:table-cell table:style-name="ce0" office:value-type="float" office:value="70">
            <text:p>70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LJUBNO III, CESTA V RASTKE 10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LJUBNO IV, CESTA V RASTKE 10</text:p>
          </table:table-cell>
          <table:table-cell table:style-name="ce0" office:value-type="float" office:value="66">
            <text:p>66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LJUBNO V, CESTA V RASTKE 10</text:p>
          </table:table-cell>
          <table:table-cell table:style-name="ce0" office:value-type="float" office:value="190">
            <text:p>190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OKONINA, OKONINA 21</text:p>
          </table:table-cell>
          <table:table-cell table:style-name="ce0" office:value-type="float" office:value="204">
            <text:p>204</text:p>
          </table:table-cell>
          <table:table-cell table:number-columns-repeated="1017"/>
        </table:table-row>
        <table:table-row>
          <table:table-cell table:style-name="ce0" office:value-type="float" office:value="62">
            <text:p>62</text:p>
          </table:table-cell>
          <table:table-cell table:style-name="ce0" office:value-type="string">
            <text:p>LJUBNO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 RADMIRJE, RADMIRJE 43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EZANJEVCI-GASILSKI DOM, CEZANJEVCI 46A</text:p>
          </table:table-cell>
          <table:table-cell table:style-name="ce0" office:value-type="float" office:value="315">
            <text:p>315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OGRIČEVCI-GASILSKI DOM, VOGRIČEVCI 13A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CVEN-GASILSKI DOM, CVEN 49A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MOTA-GASILSKI DOM, MOTA 16B</text:p>
          </table:table-cell>
          <table:table-cell table:style-name="ce0" office:value-type="float" office:value="275">
            <text:p>275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RAPJE-GASILSKI DOM SPODNJE KRAPJE,KRAPJE 43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ŠALINCI-GASILSKI DOM, ŠALINCI 29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LJUTOMER-DOM KULTURE, PREŠERNOVA UL.20</text:p>
          </table:table-cell>
          <table:table-cell table:style-name="ce0" office:value-type="float" office:value="946">
            <text:p>946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LJUTOMER-GIMNAZIJA F. MIKLOŠIČA,PREŠERNOVA UL. 34</text:p>
          </table:table-cell>
          <table:table-cell table:style-name="ce0" office:value-type="float" office:value="440">
            <text:p>440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LJUTOMER-DOM UPOKOJENCEV, ORMOŠKA C. 33</text:p>
          </table:table-cell>
          <table:table-cell table:style-name="ce0" office:value-type="float" office:value="1162">
            <text:p>1162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BABINCI - GASILSKI DOM, BABINCI 20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P. KAMENŠČAK-GASILSKI DOM, SP.KAMENŠČAK 35F</text:p>
          </table:table-cell>
          <table:table-cell table:style-name="ce0" office:value-type="float" office:value="330">
            <text:p>330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MALA NEDELJA-KULTURNI DOM, MALA NEDELJA 21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MORAVCI V SLOV. GORICAH - BIOTERME M. NEDELJA</text:p>
          </table:table-cell>
          <table:table-cell table:style-name="ce0" office:value-type="float" office:value="310">
            <text:p>310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RADOSLAVCI-GASILSKI DOM, RADOSLAVCI 15C</text:p>
          </table:table-cell>
          <table:table-cell table:style-name="ce0" office:value-type="float" office:value="318">
            <text:p>318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PRECETINCI - GASILSKI DOM, PRECETINCI 37A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STARA CESTA-GASILSKI DOM MEKOTNJAK, MEKOTNJAK 29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STROČJA VAS-OSNOVNA ŠOLA, STROČJA VAS 101</text:p>
          </table:table-cell>
          <table:table-cell table:style-name="ce0" office:value-type="float" office:value="805">
            <text:p>805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PRISTAVA-GASILSKI DOM, PRISTAVA 30D</text:p>
          </table:table-cell>
          <table:table-cell table:style-name="ce0" office:value-type="float" office:value="197">
            <text:p>197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PODGRADJE-GASILSKI DOM, PODGRADJE 17</text:p>
          </table:table-cell>
          <table:table-cell table:style-name="ce0" office:value-type="float" office:value="503">
            <text:p>503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2</text:p>
          </table:table-cell>
          <table:table-cell table:style-name="ce0" office:value-type="string">
            <text:p>RADOMERJE-GASILSKI DOM, RADOMERJE 2</text:p>
          </table:table-cell>
          <table:table-cell table:style-name="ce0" office:value-type="float" office:value="568">
            <text:p>568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5</text:p>
          </table:table-cell>
          <table:table-cell table:style-name="ce0" office:value-type="string">
            <text:p>NORŠINCI-GASILSKI DOM, NORŠINCI PRI LJUTOMERU 8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63">
            <text:p>63</text:p>
          </table:table-cell>
          <table:table-cell table:style-name="ce0" office:value-type="string">
            <text:p>LJUTOMER</text:p>
          </table:table-cell>
          <table:table-cell table:style-name="ce0" office:value-type="string">
            <text:p>03</text:p>
          </table:table-cell>
          <table:table-cell table:style-name="ce0"/>
          <table:table-cell table:style-name="ce0" office:value-type="string">
            <text:p>030</text:p>
          </table:table-cell>
          <table:table-cell table:style-name="ce0"/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8 TALCEV, NOTRANJSKA 3, LOGATEC</text:p>
          </table:table-cell>
          <table:table-cell table:style-name="ce0" office:value-type="float" office:value="1375">
            <text:p>1375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8 TALCEV, NOTRANJSKA 3, LOGATEC</text:p>
          </table:table-cell>
          <table:table-cell table:style-name="ce0" office:value-type="float" office:value="1788">
            <text:p>1788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UPRAVNI CENTER LOGATEC, TRŽAŠKA C. 50A, LOGATEC</text:p>
          </table:table-cell>
          <table:table-cell table:style-name="ce0" office:value-type="float" office:value="1005">
            <text:p>1005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UPRAVNI CENTER LOGATEC, TRŽAŠKA C. 50A, LOGATEC</text:p>
          </table:table-cell>
          <table:table-cell table:style-name="ce0" office:value-type="float" office:value="1372">
            <text:p>1372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OŠ LAZE, LAZE 57</text:p>
          </table:table-cell>
          <table:table-cell table:style-name="ce0" office:value-type="float" office:value="350">
            <text:p>350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TABOR, TRŽAŠKA CESTA 150, LOGATEC</text:p>
          </table:table-cell>
          <table:table-cell table:style-name="ce0" office:value-type="float" office:value="1658">
            <text:p>1658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BRUNARICA NA OVINKU GRČAREVEC, GRČAREVEC 2A</text:p>
          </table:table-cell>
          <table:table-cell table:style-name="ce0" office:value-type="float" office:value="216">
            <text:p>216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ZVI LOGATEC,TRŽAŠKA CESTA 63, LOGATEC</text:p>
          </table:table-cell>
          <table:table-cell table:style-name="ce0" office:value-type="float" office:value="606">
            <text:p>606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ROVTE, ROVTE 90A</text:p>
          </table:table-cell>
          <table:table-cell table:style-name="ce0" office:value-type="float" office:value="1058">
            <text:p>1058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OLA LOG-ZAPLANA, ZAPLANA-DEL 58B</text:p>
          </table:table-cell>
          <table:table-cell table:style-name="ce0" office:value-type="float" office:value="196">
            <text:p>196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D MEDVEDJE BRDO, MEDVEDJE BRDO 40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OŠ ROVTARSKE ŽIBRŠE, ROVTARSKE ŽIBRŠE 10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OŠ VRH SV. TREH KRALJEV, VRH SV. TREH KRALJEV 19</text:p>
          </table:table-cell>
          <table:table-cell table:style-name="ce0" office:value-type="float" office:value="271">
            <text:p>271</text:p>
          </table:table-cell>
          <table:table-cell table:number-columns-repeated="1017"/>
        </table:table-row>
        <table:table-row>
          <table:table-cell table:style-name="ce0" office:value-type="float" office:value="64">
            <text:p>64</text:p>
          </table:table-cell>
          <table:table-cell table:style-name="ce0" office:value-type="string">
            <text:p>LOGAT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OŠ HOTEDRŠICA, HOTEDRŠICA 120</text:p>
          </table:table-cell>
          <table:table-cell table:style-name="ce0" office:value-type="float" office:value="668">
            <text:p>668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EDGEN. CENTER GABER, C.NOTR.ODR. 45B, STARI TRG</text:p>
          </table:table-cell>
          <table:table-cell table:style-name="ce0" office:value-type="float" office:value="584">
            <text:p>584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KREPČEVALNICA LOŽ, C. 19. OKTOBRA 54, LOŽ</text:p>
          </table:table-cell>
          <table:table-cell table:style-name="ce0" office:value-type="float" office:value="472">
            <text:p>472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OŠ IGA VAS, IGA VAS 1</text:p>
          </table:table-cell>
          <table:table-cell table:style-name="ce0" office:value-type="float" office:value="623">
            <text:p>623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OSTIŠČE MLAKAR, MARKOVEC 15A</text:p>
          </table:table-cell>
          <table:table-cell table:style-name="ce0" office:value-type="float" office:value="325">
            <text:p>325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OŠ IGA VAS, IGA VAS 1</text:p>
          </table:table-cell>
          <table:table-cell table:style-name="ce0" office:value-type="float" office:value="271">
            <text:p>271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MEDGEN. CENTER GABER, C.NOTR.ODR. 45B, STARI TRG 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65">
            <text:p>65</text:p>
          </table:table-cell>
          <table:table-cell table:style-name="ce0" office:value-type="string">
            <text:p>LOŠKA DOL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EČNAMENSKI OBJEKT BABNO POLJE, BABNO POLJE 82</text:p>
          </table:table-cell>
          <table:table-cell table:style-name="ce0" office:value-type="float" office:value="254">
            <text:p>254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604">
            <text:p>604</text:p>
          </table:table-cell>
          <table:table-cell table:style-name="ce0" office:value-type="string">
            <text:p>GASILSKI DOM MALI LOG, MALI LOG 9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605">
            <text:p>605</text:p>
          </table:table-cell>
          <table:table-cell table:style-name="ce0" office:value-type="string">
            <text:p>GASILSKI DOM RETJE, RETJE 55A</text:p>
          </table:table-cell>
          <table:table-cell table:style-name="ce0" office:value-type="float" office:value="329">
            <text:p>329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601">
            <text:p>601</text:p>
          </table:table-cell>
          <table:table-cell table:style-name="ce0" office:value-type="string">
            <text:p>VEČNAMENSKI OBJEKT HRIB, HRIB-LOŠKI POTOK 19A</text:p>
          </table:table-cell>
          <table:table-cell table:style-name="ce0" office:value-type="float" office:value="340">
            <text:p>340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603">
            <text:p>603</text:p>
          </table:table-cell>
          <table:table-cell table:style-name="ce0" office:value-type="string">
            <text:p>GOSTILNA "PRI KAPCU", TRAVNIK 74</text:p>
          </table:table-cell>
          <table:table-cell table:style-name="ce0" office:value-type="float" office:value="35">
            <text:p>35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float" office:value="603">
            <text:p>603</text:p>
          </table:table-cell>
          <table:table-cell table:style-name="ce0" office:value-type="string">
            <text:p>GOSTILNA "PRI KAPCU", TRAVNIK 74</text:p>
          </table:table-cell>
          <table:table-cell table:style-name="ce0" office:value-type="float" office:value="272">
            <text:p>272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NOVI KOT V VASI NOVI KOT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float" office:value="501">
            <text:p>501</text:p>
          </table:table-cell>
          <table:table-cell table:style-name="ce0" office:value-type="string">
            <text:p>GASILSKI DOM TRAVA, TRAVA 14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66">
            <text:p>66</text:p>
          </table:table-cell>
          <table:table-cell table:style-name="ce0" office:value-type="string">
            <text:p>LOŠKI POTO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float" office:value="503">
            <text:p>503</text:p>
          </table:table-cell>
          <table:table-cell table:style-name="ce0" office:value-type="string">
            <text:p>DOM KRAJANOV PODPRESKA, PODPRESKA 3A</text:p>
          </table:table-cell>
          <table:table-cell table:style-name="ce0" office:value-type="float" office:value="163">
            <text:p>163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OSTILNA STRUGE, RADUHA 1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LUČE II, LUČE 77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LUČE I, LUČE 77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LUČE I, LUČE 77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OLANŠEK PODVOLOVLJEK, PODVOLOVLJEK 35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LUČE II, LUČE 77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67">
            <text:p>67</text:p>
          </table:table-cell>
          <table:table-cell table:style-name="ce0" office:value-type="string">
            <text:p>LUČE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OSTILNA STRUGE, RADUHA 1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BRDO, PODRUŽNIČNA ŠOLA KRAŠNJA, KRAŠNJA 14A</text:p>
          </table:table-cell>
          <table:table-cell table:style-name="ce0" office:value-type="float" office:value="636">
            <text:p>636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JANKA KERSNIKA LUKOVICA, STARI TRG 1</text:p>
          </table:table-cell>
          <table:table-cell table:style-name="ce0" office:value-type="float" office:value="1318">
            <text:p>1318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ANTONA MARTINA SLOMŠKA,VEIDROV TRG 4</text:p>
          </table:table-cell>
          <table:table-cell table:style-name="ce0" office:value-type="float" office:value="1123">
            <text:p>1123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PORTNO TURISTIČNO DRUŠTVO RAFOLČE, RAFOLČE 11</text:p>
          </table:table-cell>
          <table:table-cell table:style-name="ce0" office:value-type="float" office:value="450">
            <text:p>450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PORTNO DRUŠTVO ZLATO POLJE, PODGORA 1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BRDO, PODRUŽNIČNA ŠOLA BLAGOVICA, BLAGOVICA 33</text:p>
          </table:table-cell>
          <table:table-cell table:style-name="ce0" office:value-type="float" office:value="469">
            <text:p>469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EČNAMENSKI OBJEKT, ČEŠNJICE 8, BLAGOVICA</text:p>
          </table:table-cell>
          <table:table-cell table:style-name="ce0" office:value-type="float" office:value="60">
            <text:p>60</text:p>
          </table:table-cell>
          <table:table-cell table:number-columns-repeated="1017"/>
        </table:table-row>
        <table:table-row>
          <table:table-cell table:style-name="ce0" office:value-type="float" office:value="68">
            <text:p>68</text:p>
          </table:table-cell>
          <table:table-cell table:style-name="ce0" office:value-type="string">
            <text:p>LUKO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ZADRUŽNI DOM TROJANE, TROJANE 6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MAJŠPERK, MAJŠPERK 32A</text:p>
          </table:table-cell>
          <table:table-cell table:style-name="ce0" office:value-type="float" office:value="754">
            <text:p>754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MAJŠPERK-BREG, BREG 4</text:p>
          </table:table-cell>
          <table:table-cell table:style-name="ce0" office:value-type="float" office:value="685">
            <text:p>685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MEDVEDCE 19A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. IN GASIL. PTUJSKA GORA,PTUJSKA GORA82B</text:p>
          </table:table-cell>
          <table:table-cell table:style-name="ce0" office:value-type="float" office:value="656">
            <text:p>656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PORTNO DRUŠTVO PODLOŽE, PODLOŽE 49</text:p>
          </table:table-cell>
          <table:table-cell table:style-name="ce0" office:value-type="float" office:value="204">
            <text:p>204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EDENIK STANKO,DOKLECE 7A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string">
            <text:p>MAJŠPER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DOM KRAJANOV STOPERCE, STOPERCE 13B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WALDORFSKI VRTEC,WILSONOVA 18</text:p>
          </table:table-cell>
          <table:table-cell table:style-name="ce0" office:value-type="float" office:value="1024">
            <text:p>102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MČ CENTER, KACOVA 1</text:p>
          </table:table-cell>
          <table:table-cell table:style-name="ce0" office:value-type="float" office:value="1051">
            <text:p>105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RAZSTAVNI SALON, GRAJSKA UL. 7</text:p>
          </table:table-cell>
          <table:table-cell table:style-name="ce0" office:value-type="float" office:value="1553">
            <text:p>155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R. GRADBENA ŠOLA, SMETANOVA 35</text:p>
          </table:table-cell>
          <table:table-cell table:style-name="ce0" office:value-type="float" office:value="520">
            <text:p>52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RAZSTAVNI SALON, GRAJSKA UL. 7</text:p>
          </table:table-cell>
          <table:table-cell table:style-name="ce0" office:value-type="float" office:value="1022">
            <text:p>102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B. POLANČIČ, PREŠERNOVA 19</text:p>
          </table:table-cell>
          <table:table-cell table:style-name="ce0" office:value-type="float" office:value="1277">
            <text:p>127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F.R. STANE, KERSNIKOVA 10</text:p>
          </table:table-cell>
          <table:table-cell table:style-name="ce0" office:value-type="float" office:value="732">
            <text:p>73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Š F.R. STANE, KERSNIKOVA 10</text:p>
          </table:table-cell>
          <table:table-cell table:style-name="ce0" office:value-type="float" office:value="985">
            <text:p>98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DOM KRAJANOV KRČEVINA, ŠUBIČEVA 11</text:p>
          </table:table-cell>
          <table:table-cell table:style-name="ce0" office:value-type="float" office:value="714">
            <text:p>71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M KRAJANOV, POČEHOVSKA 19</text:p>
          </table:table-cell>
          <table:table-cell table:style-name="ce0" office:value-type="float" office:value="851">
            <text:p>85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DOM KRAJANOV, V ZAVOJU 40B</text:p>
          </table:table-cell>
          <table:table-cell table:style-name="ce0" office:value-type="float" office:value="1070">
            <text:p>107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D BREZJE, DUPLEŠKA 35</text:p>
          </table:table-cell>
          <table:table-cell table:style-name="ce0" office:value-type="float" office:value="896">
            <text:p>89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MČ BREZJE, NA TRATI 2</text:p>
          </table:table-cell>
          <table:table-cell table:style-name="ce0" office:value-type="float" office:value="1020">
            <text:p>102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D DOGOŠE, DUPLEŠKA 237</text:p>
          </table:table-cell>
          <table:table-cell table:style-name="ce0" office:value-type="float" office:value="625">
            <text:p>62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D ZRKOVCI, ZRKOVCI 73</text:p>
          </table:table-cell>
          <table:table-cell table:style-name="ce0" office:value-type="float" office:value="556">
            <text:p>55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R. GRADBENA ŠOLA, SMETANOVA 35</text:p>
          </table:table-cell>
          <table:table-cell table:style-name="ce0" office:value-type="float" office:value="528">
            <text:p>52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SR. GRADBENA ŠOLA, SMETANOVA 35</text:p>
          </table:table-cell>
          <table:table-cell table:style-name="ce0" office:value-type="float" office:value="653">
            <text:p>65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SR. GRADBENA ŠOLA, SMETANOVA 35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SR. GRADBENA ŠOLA, SMETANOVA 35</text:p>
          </table:table-cell>
          <table:table-cell table:style-name="ce0" office:value-type="float" office:value="1043">
            <text:p>104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OŠ P. VORANC, GOSPOSVETSKA 10</text:p>
          </table:table-cell>
          <table:table-cell table:style-name="ce0" office:value-type="float" office:value="960">
            <text:p>96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Š P. VORANC, GOSPOSVETSKA 10</text:p>
          </table:table-cell>
          <table:table-cell table:style-name="ce0" office:value-type="float" office:value="488">
            <text:p>48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CENTER ZA SLUH IN GOVOR MARIBOR, VINARSKA 6</text:p>
          </table:table-cell>
          <table:table-cell table:style-name="ce0" office:value-type="float" office:value="901">
            <text:p>90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MČ MAGDALENA, PRERADOVIČEVA 1</text:p>
          </table:table-cell>
          <table:table-cell table:style-name="ce0" office:value-type="float" office:value="1585">
            <text:p>158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DOM LIZIKE JANČAR, TITOVA 24A</text:p>
          </table:table-cell>
          <table:table-cell table:style-name="ce0" office:value-type="float" office:value="764">
            <text:p>76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DOM LIZIKE JANČAR, TITOVA 24A</text:p>
          </table:table-cell>
          <table:table-cell table:style-name="ce0" office:value-type="float" office:value="1134">
            <text:p>113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DOM LIZIKE JANČAR, TITOVA 24A</text:p>
          </table:table-cell>
          <table:table-cell table:style-name="ce0" office:value-type="float" office:value="901">
            <text:p>90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HS, KNAFELČEVA 28</text:p>
          </table:table-cell>
          <table:table-cell table:style-name="ce0" office:value-type="float" office:value="751">
            <text:p>75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OŠ TABOR I, A. TOVORNIKA 21</text:p>
          </table:table-cell>
          <table:table-cell table:style-name="ce0" office:value-type="float" office:value="1384">
            <text:p>138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PROSTORI MČ, RADVANJSKA 65</text:p>
          </table:table-cell>
          <table:table-cell table:style-name="ce0" office:value-type="float" office:value="802">
            <text:p>80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OŠ TABOR I, A. TOVORNIKA 21</text:p>
          </table:table-cell>
          <table:table-cell table:style-name="ce0" office:value-type="float" office:value="693">
            <text:p>69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ZD POSTAJA, PROLET. BRIGAD 71</text:p>
          </table:table-cell>
          <table:table-cell table:style-name="ce0" office:value-type="float" office:value="660">
            <text:p>66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OŠ LEONA ŠTUKLJA, KLINETOVA 18</text:p>
          </table:table-cell>
          <table:table-cell table:style-name="ce0" office:value-type="float" office:value="785">
            <text:p>78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OŠ LEONA ŠTUKLJA, KLINETOVA 18</text:p>
          </table:table-cell>
          <table:table-cell table:style-name="ce0" office:value-type="float" office:value="745">
            <text:p>74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HS, RADVANJSKA 61</text:p>
          </table:table-cell>
          <table:table-cell table:style-name="ce0" office:value-type="float" office:value="468">
            <text:p>46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2</text:p>
          </table:table-cell>
          <table:table-cell table:style-name="ce0" office:value-type="string">
            <text:p>HS, RADVANJSKA 61</text:p>
          </table:table-cell>
          <table:table-cell table:style-name="ce0" office:value-type="float" office:value="909">
            <text:p>90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3</text:p>
          </table:table-cell>
          <table:table-cell table:style-name="ce0" office:value-type="string">
            <text:p>OŠ BORCI ZA SEVERNO MEJO, BORCEV ZA SEV. MEJO 16</text:p>
          </table:table-cell>
          <table:table-cell table:style-name="ce0" office:value-type="float" office:value="1080">
            <text:p>108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5</text:p>
          </table:table-cell>
          <table:table-cell table:style-name="ce0" office:value-type="string">
            <text:p>OŠ DRAGA KOBALA, TOLSTOJEVA UL. 3</text:p>
          </table:table-cell>
          <table:table-cell table:style-name="ce0" office:value-type="float" office:value="943">
            <text:p>94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6</text:p>
          </table:table-cell>
          <table:table-cell table:style-name="ce0" office:value-type="string">
            <text:p>OŠ DRAGA KOBALA, TOLSTOJEVA UL. 3</text:p>
          </table:table-cell>
          <table:table-cell table:style-name="ce0" office:value-type="float" office:value="1104">
            <text:p>110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7</text:p>
          </table:table-cell>
          <table:table-cell table:style-name="ce0" office:value-type="string">
            <text:p>OŠ DRAGA KOBALA, TOLSTOJEVA UL. 3</text:p>
          </table:table-cell>
          <table:table-cell table:style-name="ce0" office:value-type="float" office:value="508">
            <text:p>50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8</text:p>
          </table:table-cell>
          <table:table-cell table:style-name="ce0" office:value-type="string">
            <text:p>OŠ DRAGA KOBALA, TOLSTOJEVA UL. 3</text:p>
          </table:table-cell>
          <table:table-cell table:style-name="ce0" office:value-type="float" office:value="924">
            <text:p>92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1</text:p>
          </table:table-cell>
          <table:table-cell table:style-name="ce0" office:value-type="string">
            <text:p>OŠ BORCI ZA SEVERNO MEJO, BORCEV ZA SEV. MEJO 16</text:p>
          </table:table-cell>
          <table:table-cell table:style-name="ce0" office:value-type="float" office:value="1525">
            <text:p>152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2</text:p>
          </table:table-cell>
          <table:table-cell table:style-name="ce0" office:value-type="string">
            <text:p>OŠ TONE ČUFAR, ZRKOVSKA 67</text:p>
          </table:table-cell>
          <table:table-cell table:style-name="ce0" office:value-type="float" office:value="852">
            <text:p>85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3</text:p>
          </table:table-cell>
          <table:table-cell table:style-name="ce0" office:value-type="string">
            <text:p>OŠ TONE ČUFAR, ZRKOVSKA 67</text:p>
          </table:table-cell>
          <table:table-cell table:style-name="ce0" office:value-type="float" office:value="1097">
            <text:p>109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4</text:p>
          </table:table-cell>
          <table:table-cell table:style-name="ce0" office:value-type="string">
            <text:p>OŠ TONE ČUFAR, ZRKOVSKA 67</text:p>
          </table:table-cell>
          <table:table-cell table:style-name="ce0" office:value-type="float" office:value="903">
            <text:p>90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5</text:p>
          </table:table-cell>
          <table:table-cell table:style-name="ce0" office:value-type="string">
            <text:p>OŠ TONE ČUFAR, ZRKOVSKA 67</text:p>
          </table:table-cell>
          <table:table-cell table:style-name="ce0" office:value-type="float" office:value="714">
            <text:p>71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6</text:p>
          </table:table-cell>
          <table:table-cell table:style-name="ce0" office:value-type="string">
            <text:p>OŠ L. PLIBERŠEK, LACKOVA 4</text:p>
          </table:table-cell>
          <table:table-cell table:style-name="ce0" office:value-type="float" office:value="921">
            <text:p>92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7</text:p>
          </table:table-cell>
          <table:table-cell table:style-name="ce0" office:value-type="string">
            <text:p>OŠ L. PLIBERŠEK, LACKOVA 4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9</text:p>
          </table:table-cell>
          <table:table-cell table:style-name="ce0" office:value-type="string">
            <text:p>HIŠNI SVET, BOROVA VAS 24</text:p>
          </table:table-cell>
          <table:table-cell table:style-name="ce0" office:value-type="float" office:value="1261">
            <text:p>126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0</text:p>
          </table:table-cell>
          <table:table-cell table:style-name="ce0" office:value-type="string">
            <text:p>MČ RADVANJE, LACKOVA 43</text:p>
          </table:table-cell>
          <table:table-cell table:style-name="ce0" office:value-type="float" office:value="1126">
            <text:p>112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2</text:p>
          </table:table-cell>
          <table:table-cell table:style-name="ce0" office:value-type="string">
            <text:p>VRTEC RADVANJE, GRIZOLDOVA 1</text:p>
          </table:table-cell>
          <table:table-cell table:style-name="ce0" office:value-type="float" office:value="1743">
            <text:p>174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3</text:p>
          </table:table-cell>
          <table:table-cell table:style-name="ce0" office:value-type="string">
            <text:p>OŠ J. PADEŽNIK, IZTOKOVA UL. 6</text:p>
          </table:table-cell>
          <table:table-cell table:style-name="ce0" office:value-type="float" office:value="702">
            <text:p>70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4</text:p>
          </table:table-cell>
          <table:table-cell table:style-name="ce0" office:value-type="string">
            <text:p>OŠ J. PADEŽNIK, IZTOKOVA UL. 6</text:p>
          </table:table-cell>
          <table:table-cell table:style-name="ce0" office:value-type="float" office:value="1072">
            <text:p>107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5</text:p>
          </table:table-cell>
          <table:table-cell table:style-name="ce0" office:value-type="string">
            <text:p>PROMETNA ŠOLA, PRERADOVIČEVA 33</text:p>
          </table:table-cell>
          <table:table-cell table:style-name="ce0" office:value-type="float" office:value="728">
            <text:p>72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6</text:p>
          </table:table-cell>
          <table:table-cell table:style-name="ce0" office:value-type="string">
            <text:p>PROMETNA ŠOLA, PRERADOVIČEVA 33</text:p>
          </table:table-cell>
          <table:table-cell table:style-name="ce0" office:value-type="float" office:value="792">
            <text:p>79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7</text:p>
          </table:table-cell>
          <table:table-cell table:style-name="ce0" office:value-type="string">
            <text:p>PROMETNA ŠOLA, PRERADOVIČEVA 33</text:p>
          </table:table-cell>
          <table:table-cell table:style-name="ce0" office:value-type="float" office:value="1287">
            <text:p>128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8</text:p>
          </table:table-cell>
          <table:table-cell table:style-name="ce0" office:value-type="string">
            <text:p>PROMETNA ŠOLA, PRERADOVIČEVA 33</text:p>
          </table:table-cell>
          <table:table-cell table:style-name="ce0" office:value-type="float" office:value="1227">
            <text:p>122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9</text:p>
          </table:table-cell>
          <table:table-cell table:style-name="ce0" office:value-type="string">
            <text:p>PROMETNA ŠOLA, PRERADOVIČEVA 33</text:p>
          </table:table-cell>
          <table:table-cell table:style-name="ce0" office:value-type="float" office:value="1129">
            <text:p>112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0</text:p>
          </table:table-cell>
          <table:table-cell table:style-name="ce0" office:value-type="string">
            <text:p>OŠ A. BESEDNJAK, CELJSKA 11</text:p>
          </table:table-cell>
          <table:table-cell table:style-name="ce0" office:value-type="float" office:value="979">
            <text:p>97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1</text:p>
          </table:table-cell>
          <table:table-cell table:style-name="ce0" office:value-type="string">
            <text:p>OŠ A. BESEDNJAK, CELJSKA 11</text:p>
          </table:table-cell>
          <table:table-cell table:style-name="ce0" office:value-type="float" office:value="601">
            <text:p>60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3</text:p>
          </table:table-cell>
          <table:table-cell table:style-name="ce0" office:value-type="string">
            <text:p>PROSTORI DU, GORKEGA 48</text:p>
          </table:table-cell>
          <table:table-cell table:style-name="ce0" office:value-type="float" office:value="732">
            <text:p>73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4</text:p>
          </table:table-cell>
          <table:table-cell table:style-name="ce0" office:value-type="string">
            <text:p>VRTEC JADVIGE GOLEŽ, BETNAVSKA C. 100</text:p>
          </table:table-cell>
          <table:table-cell table:style-name="ce0" office:value-type="float" office:value="787">
            <text:p>78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5</text:p>
          </table:table-cell>
          <table:table-cell table:style-name="ce0" office:value-type="string">
            <text:p>VRTEC JADVIGE GOLEŽ, BETNAVSKA C. 100</text:p>
          </table:table-cell>
          <table:table-cell table:style-name="ce0" office:value-type="float" office:value="738">
            <text:p>73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6</text:p>
          </table:table-cell>
          <table:table-cell table:style-name="ce0" office:value-type="string">
            <text:p>MČ TABOR, METELKOVA 63</text:p>
          </table:table-cell>
          <table:table-cell table:style-name="ce0" office:value-type="float" office:value="747">
            <text:p>74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7</text:p>
          </table:table-cell>
          <table:table-cell table:style-name="ce0" office:value-type="string">
            <text:p>OŠ A. BESEDNJAK, CELJSKA 11</text:p>
          </table:table-cell>
          <table:table-cell table:style-name="ce0" office:value-type="float" office:value="795">
            <text:p>79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89</text:p>
          </table:table-cell>
          <table:table-cell table:style-name="ce0" office:value-type="string">
            <text:p>GASILCI, C. PROLET. BRIGAD 21</text:p>
          </table:table-cell>
          <table:table-cell table:style-name="ce0" office:value-type="float" office:value="1146">
            <text:p>114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0</text:p>
          </table:table-cell>
          <table:table-cell table:style-name="ce0" office:value-type="string">
            <text:p>GASILCI, C. PROLET. BRIGAD 21</text:p>
          </table:table-cell>
          <table:table-cell table:style-name="ce0" office:value-type="float" office:value="559">
            <text:p>55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1</text:p>
          </table:table-cell>
          <table:table-cell table:style-name="ce0" office:value-type="string">
            <text:p>HS, KNAFELČEVA 28</text:p>
          </table:table-cell>
          <table:table-cell table:style-name="ce0" office:value-type="float" office:value="608">
            <text:p>60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2</text:p>
          </table:table-cell>
          <table:table-cell table:style-name="ce0" office:value-type="string">
            <text:p>OŠ S. KLAVORA, ŠTREKLJEVA 31</text:p>
          </table:table-cell>
          <table:table-cell table:style-name="ce0" office:value-type="float" office:value="985">
            <text:p>98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4</text:p>
          </table:table-cell>
          <table:table-cell table:style-name="ce0" office:value-type="string">
            <text:p>OŠ S. KLAVORA, ŠTREKLJEVA 31</text:p>
          </table:table-cell>
          <table:table-cell table:style-name="ce0" office:value-type="float" office:value="1251">
            <text:p>125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6</text:p>
          </table:table-cell>
          <table:table-cell table:style-name="ce0" office:value-type="string">
            <text:p>OŠ M. KONŠAK, PREKMURSKA 67</text:p>
          </table:table-cell>
          <table:table-cell table:style-name="ce0" office:value-type="float" office:value="714">
            <text:p>71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7</text:p>
          </table:table-cell>
          <table:table-cell table:style-name="ce0" office:value-type="string">
            <text:p>OŠ M. KONŠAK, PREKMURSKA 67</text:p>
          </table:table-cell>
          <table:table-cell table:style-name="ce0" office:value-type="float" office:value="932">
            <text:p>93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8</text:p>
          </table:table-cell>
          <table:table-cell table:style-name="ce0" office:value-type="string">
            <text:p>OŠ M. KONŠAK, PREKMURSKA 67</text:p>
          </table:table-cell>
          <table:table-cell table:style-name="ce0" office:value-type="float" office:value="1063">
            <text:p>106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99</text:p>
          </table:table-cell>
          <table:table-cell table:style-name="ce0" office:value-type="string">
            <text:p>MČ TEZNO, PANONSKA 12</text:p>
          </table:table-cell>
          <table:table-cell table:style-name="ce0" office:value-type="float" office:value="737">
            <text:p>73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0">
            <text:p>100</text:p>
          </table:table-cell>
          <table:table-cell table:style-name="ce0" office:value-type="string">
            <text:p>MČ TEZNO, PANONSKA 12</text:p>
          </table:table-cell>
          <table:table-cell table:style-name="ce0" office:value-type="float" office:value="884">
            <text:p>884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1">
            <text:p>101</text:p>
          </table:table-cell>
          <table:table-cell table:style-name="ce0" office:value-type="string">
            <text:p>DOM KRAJANOV BRESTERNICA, NA GAJ 2</text:p>
          </table:table-cell>
          <table:table-cell table:style-name="ce0" office:value-type="float" office:value="432">
            <text:p>432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2">
            <text:p>102</text:p>
          </table:table-cell>
          <table:table-cell table:style-name="ce0" office:value-type="string">
            <text:p>DOM KRAJANOV BRESTERNICA, NA GAJ 2</text:p>
          </table:table-cell>
          <table:table-cell table:style-name="ce0" office:value-type="float" office:value="839">
            <text:p>839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3">
            <text:p>103</text:p>
          </table:table-cell>
          <table:table-cell table:style-name="ce0" office:value-type="string">
            <text:p>ŠOLSKA ZGRADBA, ŠOBER 1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2">
            <text:p>112</text:p>
          </table:table-cell>
          <table:table-cell table:style-name="ce0" office:value-type="string">
            <text:p>KULTURNI DOM KAMNICA, VRBANSKA 97</text:p>
          </table:table-cell>
          <table:table-cell table:style-name="ce0" office:value-type="float" office:value="963">
            <text:p>963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3">
            <text:p>113</text:p>
          </table:table-cell>
          <table:table-cell table:style-name="ce0" office:value-type="string">
            <text:p>KULTURNI DOM KAMNICA, VRBANSKA 97</text:p>
          </table:table-cell>
          <table:table-cell table:style-name="ce0" office:value-type="float" office:value="1458">
            <text:p>1458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6">
            <text:p>116</text:p>
          </table:table-cell>
          <table:table-cell table:style-name="ce0" office:value-type="string">
            <text:p>OŠ RADA ROBIČA, LIMBUŠKA C.62</text:p>
          </table:table-cell>
          <table:table-cell table:style-name="ce0" office:value-type="float" office:value="1120">
            <text:p>1120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7">
            <text:p>117</text:p>
          </table:table-cell>
          <table:table-cell table:style-name="ce0" office:value-type="string">
            <text:p>OŠ RADA ROBIČA, LIMBUŠKA C.62</text:p>
          </table:table-cell>
          <table:table-cell table:style-name="ce0" office:value-type="float" office:value="876">
            <text:p>87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8">
            <text:p>118</text:p>
          </table:table-cell>
          <table:table-cell table:style-name="ce0" office:value-type="string">
            <text:p>PROSTORI KS, MALEČNIK 51</text:p>
          </table:table-cell>
          <table:table-cell table:style-name="ce0" office:value-type="float" office:value="706">
            <text:p>706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9">
            <text:p>119</text:p>
          </table:table-cell>
          <table:table-cell table:style-name="ce0" office:value-type="string">
            <text:p>OŠ MALEČNIK, MALEČNIK 61</text:p>
          </table:table-cell>
          <table:table-cell table:style-name="ce0" office:value-type="float" office:value="1021">
            <text:p>1021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0">
            <text:p>120</text:p>
          </table:table-cell>
          <table:table-cell table:style-name="ce0" office:value-type="string">
            <text:p>BIVŠA KS, RUPERČE 1</text:p>
          </table:table-cell>
          <table:table-cell table:style-name="ce0" office:value-type="float" office:value="567">
            <text:p>56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7">
            <text:p>127</text:p>
          </table:table-cell>
          <table:table-cell table:style-name="ce0" office:value-type="string">
            <text:p>VRTEC PEKRE, BEZJAKOVA 2</text:p>
          </table:table-cell>
          <table:table-cell table:style-name="ce0" office:value-type="float" office:value="1027">
            <text:p>1027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8">
            <text:p>128</text:p>
          </table:table-cell>
          <table:table-cell table:style-name="ce0" office:value-type="string">
            <text:p>VRTEC PEKRE, BEZJAKOVA 2</text:p>
          </table:table-cell>
          <table:table-cell table:style-name="ce0" office:value-type="float" office:value="765">
            <text:p>76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29">
            <text:p>129</text:p>
          </table:table-cell>
          <table:table-cell table:style-name="ce0" office:value-type="string">
            <text:p>DOM KRAJANOV, RAZVANJSKA 22</text:p>
          </table:table-cell>
          <table:table-cell table:style-name="ce0" office:value-type="float" office:value="1115">
            <text:p>1115</text:p>
          </table:table-cell>
          <table:table-cell table:number-columns-repeated="1017"/>
        </table:table-row>
        <table:table-row>
          <table:table-cell table:style-name="ce0" office:value-type="float" office:value="70">
            <text:p>70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37">
            <text:p>137</text:p>
          </table:table-cell>
          <table:table-cell table:style-name="ce0" office:value-type="string">
            <text:p>MČ TEZNO, PANONSKA 12</text:p>
          </table:table-cell>
          <table:table-cell table:style-name="ce0" office:value-type="float" office:value="912">
            <text:p>912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, SPODNJE PIRNIČE 7A</text:p>
          </table:table-cell>
          <table:table-cell table:style-name="ce0" office:value-type="float" office:value="1195">
            <text:p>1195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KRAJANOV PIRNIČE, ZGORNJE PIRNIČE 6</text:p>
          </table:table-cell>
          <table:table-cell table:style-name="ce0" office:value-type="float" office:value="430">
            <text:p>430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KRAJANOV PIRNIČE, ZGORNJE PIRNIČE 6</text:p>
          </table:table-cell>
          <table:table-cell table:style-name="ce0" office:value-type="float" office:value="1167">
            <text:p>1167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ANOV MOŠE, MOŠE</text:p>
          </table:table-cell>
          <table:table-cell table:style-name="ce0" office:value-type="float" office:value="237">
            <text:p>237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URISTIČNA ZADRUGA DRAGOČAJNA-MOŠE,DRAGOČAJNA 14A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A ŠOLA SIMONA JENKA, SMLEDNIK 73</text:p>
          </table:table-cell>
          <table:table-cell table:style-name="ce0" office:value-type="float" office:value="422">
            <text:p>422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ULTURNI DOM SMLEDNIK, SMLEDNIK 55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V HRAŠAH, HRAŠE</text:p>
          </table:table-cell>
          <table:table-cell table:style-name="ce0" office:value-type="float" office:value="379">
            <text:p>379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GD ZBILJE, ZBILJE 44</text:p>
          </table:table-cell>
          <table:table-cell table:style-name="ce0" office:value-type="float" office:value="728">
            <text:p>728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BČINA MEDVODE, CESTA KOMANDANTA STANETA 12</text:p>
          </table:table-cell>
          <table:table-cell table:style-name="ce0" office:value-type="float" office:value="512">
            <text:p>512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BČINA MEDVODE, CESTA KOMANDANTA STANETA 12</text:p>
          </table:table-cell>
          <table:table-cell table:style-name="ce0" office:value-type="float" office:value="506">
            <text:p>506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SNOVNA ŠOLA MEDVODE, OSTROVRHARJEVA 4</text:p>
          </table:table-cell>
          <table:table-cell table:style-name="ce0" office:value-type="float" office:value="809">
            <text:p>809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SNOVNA ŠOLA MEDVODE, OSTROVRHARJEVA 4</text:p>
          </table:table-cell>
          <table:table-cell table:style-name="ce0" office:value-type="float" office:value="680">
            <text:p>680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RTEC MEDVODE, ENOTA SENICA, ZGORNJA SENICA 45</text:p>
          </table:table-cell>
          <table:table-cell table:style-name="ce0" office:value-type="float" office:value="676">
            <text:p>676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ODRUŽNIČNA OSNOVNA ŠOLA TOPOL, TOPOL 17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RAJEVNA SKUPNOST TRNOVEC, TRNOVEC 25C</text:p>
          </table:table-cell>
          <table:table-cell table:style-name="ce0" office:value-type="float" office:value="158">
            <text:p>158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SNOVNA ŠOLA PRESKA, PREŠKA CESTA 22</text:p>
          </table:table-cell>
          <table:table-cell table:style-name="ce0" office:value-type="float" office:value="677">
            <text:p>677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SNOVNA ŠOLA PRESKA, PREŠKA CESTA 22</text:p>
          </table:table-cell>
          <table:table-cell table:style-name="ce0" office:value-type="float" office:value="751">
            <text:p>751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SNOVNA ŠOLA PRESKA, PREŠKA CESTA 22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PRESKA, PREŠKA CESTA 22</text:p>
          </table:table-cell>
          <table:table-cell table:style-name="ce0" office:value-type="float" office:value="646">
            <text:p>646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PODRUŽNIČNA OSNOVNA ŠOLA SORA, SORA 1B</text:p>
          </table:table-cell>
          <table:table-cell table:style-name="ce0" office:value-type="float" office:value="823">
            <text:p>823</text:p>
          </table:table-cell>
          <table:table-cell table:number-columns-repeated="1017"/>
        </table:table-row>
        <table:table-row>
          <table:table-cell table:style-name="ce0" office:value-type="float" office:value="71">
            <text:p>71</text:p>
          </table:table-cell>
          <table:table-cell table:style-name="ce0" office:value-type="string">
            <text:p>MEDVOD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KRAJEVNA SKUPNOST VAŠE-GORIČANE, GORIČANE 39</text:p>
          </table:table-cell>
          <table:table-cell table:style-name="ce0" office:value-type="float" office:value="889">
            <text:p>889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TOPOLE,TOPOLE 21, TOPOLE</text:p>
          </table:table-cell>
          <table:table-cell table:style-name="ce0" office:value-type="float" office:value="167">
            <text:p>167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PORTNA DVORANA MENGEŠ I, ŠOLSKA UL. 13, MENGEŠ</text:p>
          </table:table-cell>
          <table:table-cell table:style-name="ce0" office:value-type="float" office:value="930">
            <text:p>930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PORTNA DVORANA MENGEŠ II, ŠOLSKA UL. 13, MENGEŠ</text:p>
          </table:table-cell>
          <table:table-cell table:style-name="ce0" office:value-type="float" office:value="1012">
            <text:p>1012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POČITKA MENGEŠ, GLAVNI TRG 13, MENGEŠ</text:p>
          </table:table-cell>
          <table:table-cell table:style-name="ce0" office:value-type="float" office:value="773">
            <text:p>773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ŽUPNIJSKI DOM MENGEŠ I, MENGEŠ, TRDINOV TRG 9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ŽUPNIJSKI DOM MENGEŠ II, MENGEŠ, TRDINOV TRG 9</text:p>
          </table:table-cell>
          <table:table-cell table:style-name="ce0" office:value-type="float" office:value="1214">
            <text:p>1214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RTEC SONČEK, ZORANINA 5, MENGEŠ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LOKA PRI MENGŠU, GASILSKA CESTA 46</text:p>
          </table:table-cell>
          <table:table-cell table:style-name="ce0" office:value-type="float" office:value="688">
            <text:p>688</text:p>
          </table:table-cell>
          <table:table-cell table:number-columns-repeated="1017"/>
        </table:table-row>
        <table:table-row>
          <table:table-cell table:style-name="ce0" office:value-type="float" office:value="72">
            <text:p>72</text:p>
          </table:table-cell>
          <table:table-cell table:style-name="ce0" office:value-type="string">
            <text:p>MENGE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MEČKI TURIZEM BLAŽ, DOBENO 9</text:p>
          </table:table-cell>
          <table:table-cell table:style-name="ce0" office:value-type="float" office:value="251">
            <text:p>251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OŽAKOVO - DOM KRAJANOV, BOŽAKOVO 24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RIVOGLAVICE - GASILSKI DOM, KRIVOGLAVICE 10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AŠIČI - GASILSKI DOM, DRAŠIČI 35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RABROVEC - GASILSKI DOM, GRABROVEC 3</text:p>
          </table:table-cell>
          <table:table-cell table:style-name="ce0" office:value-type="float" office:value="143">
            <text:p>143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RADAC - GASILSKI DOM, GEADAC 142</text:p>
          </table:table-cell>
          <table:table-cell table:style-name="ce0" office:value-type="float" office:value="389">
            <text:p>389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ELA PRI JUGORJU - GASILSKI DOM, SELA PRI JUG. 2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RASINEC - GASILSKI DOM, KRASINEC 3B, 8332 GRADAC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LNJA LOKVICA - GASILSKI DOM, DOLNJA LOKVICA 2A</text:p>
          </table:table-cell>
          <table:table-cell table:style-name="ce0" office:value-type="float" office:value="315">
            <text:p>315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METLIKA -  MLADINSKI CENTER METLIKA, CBE 43</text:p>
          </table:table-cell>
          <table:table-cell table:style-name="ce0" office:value-type="float" office:value="527">
            <text:p>527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METLIKA - GASILSKI DOM, ČRNOMALJSKA CESTA 3</text:p>
          </table:table-cell>
          <table:table-cell table:style-name="ce0" office:value-type="float" office:value="358">
            <text:p>358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METLIKA-STATUS D.O.O,UL. BELOKRANJSKEGA ODREDA 19</text:p>
          </table:table-cell>
          <table:table-cell table:style-name="ce0" office:value-type="float" office:value="699">
            <text:p>699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METLIKA - OTROŠKI VRTEC, ŽUPANČIČEVA CESTA 1</text:p>
          </table:table-cell>
          <table:table-cell table:style-name="ce0" office:value-type="float" office:value="488">
            <text:p>488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METLIKA - OBRTNI DOM, OOZ, PARTIZANSKI TRG 5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ODZEMELJ - GASILSKI DOM, PODZEMELJ 16B</text:p>
          </table:table-cell>
          <table:table-cell table:style-name="ce0" office:value-type="float" office:value="538">
            <text:p>538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RADOVICA - OSNOVNA ŠOLA, RADOVICA 23,8330 METLIKA</text:p>
          </table:table-cell>
          <table:table-cell table:style-name="ce0" office:value-type="float" office:value="351">
            <text:p>351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ROSALNICE -GASILSKI DOM,ROSALNICE 80,8330 METLIKA</text:p>
          </table:table-cell>
          <table:table-cell table:style-name="ce0" office:value-type="float" office:value="608">
            <text:p>608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SLAMNA VAS-DOM GASILCEV IN KRAJANOV,SLAMNA VAS 8A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LNJI SUHOR PRI METLIKI 25 - GASILSKI DOM</text:p>
          </table:table-cell>
          <table:table-cell table:style-name="ce0" office:value-type="float" office:value="770">
            <text:p>770</text:p>
          </table:table-cell>
          <table:table-cell table:number-columns-repeated="1017"/>
        </table:table-row>
        <table:table-row>
          <table:table-cell table:style-name="ce0" office:value-type="float" office:value="74">
            <text:p>74</text:p>
          </table:table-cell>
          <table:table-cell table:style-name="ce0" office:value-type="string">
            <text:p>ME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MEŽICA, TRG SVOBODE 1, MEŽICA</text:p>
          </table:table-cell>
          <table:table-cell table:style-name="ce0" office:value-type="float" office:value="1086">
            <text:p>1086</text:p>
          </table:table-cell>
          <table:table-cell table:number-columns-repeated="1017"/>
        </table:table-row>
        <table:table-row>
          <table:table-cell table:style-name="ce0" office:value-type="float" office:value="74">
            <text:p>74</text:p>
          </table:table-cell>
          <table:table-cell table:style-name="ce0" office:value-type="string">
            <text:p>ME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MEŽICA, PARTIZANSKA CESTA 16, MEŽICA</text:p>
          </table:table-cell>
          <table:table-cell table:style-name="ce0" office:value-type="float" office:value="590">
            <text:p>590</text:p>
          </table:table-cell>
          <table:table-cell table:number-columns-repeated="1017"/>
        </table:table-row>
        <table:table-row>
          <table:table-cell table:style-name="ce0" office:value-type="float" office:value="74">
            <text:p>74</text:p>
          </table:table-cell>
          <table:table-cell table:style-name="ce0" office:value-type="string">
            <text:p>ME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NARODNI DOM MEŽICA, TRG 4. APRILA 4, MEŽICA</text:p>
          </table:table-cell>
          <table:table-cell table:style-name="ce0" office:value-type="float" office:value="825">
            <text:p>825</text:p>
          </table:table-cell>
          <table:table-cell table:number-columns-repeated="1017"/>
        </table:table-row>
        <table:table-row>
          <table:table-cell table:style-name="ce0" office:value-type="float" office:value="74">
            <text:p>74</text:p>
          </table:table-cell>
          <table:table-cell table:style-name="ce0" office:value-type="string">
            <text:p>ME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RESTAVRACIJA POLENA, POLENA 11, MEŽICA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IREN - SEDEŽ OBČINE - MIREN 137</text:p>
          </table:table-cell>
          <table:table-cell table:style-name="ce0" office:value-type="float" office:value="665">
            <text:p>665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IREN - HIŠA DOBRE VOLJE (PRITLIČJE), MIREN 138</text:p>
          </table:table-cell>
          <table:table-cell table:style-name="ce0" office:value-type="float" office:value="550">
            <text:p>550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ILJE- DOM KRAJANOV NEGOVAN NEMEC</text:p>
          </table:table-cell>
          <table:table-cell table:style-name="ce0" office:value-type="float" office:value="497">
            <text:p>497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REHOVLJE - ŠPORTNI PARK</text:p>
          </table:table-cell>
          <table:table-cell table:style-name="ce0" office:value-type="float" office:value="374">
            <text:p>374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BILJE- SEDEŽ KS, BILJE 105</text:p>
          </table:table-cell>
          <table:table-cell table:style-name="ce0" office:value-type="float" office:value="496">
            <text:p>496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EDEŽ KS, KOSTANJEVICA NA KRASU 75</text:p>
          </table:table-cell>
          <table:table-cell table:style-name="ce0" office:value-type="float" office:value="290">
            <text:p>290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PATJE SELO - SEDEŽ KS, OPATJE SELO 14</text:p>
          </table:table-cell>
          <table:table-cell table:style-name="ce0" office:value-type="float" office:value="513">
            <text:p>513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ELA NA KRASU - SEDEŽ KS, SELA NA KRASU 35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EMNICA - STARA ŠOLA, TEMNICA 10</text:p>
          </table:table-cell>
          <table:table-cell table:style-name="ce0" office:value-type="float" office:value="178">
            <text:p>178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LIPA - VEČNAMENSKI OBJEKT, LIPA 17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75">
            <text:p>75</text:p>
          </table:table-cell>
          <table:table-cell table:style-name="ce0" office:value-type="string">
            <text:p>MIREN-KOSTANJEV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OJŠČICA - BIVŠA OŠ, VOJŠČICA 37</text:p>
          </table:table-cell>
          <table:table-cell table:style-name="ce0" office:value-type="float" office:value="200">
            <text:p>200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GD DOVŽE, DOVŽE 50, MISLINJA</text:p>
          </table:table-cell>
          <table:table-cell table:style-name="ce0" office:value-type="float" office:value="419">
            <text:p>419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C LOPAN, ŠOLSKA CESTA 55, MISLINJA</text:p>
          </table:table-cell>
          <table:table-cell table:style-name="ce0" office:value-type="float" office:value="1428">
            <text:p>1428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D ŠENTILJ, ŠENTILJ POD TURJAKOM 45, MISLINJA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ZAVRŠE, ZAVRŠE 55, MISLINJA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D DOLIČ, GORNJI DOLIČ 42A, MISLINJA</text:p>
          </table:table-cell>
          <table:table-cell table:style-name="ce0" office:value-type="float" office:value="450">
            <text:p>450</text:p>
          </table:table-cell>
          <table:table-cell table:number-columns-repeated="1017"/>
        </table:table-row>
        <table:table-row>
          <table:table-cell table:style-name="ce0" office:value-type="float" office:value="76">
            <text:p>76</text:p>
          </table:table-cell>
          <table:table-cell table:style-name="ce0" office:value-type="string">
            <text:p>MISLINJ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DOLIČ, SREDNJI DOLIČ 4, MISLINJA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MORAVČE, VEGOVA ULICA 9, MORAVČE</text:p>
          </table:table-cell>
          <table:table-cell table:style-name="ce0" office:value-type="float" office:value="817">
            <text:p>817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OST.LOKAL NAD LOGOM MORAVČE, C. HEROJA VASJE 13</text:p>
          </table:table-cell>
          <table:table-cell table:style-name="ce0" office:value-type="float" office:value="656">
            <text:p>656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I URANKARJU, GABRJE POD LIMBARSKO GORO 6</text:p>
          </table:table-cell>
          <table:table-cell table:style-name="ce0" office:value-type="float" office:value="344">
            <text:p>344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I MAJDIČ FRANCU, NEGASTRN 8, MORAVČE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KRAŠCE, KRAŠCE 4, MORAVČE</text:p>
          </table:table-cell>
          <table:table-cell table:style-name="ce0" office:value-type="float" office:value="617">
            <text:p>617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EČE, PEČE 50, MORAVČE</text:p>
          </table:table-cell>
          <table:table-cell table:style-name="ce0" office:value-type="float" office:value="478">
            <text:p>478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RAJEVNA SKUPNOST VRHPOLJE, VRHPOLJE 14, MORAVČE</text:p>
          </table:table-cell>
          <table:table-cell table:style-name="ce0" office:value-type="float" office:value="899">
            <text:p>899</text:p>
          </table:table-cell>
          <table:table-cell table:number-columns-repeated="1017"/>
        </table:table-row>
        <table:table-row>
          <table:table-cell table:style-name="ce0" office:value-type="float" office:value="77">
            <text:p>77</text:p>
          </table:table-cell>
          <table:table-cell table:style-name="ce0" office:value-type="string">
            <text:p>MORA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LANINSKI DOM UŠTE - ŽERENK, DEŠEN 30, KRESNICE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NDREJCI, VAŠKO-GASILSKI DOM, ANDREJCI 17</text:p>
          </table:table-cell>
          <table:table-cell table:style-name="ce0" office:value-type="float" office:value="183">
            <text:p>183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ERKOVCI, VAŠKO-GASILSKI DOM, BERKOVCI 13</text:p>
          </table:table-cell>
          <table:table-cell table:style-name="ce0" office:value-type="float" office:value="38">
            <text:p>38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OGOJINA, KULTURNA DVORANA VAŠKO-GASIL. DOMA</text:p>
          </table:table-cell>
          <table:table-cell table:style-name="ce0" office:value-type="float" office:value="438">
            <text:p>438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BUKOVNICA,VAŠKO-GASILSKI DOM, BUKOVNICA 10</text:p>
          </table:table-cell>
          <table:table-cell table:style-name="ce0" office:value-type="float" office:value="34">
            <text:p>34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ČIKEČKA VAS, VAŠKO-GASILSKI DOM</text:p>
          </table:table-cell>
          <table:table-cell table:style-name="ce0" office:value-type="float" office:value="72">
            <text:p>72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FILOVCI, VAŠKO-GASILSKI DOM, FILOVCI 13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FOKOVCI, OSNOVNA ŠOLA FOKOVCI, FOKOVCI 32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IVANCI, VEČNAMENSKA DVORANA, IVANCI 88</text:p>
          </table:table-cell>
          <table:table-cell table:style-name="ce0" office:value-type="float" office:value="196">
            <text:p>196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IVANJŠEVCI, VAŠKO-GASILSKI DOM, IVANJŠEVCI 12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IVANOVCI, VAŠKO-GASILSKI DOM, IVANOVCI 26A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ANČEVCI, VAŠKO-GASILSKI DOM, KANČEVCI 8A</text:p>
          </table:table-cell>
          <table:table-cell table:style-name="ce0" office:value-type="float" office:value="55">
            <text:p>5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RNCI, VAŠKO-GASILSKI DOM, KRNCI 20A</text:p>
          </table:table-cell>
          <table:table-cell table:style-name="ce0" office:value-type="float" office:value="51">
            <text:p>5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LONČAROVCI, VAŠKO-GASILSKI DOM, LONČAROVCI 39A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ARTJANCI, VAŠKO-GASILSKI DOM, MARTJANCI 19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MLAJTINCI, VAŠKO-GASILSKI DOM, MLAJTINCI 35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M. TOPLICE 1, GASILSKI DOM, DOLGA UL. 63</text:p>
          </table:table-cell>
          <table:table-cell table:style-name="ce0" office:value-type="float" office:value="567">
            <text:p>567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M.TOPLICE 2, GASILSKI DOM, DOLGA UL. 223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MOTVARJEVCI,VAŠKO-GASILSKI DOM, MOTVARJEVCI 47</text:p>
          </table:table-cell>
          <table:table-cell table:style-name="ce0" office:value-type="float" office:value="123">
            <text:p>123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NORŠINCI, VAŠKO-GASILSKI DOM, NORŠINCI 3B</text:p>
          </table:table-cell>
          <table:table-cell table:style-name="ce0" office:value-type="float" office:value="204">
            <text:p>204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ORDAŠINCI, VAŠKI DOM, PORDAŠINCI 10</text:p>
          </table:table-cell>
          <table:table-cell table:style-name="ce0" office:value-type="float" office:value="30">
            <text:p>30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PROSENJAKOVCI,STARI GASILSKI DOM,PROSENJAKOVCI 21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RATKOVCI, VAŠKO-GASILSKI DOM, RATKOVCI 20A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SEBEBORCI, VAŠKO-GASILSKI DOM, SEBEBORCI 45</text:p>
          </table:table-cell>
          <table:table-cell table:style-name="ce0" office:value-type="float" office:value="428">
            <text:p>428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ELO, VAŠKO-GASILSKI DOM. SELO 32B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SREDIŠČE, VAŠKO-GASILSKI DOM, SREDIŠČE 11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SUHI VRH, VAŠKO-GASILSKI DOM. SUHI VRH 35</text:p>
          </table:table-cell>
          <table:table-cell table:style-name="ce0" office:value-type="float" office:value="111">
            <text:p>11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TEŠANOVCI, VAŠKO-GASILSKI DOM, TEŠANOVCI 32B</text:p>
          </table:table-cell>
          <table:table-cell table:style-name="ce0" office:value-type="float" office:value="285">
            <text:p>28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UČJA GOMILA, VAŠKO-GASILSKI DOM, VUČJA GOMILA 91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UPRAVNI CENTER MOZIRJE, ŠMIHELSKA CESTA 2</text:p>
          </table:table-cell>
          <table:table-cell table:style-name="ce0" office:value-type="float" office:value="1337">
            <text:p>1337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MOZIRJE, ŠOLSKA ULICA 23</text:p>
          </table:table-cell>
          <table:table-cell table:style-name="ce0" office:value-type="float" office:value="1073">
            <text:p>1073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OLA LEPA NJIVA, LEPA NJIVA 87</text:p>
          </table:table-cell>
          <table:table-cell table:style-name="ce0" office:value-type="float" office:value="419">
            <text:p>419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OLA ŠMIHEL, ŠMIHEL NAD MOZIRJEM 28 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ŽAGAR, DOBROVLJE PRI MOZIRJU 17</text:p>
          </table:table-cell>
          <table:table-cell table:style-name="ce0" office:value-type="float" office:value="59">
            <text:p>59</text:p>
          </table:table-cell>
          <table:table-cell table:number-columns-repeated="1017"/>
        </table:table-row>
        <table:table-row>
          <table:table-cell table:style-name="ce0" office:value-type="float" office:value="79">
            <text:p>79</text:p>
          </table:table-cell>
          <table:table-cell table:style-name="ce0" office:value-type="string">
            <text:p>MOZI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METIJA LEVC, LOKE PRI MOZIRJU 19 </text:p>
          </table:table-cell>
          <table:table-cell table:style-name="ce0" office:value-type="float" office:value="474">
            <text:p>474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CENTER I-POKRAJINSKA IN ŠTUDIJSKA KNJIŽNICA</text:p>
          </table:table-cell>
          <table:table-cell table:style-name="ce0" office:value-type="float" office:value="1035">
            <text:p>1035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CENTER II-POKRAJINSKA IN ŠTUDIJSKA KNJIŽNICA</text:p>
          </table:table-cell>
          <table:table-cell table:style-name="ce0" office:value-type="float" office:value="1190">
            <text:p>1190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CENTER III - LJUDSKA UNIVERZA, SLOMŠKOVA ULICA 33</text:p>
          </table:table-cell>
          <table:table-cell table:style-name="ce0" office:value-type="float" office:value="1097">
            <text:p>1097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CENTER IV - LJUDSKA UNIVERZA,  SLOMŠKOVA UL.33</text:p>
          </table:table-cell>
          <table:table-cell table:style-name="ce0" office:value-type="float" office:value="298">
            <text:p>298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LEDAVA I-ZAVAROVALNICA TRIGLAV, LENDAVSKA ULICA 5</text:p>
          </table:table-cell>
          <table:table-cell table:style-name="ce0" office:value-type="float" office:value="654">
            <text:p>654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LEDAVA II-ZAVAROVALNICA TRIGLAV,LENDAVSKA ULICA 5</text:p>
          </table:table-cell>
          <table:table-cell table:style-name="ce0" office:value-type="float" office:value="529">
            <text:p>529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ARK I - OSNOVNA ŠOLA I, ULICA ŠTEFANA KOVAČA 32</text:p>
          </table:table-cell>
          <table:table-cell table:style-name="ce0" office:value-type="float" office:value="808">
            <text:p>808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ARK II - OSNOVNA ŠOLA I, ULICA ŠTEFANA KOVAČA 32</text:p>
          </table:table-cell>
          <table:table-cell table:style-name="ce0" office:value-type="float" office:value="822">
            <text:p>82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ARTIZAN I - OSNOVNA ŠOLA III,TRSTENJAKOVA UL. 73</text:p>
          </table:table-cell>
          <table:table-cell table:style-name="ce0" office:value-type="float" office:value="774">
            <text:p>774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ARTIZAN II-OSNOVNA ŠOLA III, TRSTENJAKOVA UL. 73</text:p>
          </table:table-cell>
          <table:table-cell table:style-name="ce0" office:value-type="float" office:value="615">
            <text:p>615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TUROPOLJE I - OSNOVNA ŠOLA II,CANKARJEVA ULICA 91</text:p>
          </table:table-cell>
          <table:table-cell table:style-name="ce0" office:value-type="float" office:value="514">
            <text:p>514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TUROPOLJE II-OSNOVNA ŠOLA II,CANKARJEVA ULICA 91 </text:p>
          </table:table-cell>
          <table:table-cell table:style-name="ce0" office:value-type="float" office:value="670">
            <text:p>670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AKOVCI I - VAŠKI DOM</text:p>
          </table:table-cell>
          <table:table-cell table:style-name="ce0" office:value-type="float" office:value="653">
            <text:p>653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AKOVCI II - VAŠKI DOM</text:p>
          </table:table-cell>
          <table:table-cell table:style-name="ce0" office:value-type="float" office:value="557">
            <text:p>557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ČERNELAVCI - ZADRUŽNI DOM</text:p>
          </table:table-cell>
          <table:table-cell table:style-name="ce0" office:value-type="float" office:value="1042">
            <text:p>104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UŠČA - VEČNAMENSKA DVORANA, UL. OB KAPELICI 63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ROG - PODRUŽNIČNA ŠOLA KROG, TRUBARJEVA UL. 77</text:p>
          </table:table-cell>
          <table:table-cell table:style-name="ce0" office:value-type="float" office:value="994">
            <text:p>994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PŠINCI - STARA ŠOLA</text:p>
          </table:table-cell>
          <table:table-cell table:style-name="ce0" office:value-type="float" office:value="333">
            <text:p>333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MARKIŠAVCI - GASILSKI DOM</text:p>
          </table:table-cell>
          <table:table-cell table:style-name="ce0" office:value-type="float" office:value="177">
            <text:p>177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NEMČAVCI - VAŠKO-GASILSKI DOM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OLANA - GASILSKI DOM</text:p>
          </table:table-cell>
          <table:table-cell table:style-name="ce0" office:value-type="float" office:value="163">
            <text:p>163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RAKIČAN - VAŠKI DOM</text:p>
          </table:table-cell>
          <table:table-cell table:style-name="ce0" office:value-type="float" office:value="1120">
            <text:p>1120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SATAHOVCI - GASILSKI DOM</text:p>
          </table:table-cell>
          <table:table-cell table:style-name="ce0" office:value-type="float" office:value="222">
            <text:p>22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EŠČICA - GASILSKI DOM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LA OSNOVNE ŠOLE MUTA, ŠOLSKA U. 6</text:p>
          </table:table-cell>
          <table:table-cell table:style-name="ce0" office:value-type="float" office:value="538">
            <text:p>538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LA OSNOVNE ŠOLE MUTA, ŠOLSKA U. 6</text:p>
          </table:table-cell>
          <table:table-cell table:style-name="ce0" office:value-type="float" office:value="535">
            <text:p>535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ODBENI DOM SP. MUTA, LIVARSKA UL. 4</text:p>
          </table:table-cell>
          <table:table-cell table:style-name="ce0" office:value-type="float" office:value="723">
            <text:p>723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UŽBENI DOM GORTINA, GORTINA 78</text:p>
          </table:table-cell>
          <table:table-cell table:style-name="ce0" office:value-type="float" office:value="470">
            <text:p>470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LA OSNOVNE ŠOLE MUTA, ŠOLSKA U. 6</text:p>
          </table:table-cell>
          <table:table-cell table:style-name="ce0" office:value-type="float" office:value="36">
            <text:p>36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ODBENI DOM SP. MUTA, LIVARSKA UL. 4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UŽBENI DOM GORTINA, GORTINA 78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81">
            <text:p>81</text:p>
          </table:table-cell>
          <table:table-cell table:style-name="ce0" office:value-type="string">
            <text:p>MUT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LASBENI DOM BISTRIŠKI JAREK, PERNICE 10A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82">
            <text:p>82</text:p>
          </table:table-cell>
          <table:table-cell table:style-name="ce0" office:value-type="string">
            <text:p>NAKL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NAKLO I, DOM JANEZA FILIPIČA, KRANJSKA C.1, NAKLO</text:p>
          </table:table-cell>
          <table:table-cell table:style-name="ce0" office:value-type="float" office:value="1383">
            <text:p>1383</text:p>
          </table:table-cell>
          <table:table-cell table:number-columns-repeated="1017"/>
        </table:table-row>
        <table:table-row>
          <table:table-cell table:style-name="ce0" office:value-type="float" office:value="82">
            <text:p>82</text:p>
          </table:table-cell>
          <table:table-cell table:style-name="ce0" office:value-type="string">
            <text:p>NAKL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NAKLO II, OBČINA NAKLO, STARA CESTA 61, NAKLO</text:p>
          </table:table-cell>
          <table:table-cell table:style-name="ce0" office:value-type="float" office:value="1188">
            <text:p>1188</text:p>
          </table:table-cell>
          <table:table-cell table:number-columns-repeated="1017"/>
        </table:table-row>
        <table:table-row>
          <table:table-cell table:style-name="ce0" office:value-type="float" office:value="82">
            <text:p>82</text:p>
          </table:table-cell>
          <table:table-cell table:style-name="ce0" office:value-type="string">
            <text:p>NAKL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ODBREZJE, KULTURNI DOM,PODBREZJE 147, NAKLO</text:p>
          </table:table-cell>
          <table:table-cell table:style-name="ce0" office:value-type="float" office:value="768">
            <text:p>768</text:p>
          </table:table-cell>
          <table:table-cell table:number-columns-repeated="1017"/>
        </table:table-row>
        <table:table-row>
          <table:table-cell table:style-name="ce0" office:value-type="float" office:value="82">
            <text:p>82</text:p>
          </table:table-cell>
          <table:table-cell table:style-name="ce0" office:value-type="string">
            <text:p>NAKL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UPLJE, GASILSKI DOM, ZGORNJE DUPLJE 8, DUPLJE</text:p>
          </table:table-cell>
          <table:table-cell table:style-name="ce0" office:value-type="float" office:value="920">
            <text:p>920</text:p>
          </table:table-cell>
          <table:table-cell table:number-columns-repeated="1017"/>
        </table:table-row>
        <table:table-row>
          <table:table-cell table:style-name="ce0" office:value-type="float" office:value="83">
            <text:p>83</text:p>
          </table:table-cell>
          <table:table-cell table:style-name="ce0" office:value-type="string">
            <text:p>NAZA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NAZARJE, SAVINJSKA CESTA 2 </text:p>
          </table:table-cell>
          <table:table-cell table:style-name="ce0" office:value-type="float" office:value="604">
            <text:p>604</text:p>
          </table:table-cell>
          <table:table-cell table:number-columns-repeated="1017"/>
        </table:table-row>
        <table:table-row>
          <table:table-cell table:style-name="ce0" office:value-type="float" office:value="83">
            <text:p>83</text:p>
          </table:table-cell>
          <table:table-cell table:style-name="ce0" office:value-type="string">
            <text:p>NAZAR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NAZARJE, SAVINJSKA CESTA 2 </text:p>
          </table:table-cell>
          <table:table-cell table:style-name="ce0" office:value-type="float" office:value="516">
            <text:p>516</text:p>
          </table:table-cell>
          <table:table-cell table:number-columns-repeated="1017"/>
        </table:table-row>
        <table:table-row>
          <table:table-cell table:style-name="ce0" office:value-type="float" office:value="83">
            <text:p>83</text:p>
          </table:table-cell>
          <table:table-cell table:style-name="ce0" office:value-type="string">
            <text:p>NAZAR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LAČJA VAS, LAČJA VAS 8 </text:p>
          </table:table-cell>
          <table:table-cell table:style-name="ce0" office:value-type="float" office:value="426">
            <text:p>426</text:p>
          </table:table-cell>
          <table:table-cell table:number-columns-repeated="1017"/>
        </table:table-row>
        <table:table-row>
          <table:table-cell table:style-name="ce0" office:value-type="float" office:value="83">
            <text:p>83</text:p>
          </table:table-cell>
          <table:table-cell table:style-name="ce0" office:value-type="string">
            <text:p>NAZARJ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OLA ŠMARTNO OB DRETI, ŠMARTNO OB DRETI 27 </text:p>
          </table:table-cell>
          <table:table-cell table:style-name="ce0" office:value-type="float" office:value="573">
            <text:p>57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S KROMBERK - LOKE, UL. VINKA VODOPIVCA 90</text:p>
          </table:table-cell>
          <table:table-cell table:style-name="ce0" office:value-type="float" office:value="1034">
            <text:p>103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METIJSKO- GOZDARSKI ZAVOD- ŠOLA, PRI HRASTU 18</text:p>
          </table:table-cell>
          <table:table-cell table:style-name="ce0" office:value-type="float" office:value="897">
            <text:p>897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ORIŠKA KNJIŽNICA FRANCETA BEVKA,TRG E.KARDELJA 4</text:p>
          </table:table-cell>
          <table:table-cell table:style-name="ce0" office:value-type="float" office:value="363">
            <text:p>36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ONG- SEJNA DVORANA, TRG E. KARDELJA 1</text:p>
          </table:table-cell>
          <table:table-cell table:style-name="ce0" office:value-type="float" office:value="415">
            <text:p>415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KOZARA, KIDRIČEVA ULICA 35</text:p>
          </table:table-cell>
          <table:table-cell table:style-name="ce0" office:value-type="float" office:value="512">
            <text:p>512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FRANA ERJAVCA, KIDRIČEVA ULICA 36</text:p>
          </table:table-cell>
          <table:table-cell table:style-name="ce0" office:value-type="float" office:value="650">
            <text:p>650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MILOJKE ŠTRUKELJ, DELPINOVA ULICA 7</text:p>
          </table:table-cell>
          <table:table-cell table:style-name="ce0" office:value-type="float" office:value="546">
            <text:p>54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ZVEZA KULTURNIH DRUŠTEV, UL.GRADNIKOVE BRIGADE 25</text:p>
          </table:table-cell>
          <table:table-cell table:style-name="ce0" office:value-type="float" office:value="576">
            <text:p>57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SEJNA DVORANA MONG, TRG E. KARDELJA 1</text:p>
          </table:table-cell>
          <table:table-cell table:style-name="ce0" office:value-type="float" office:value="534">
            <text:p>53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LEDINE, CANKARJEVA ULICA 23</text:p>
          </table:table-cell>
          <table:table-cell table:style-name="ce0" office:value-type="float" office:value="644">
            <text:p>64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VDC NOVA GORICA, SEDEJEVA UL. 10</text:p>
          </table:table-cell>
          <table:table-cell table:style-name="ce0" office:value-type="float" office:value="782">
            <text:p>782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LEDINE, CANKARJEVA ULICA 23</text:p>
          </table:table-cell>
          <table:table-cell table:style-name="ce0" office:value-type="float" office:value="581">
            <text:p>581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MIC , CANKARJEVA ULICA 8A 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IC, CANKARJEVA ULICA 8A</text:p>
          </table:table-cell>
          <table:table-cell table:style-name="ce0" office:value-type="float" office:value="513">
            <text:p>51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BIVŠI MALOOBMEJNI PREHOD, ERJAVČEVA UL. 53</text:p>
          </table:table-cell>
          <table:table-cell table:style-name="ce0" office:value-type="float" office:value="305">
            <text:p>305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S NOVA GORICA, ERJAVČEVA ULICA 4</text:p>
          </table:table-cell>
          <table:table-cell table:style-name="ce0" office:value-type="float" office:value="359">
            <text:p>359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SREDNJA EKONOMSKA IN TRGOVSKA ŠOLA, ERJAVČEVA 8</text:p>
          </table:table-cell>
          <table:table-cell table:style-name="ce0" office:value-type="float" office:value="733">
            <text:p>73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SREDNJA EKONOMSKA IN TRGOVSKA ŠOLA, ERJAVČEVA 8</text:p>
          </table:table-cell>
          <table:table-cell table:style-name="ce0" office:value-type="float" office:value="801">
            <text:p>801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PODJETJE MEGATERM, KROMBERK, CESTA 25. JUNIJA 1 G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VDC- ŽELVA, AJŠEVICA 42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UNIVERZA V NOVI GORICI,VIPAVSKA C.13, R. DOLINA</text:p>
          </table:table-cell>
          <table:table-cell table:style-name="ce0" office:value-type="float" office:value="826">
            <text:p>82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KULTURNI DOM STARA GORA, STARA GORA 14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KS SOLKAN, TRG JOŽETA SREBRNIČA 7</text:p>
          </table:table-cell>
          <table:table-cell table:style-name="ce0" office:value-type="float" office:value="545">
            <text:p>545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SNOVNA ŠOLA SOLKAN, ŠOLSKA ULICA 25</text:p>
          </table:table-cell>
          <table:table-cell table:style-name="ce0" office:value-type="float" office:value="760">
            <text:p>760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VRTEC JULKE PAVLETIČ, UL. LUDVIKA SLOKARJA 8</text:p>
          </table:table-cell>
          <table:table-cell table:style-name="ce0" office:value-type="float" office:value="744">
            <text:p>74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SNOVNA ŠOLA SOLKAN, ŠOLSKA ULICA 25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KS BANJŠICE (PRI TRGOVINI), BANJŠICE 86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KULTURNI DOM BRANIK, BRANIK 75</text:p>
          </table:table-cell>
          <table:table-cell table:style-name="ce0" office:value-type="float" office:value="817">
            <text:p>817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ZADRUŽNI DOM PRESERJE, PRESERJE 25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BIVŠA OŠ, SPODNJA BRANICA 29</text:p>
          </table:table-cell>
          <table:table-cell table:style-name="ce0" office:value-type="float" office:value="78">
            <text:p>78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Š ČEPOVAN, ČEPOVAN 87</text:p>
          </table:table-cell>
          <table:table-cell table:style-name="ce0" office:value-type="float" office:value="276">
            <text:p>27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OŠ DORNBERK, GREGORČIČEVA ULICA 30A</text:p>
          </table:table-cell>
          <table:table-cell table:style-name="ce0" office:value-type="float" office:value="973">
            <text:p>97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OŠ DORNBERK, GREGORČIČEVA UL. 30A</text:p>
          </table:table-cell>
          <table:table-cell table:style-name="ce0" office:value-type="float" office:value="465">
            <text:p>465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KULTURNI DOM, GRADIŠČE NAD PRVAČINO 95</text:p>
          </table:table-cell>
          <table:table-cell table:style-name="ce0" office:value-type="float" office:value="311">
            <text:p>311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KULTURNI DOM GRGAR, GRGAR 47</text:p>
          </table:table-cell>
          <table:table-cell table:style-name="ce0" office:value-type="float" office:value="674">
            <text:p>67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KS GRGARSKE RAVNE-BATE, GRGARSKE RAVNE 30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AVTOBUSNA ČAKALNICA BATE, BATE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VEČNAMENSKI OBJEKT LOKOVEC, LOKOVEC 205A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BIVŠA OŠ LOKOVEC, LOKOVEC 82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BIVŠA OŠ LOKVE, LOKVE 30</text:p>
          </table:table-cell>
          <table:table-cell table:style-name="ce0" office:value-type="float" office:value="84">
            <text:p>8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SEDEŽ KS, OSEK 46F</text:p>
          </table:table-cell>
          <table:table-cell table:style-name="ce0" office:value-type="float" office:value="803">
            <text:p>803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ŠOLA GLASBE IN UMETNOSTI OZLINKA, OZELJAN 49 B</text:p>
          </table:table-cell>
          <table:table-cell table:style-name="ce0" office:value-type="float" office:value="858">
            <text:p>858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VRTEC PRVAČINA, PRVAČINA 48A</text:p>
          </table:table-cell>
          <table:table-cell table:style-name="ce0" office:value-type="float" office:value="964">
            <text:p>964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ŽUPNIŠČE RAVNICA, RAVNICA 12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KULTURNI DOM ŠEMPAS, ŠEMPAS 29</text:p>
          </table:table-cell>
          <table:table-cell table:style-name="ce0" office:value-type="float" office:value="936">
            <text:p>936</text:p>
          </table:table-cell>
          <table:table-cell table:number-columns-repeated="1017"/>
        </table:table-row>
        <table:table-row>
          <table:table-cell table:style-name="ce0" office:value-type="float" office:value="84">
            <text:p>84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KS TRNOVO, TRNOVO 39</text:p>
          </table:table-cell>
          <table:table-cell table:style-name="ce0" office:value-type="float" office:value="444">
            <text:p>44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IRČNA VAS 1 - OSNOVNA ŠOLA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TRANSKA VAS 70 - GASILSKI DOM</text:p>
          </table:table-cell>
          <table:table-cell table:style-name="ce0" office:value-type="float" office:value="546">
            <text:p>546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ALI PODLJUBEN 20 - GASILSKI DOM</text:p>
          </table:table-cell>
          <table:table-cell table:style-name="ce0" office:value-type="float" office:value="164">
            <text:p>16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NOVO MESTO,KOČEVARJEVA UL. 40-OSNOVNA ŠOLA VHOD 1</text:p>
          </table:table-cell>
          <table:table-cell table:style-name="ce0" office:value-type="float" office:value="1048">
            <text:p>104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NOVO MESTO,KOČEVARJEVA UL. 40-OSNOVNA ŠOLA VHOD 2</text:p>
          </table:table-cell>
          <table:table-cell table:style-name="ce0" office:value-type="float" office:value="527">
            <text:p>527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ELIKE BRUSNICE 101- OSNOVNA ŠOLA</text:p>
          </table:table-cell>
          <table:table-cell table:style-name="ce0" office:value-type="float" office:value="702">
            <text:p>702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RATEŽ - GASILSKI DOM</text:p>
          </table:table-cell>
          <table:table-cell table:style-name="ce0" office:value-type="float" office:value="429">
            <text:p>429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ORENJE KAMENCE 9 - JANEZ MIKLIČ</text:p>
          </table:table-cell>
          <table:table-cell table:style-name="ce0" office:value-type="float" office:value="253">
            <text:p>25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NOVO MESTO, DOLENJE KAMENCE 3 - GASILSKI DOM</text:p>
          </table:table-cell>
          <table:table-cell table:style-name="ce0" office:value-type="float" office:value="1248">
            <text:p>124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NOVO MESTO, BREZJE 8 - VRTEC</text:p>
          </table:table-cell>
          <table:table-cell table:style-name="ce0" office:value-type="float" office:value="344">
            <text:p>34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NOVO MESTO, NOVI TRG 5 - KCJT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LŽ, LIPNICA 5 - GASILSKI DOM</text:p>
          </table:table-cell>
          <table:table-cell table:style-name="ce0" office:value-type="float" office:value="490">
            <text:p>49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NOVO MESTO, TOPLIŠKA CESTA 2 - RIC</text:p>
          </table:table-cell>
          <table:table-cell table:style-name="ce0" office:value-type="float" office:value="1000">
            <text:p>100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NOVO MESTO, ŠEGOVA ULICA 22 - VRTEC</text:p>
          </table:table-cell>
          <table:table-cell table:style-name="ce0" office:value-type="float" office:value="1138">
            <text:p>113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NOVO MESTO, ULICA SLAVKA GRUMA 9 - PROSTORI KS</text:p>
          </table:table-cell>
          <table:table-cell table:style-name="ce0" office:value-type="float" office:value="1306">
            <text:p>1306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GABRJE, GOMILE 10 - KULTURNI DOM</text:p>
          </table:table-cell>
          <table:table-cell table:style-name="ce0" office:value-type="float" office:value="556">
            <text:p>556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NOVO MESTO, JEDINŠČICA 58 - DOM KRAJANOV</text:p>
          </table:table-cell>
          <table:table-cell table:style-name="ce0" office:value-type="float" office:value="909">
            <text:p>909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NOVO MESTO, TRDINOVA ULICA 7- OSNOVNA ŠOLA GRM</text:p>
          </table:table-cell>
          <table:table-cell table:style-name="ce0" office:value-type="float" office:value="1577">
            <text:p>1577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OLENJE KARTELJEVO - STARA OSNOVNA ŠOLA</text:p>
          </table:table-cell>
          <table:table-cell table:style-name="ce0" office:value-type="float" office:value="235">
            <text:p>235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NOVO MESTO, SEIDLOVA CESTA 28 - DRUŽBENI CENTER</text:p>
          </table:table-cell>
          <table:table-cell table:style-name="ce0" office:value-type="float" office:value="1193">
            <text:p>119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NOVO MESTO, RAGOVSKA UL. 18 -VRTEC CICIBAN VHOD 1</text:p>
          </table:table-cell>
          <table:table-cell table:style-name="ce0" office:value-type="float" office:value="967">
            <text:p>967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NOVO MESTO,RAGOVSKA UL. 18 -VRTEC CICIBAN VHOD 2</text:p>
          </table:table-cell>
          <table:table-cell table:style-name="ce0" office:value-type="float" office:value="851">
            <text:p>851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MALI SLATNIK 7 - OSNOVNA ŠOLA</text:p>
          </table:table-cell>
          <table:table-cell table:style-name="ce0" office:value-type="float" office:value="1194">
            <text:p>119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KRIŽE 27 - GASILSKI DOM</text:p>
          </table:table-cell>
          <table:table-cell table:style-name="ce0" office:value-type="float" office:value="395">
            <text:p>395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NM, SEIDLOVA CESTA 9 - GIMNAZIJA NOVO MESTO</text:p>
          </table:table-cell>
          <table:table-cell table:style-name="ce0" office:value-type="float" office:value="918">
            <text:p>91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OTOČEC, ŠENTPETER 1 - GASILSKI DOM</text:p>
          </table:table-cell>
          <table:table-cell table:style-name="ce0" office:value-type="float" office:value="1540">
            <text:p>154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PAHA 3 - MATJAŽEVA DOMAČIJA</text:p>
          </table:table-cell>
          <table:table-cell table:style-name="ce0" office:value-type="float" office:value="330">
            <text:p>33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ŽDINJA VAS 14 - GASILSKI DOM</text:p>
          </table:table-cell>
          <table:table-cell table:style-name="ce0" office:value-type="float" office:value="334">
            <text:p>33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PODGRAD 38 - GASILSKI DOM</text:p>
          </table:table-cell>
          <table:table-cell table:style-name="ce0" office:value-type="float" office:value="754">
            <text:p>75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PREČNA 8 - STARA OSNOVNA ŠOLA</text:p>
          </table:table-cell>
          <table:table-cell table:style-name="ce0" office:value-type="float" office:value="1002">
            <text:p>1002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NOVO MESTO, REGRČA VAS 101 - DOM KRAJANOV</text:p>
          </table:table-cell>
          <table:table-cell table:style-name="ce0" office:value-type="float" office:value="852">
            <text:p>852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NM, ŠMIHEL 2 - OSNOVNA ŠOLA</text:p>
          </table:table-cell>
          <table:table-cell table:style-name="ce0" office:value-type="float" office:value="1260">
            <text:p>126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STOPIČE 3 - GASILSKI DOM</text:p>
          </table:table-cell>
          <table:table-cell table:style-name="ce0" office:value-type="float" office:value="1334">
            <text:p>133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HRUŠICA - KLETNI PROSTORI KS</text:p>
          </table:table-cell>
          <table:table-cell table:style-name="ce0" office:value-type="float" office:value="197">
            <text:p>197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URŠNA SELA, VAŠKA CESTA 4 - ZADRUŽNI DOM</text:p>
          </table:table-cell>
          <table:table-cell table:style-name="ce0" office:value-type="float" office:value="604">
            <text:p>60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NM, ŠENTJERNEJSKA CESTA 10 - DOM KRAJANOV</text:p>
          </table:table-cell>
          <table:table-cell table:style-name="ce0" office:value-type="float" office:value="700">
            <text:p>700</text:p>
          </table:table-cell>
          <table:table-cell table:number-columns-repeated="1017"/>
        </table:table-row>
        <table:table-row>
          <table:table-cell table:style-name="ce0" office:value-type="float" office:value="86">
            <text:p>86</text:p>
          </table:table-cell>
          <table:table-cell table:style-name="ce0" office:value-type="string">
            <text:p>ODRA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ODRANCI I - VAŠKI DOM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86">
            <text:p>86</text:p>
          </table:table-cell>
          <table:table-cell table:style-name="ce0" office:value-type="string">
            <text:p>ODRA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ODRANCI II - VAŠKI DOM</text:p>
          </table:table-cell>
          <table:table-cell table:style-name="ce0" office:value-type="float" office:value="415">
            <text:p>415</text:p>
          </table:table-cell>
          <table:table-cell table:number-columns-repeated="1017"/>
        </table:table-row>
        <table:table-row>
          <table:table-cell table:style-name="ce0" office:value-type="float" office:value="86">
            <text:p>86</text:p>
          </table:table-cell>
          <table:table-cell table:style-name="ce0" office:value-type="string">
            <text:p>ODRA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ODRANCI III - VAŠKI DOM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RAJEVNA SKUPNOST IVANJKOVCI, IVANJKOVCI 1</text:p>
          </table:table-cell>
          <table:table-cell table:style-name="ce0" office:value-type="float" office:value="586">
            <text:p>586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MLAKAR FRANC, PAVLOVSKI VRH 1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ETEK NIVES, CEROVEC STANKA VRAZA 31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ŽEROVINCI, ŽEROVINCI 7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RSTENJAK MARIJA, LAHONCI 1</text:p>
          </table:table-cell>
          <table:table-cell table:style-name="ce0" office:value-type="float" office:value="267">
            <text:p>267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ORJAK ZORICA, STANOVNO 47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ŠOLA RUNEČ, RUNEČ 26</text:p>
          </table:table-cell>
          <table:table-cell table:style-name="ce0" office:value-type="float" office:value="221">
            <text:p>221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BALAŽIC MARIJANA, GOMILA PRI KOGU 25</text:p>
          </table:table-cell>
          <table:table-cell table:style-name="ce0" office:value-type="float" office:value="123">
            <text:p>123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RAJEVNA SKUPNOST KOG, KOG 7</text:p>
          </table:table-cell>
          <table:table-cell table:style-name="ce0" office:value-type="float" office:value="434">
            <text:p>434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VITAN, VITAN 4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O VAŠKI DOM HERMANCI, HERMANCI 55A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OM KULTURE MIKLAVŽ PRI ORMOŽU, MIKL. PRI ORMOŽU35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JANEŽIČ AVGUST, VELIKI BREBROVNIK 41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AŠKI DOM LEŠNICA, LEŠNICA 20A</text:p>
          </table:table-cell>
          <table:table-cell table:style-name="ce0" office:value-type="float" office:value="198">
            <text:p>198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SILSKI DOM SP. KLJUČAROVCI, SP. KLJUČAROVCI 13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BOGŠA IVAN, LITMERK 15B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VAŠKI DOM DOBRAVA, DOBRAVA 17B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SILSKI DOM HARDEK, HARDEK 17</text:p>
          </table:table-cell>
          <table:table-cell table:style-name="ce0" office:value-type="float" office:value="242">
            <text:p>24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VAŠKI DOM PAVLOVCI, PAVLOVCI 15E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STARA ŠOLA HUM, HUM PRI ORMOŽU 1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ASILSKI DOM LOPERŠICE, LOPERŠICE 3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AŠKI DOM FRANKOVCI, FRANKOVCI 26A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AŠKI DOM PUŠENCI, PUŠENCI 27A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 DRUŠTEV ORMOŽ, LJUTOMERSKA CESTA 30</text:p>
          </table:table-cell>
          <table:table-cell table:style-name="ce0" office:value-type="float" office:value="502">
            <text:p>50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DOM KULTURE ORMOŽ, SKOLIBROVA ULICA 17</text:p>
          </table:table-cell>
          <table:table-cell table:style-name="ce0" office:value-type="float" office:value="604">
            <text:p>604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DOM MEDOBČ. ZV. UPOK. ORMOŽ, UL. DR. HROVATA 8</text:p>
          </table:table-cell>
          <table:table-cell table:style-name="ce0" office:value-type="float" office:value="440">
            <text:p>440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LEBEN MIRAN, HAJNDL 1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GASILSKI DOM VELIKA NEDELJA, VELIKA NEDELJA 8A</text:p>
          </table:table-cell>
          <table:table-cell table:style-name="ce0" office:value-type="float" office:value="442">
            <text:p>44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GASILSKI DOM SENEŠCI, SENEŠCI 9</text:p>
          </table:table-cell>
          <table:table-cell table:style-name="ce0" office:value-type="float" office:value="422">
            <text:p>422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CIMERMAN JANKO, ŠARDINJE 54A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GASILSKI DOM TRGOVIŠČE, TRGOVIŠČE BŠ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BOMBEKOVA HIŠA, VELIKA NEDELJA 10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VESENJAK MIHAELA, VIČANCI 10</text:p>
          </table:table-cell>
          <table:table-cell table:style-name="ce0" office:value-type="float" office:value="225">
            <text:p>225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GASILSKI DOM CVETKOVCI, CVETKOVCI BŠ</text:p>
          </table:table-cell>
          <table:table-cell table:style-name="ce0" office:value-type="float" office:value="381">
            <text:p>381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VAŠKI DOM OSLUŠEVCI, OSLUŠEVCI 20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KRAJEVNA SKUPNOST PODGORCI, PODGORCI 23B</text:p>
          </table:table-cell>
          <table:table-cell table:style-name="ce0" office:value-type="float" office:value="428">
            <text:p>428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GASILSKI DOM BRESNICA, BRESNICA 19</text:p>
          </table:table-cell>
          <table:table-cell table:style-name="ce0" office:value-type="float" office:value="240">
            <text:p>240</text:p>
          </table:table-cell>
          <table:table-cell table:number-columns-repeated="1017"/>
        </table:table-row>
        <table:table-row>
          <table:table-cell table:style-name="ce0" office:value-type="float" office:value="87">
            <text:p>87</text:p>
          </table:table-cell>
          <table:table-cell table:style-name="ce0" office:value-type="string">
            <text:p>ORMO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MEGLA ALBIN, STRJANCI 19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88">
            <text:p>88</text:p>
          </table:table-cell>
          <table:table-cell table:style-name="ce0" office:value-type="string">
            <text:p>OSIL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KULTURNO TURIST. CENTER PETER KLEPEC, OSILNICA 11B</text:p>
          </table:table-cell>
          <table:table-cell table:style-name="ce0" office:value-type="float" office:value="320">
            <text:p>320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V JARENINI, JARENINSKI DOL 26</text:p>
          </table:table-cell>
          <table:table-cell table:style-name="ce0" office:value-type="float" office:value="883">
            <text:p>883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VERI-PAX, POLIČKI VRH 1</text:p>
          </table:table-cell>
          <table:table-cell table:style-name="ce0" office:value-type="float" office:value="358">
            <text:p>358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A DVORANA JAKOB, SP. JAKOBSKI DOL 2</text:p>
          </table:table-cell>
          <table:table-cell table:style-name="ce0" office:value-type="float" office:value="1083">
            <text:p>1083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S PERNICA, PERNICA 8</text:p>
          </table:table-cell>
          <table:table-cell table:style-name="ce0" office:value-type="float" office:value="1249">
            <text:p>1249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KTPC PESNICA, PESNICA PRI MARIBORU 41</text:p>
          </table:table-cell>
          <table:table-cell table:style-name="ce0" office:value-type="float" office:value="1525">
            <text:p>1525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KTPC PESNICA, PESNICA PRI MARIBORU 41</text:p>
          </table:table-cell>
          <table:table-cell table:style-name="ce0" office:value-type="float" office:value="794">
            <text:p>794</text:p>
          </table:table-cell>
          <table:table-cell table:number-columns-repeated="1017"/>
        </table:table-row>
        <table:table-row>
          <table:table-cell table:style-name="ce0" office:value-type="float" office:value="89">
            <text:p>89</text:p>
          </table:table-cell>
          <table:table-cell table:style-name="ce0" office:value-type="string">
            <text:p>PES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MULEC, ROČICA 40</text:p>
          </table:table-cell>
          <table:table-cell table:style-name="ce0" office:value-type="float" office:value="293">
            <text:p>293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LASBENA ŠOLA PIRAN, LEVSTIKOVA 8</text:p>
          </table:table-cell>
          <table:table-cell table:style-name="ce0" office:value-type="float" office:value="1184">
            <text:p>1184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ZD PIRAN, CANKARJEVO NABR. 9A</text:p>
          </table:table-cell>
          <table:table-cell table:style-name="ce0" office:value-type="float" office:value="956">
            <text:p>95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LADINSKI EPICENTER PIRAN, UL. IX.KORPUSA 44A</text:p>
          </table:table-cell>
          <table:table-cell table:style-name="ce0" office:value-type="float" office:value="1114">
            <text:p>1114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AVDITORIJ PORTOROŽ, SENČNA POT 8A</text:p>
          </table:table-cell>
          <table:table-cell table:style-name="ce0" office:value-type="float" office:value="873">
            <text:p>873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DRUŽBENIH ORGANIZACIJ, BELOKRIŠKA C. 56</text:p>
          </table:table-cell>
          <table:table-cell table:style-name="ce0" office:value-type="float" office:value="1163">
            <text:p>1163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CSO LUCIJA I, SEČA 197B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S STRUNJAN, STRUNJAN 28</text:p>
          </table:table-cell>
          <table:table-cell table:style-name="ce0" office:value-type="float" office:value="515">
            <text:p>515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CSO LUCIJA II, SEČA 197B</text:p>
          </table:table-cell>
          <table:table-cell table:style-name="ce0" office:value-type="float" office:value="846">
            <text:p>84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LUCIJA I, FAZAN 1</text:p>
          </table:table-cell>
          <table:table-cell table:style-name="ce0" office:value-type="float" office:value="1282">
            <text:p>1282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LUCIJA II, FAZAN 1</text:p>
          </table:table-cell>
          <table:table-cell table:style-name="ce0" office:value-type="float" office:value="1626">
            <text:p>162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D LUCIJA, C. SOLINARJEV 1</text:p>
          </table:table-cell>
          <table:table-cell table:style-name="ce0" office:value-type="float" office:value="1362">
            <text:p>1362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SEČOVLJE, SEČOVLJE 78</text:p>
          </table:table-cell>
          <table:table-cell table:style-name="ce0" office:value-type="float" office:value="1765">
            <text:p>1765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SV. PETER, SV. PETER 30</text:p>
          </table:table-cell>
          <table:table-cell table:style-name="ce0" office:value-type="float" office:value="335">
            <text:p>335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ZMAGA, NOVA VAS NAD DRAGONJO 3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D B. JAKCA,  PADNA 11</text:p>
          </table:table-cell>
          <table:table-cell table:style-name="ce0" office:value-type="float" office:value="164">
            <text:p>164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OSNOVNA ŠOLA PIVKA</text:p>
          </table:table-cell>
          <table:table-cell table:style-name="ce0" office:value-type="float" office:value="784">
            <text:p>784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OSNOVNA ŠOLA PIVKA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SNOVNA ŠOLA PIVKA</text:p>
          </table:table-cell>
          <table:table-cell table:style-name="ce0" office:value-type="float" office:value="866">
            <text:p>866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GASILSKI DOM PALČJE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KULTURNI DOM JURŠČE</text:p>
          </table:table-cell>
          <table:table-cell table:style-name="ce0" office:value-type="float" office:value="122">
            <text:p>122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ASILSKI DOM ZAGORJE</text:p>
          </table:table-cell>
          <table:table-cell table:style-name="ce0" office:value-type="float" office:value="512">
            <text:p>512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OSNOVNA ŠOLA ŠMIHEL</text:p>
          </table:table-cell>
          <table:table-cell table:style-name="ce0" office:value-type="float" office:value="480">
            <text:p>480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O.Š. DOLNJA KOŠANA 61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HIŠA POŽAR, ČEPNO 15</text:p>
          </table:table-cell>
          <table:table-cell table:style-name="ce0" office:value-type="float" office:value="41">
            <text:p>41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HIŠA GUSTINČIČ, VOLČE 14A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HIŠA BIŠČAK ANTON, BUJE</text:p>
          </table:table-cell>
          <table:table-cell table:style-name="ce0" office:value-type="float" office:value="41">
            <text:p>41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VAŠKA HIŠA SUHORJE 23</text:p>
          </table:table-cell>
          <table:table-cell table:style-name="ce0" office:value-type="float" office:value="51">
            <text:p>51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STARA O. Š. KAL 90</text:p>
          </table:table-cell>
          <table:table-cell table:style-name="ce0" office:value-type="float" office:value="288">
            <text:p>288</text:p>
          </table:table-cell>
          <table:table-cell table:number-columns-repeated="1017"/>
        </table:table-row>
        <table:table-row>
          <table:table-cell table:style-name="ce0" office:value-type="float" office:value="91">
            <text:p>91</text:p>
          </table:table-cell>
          <table:table-cell table:style-name="ce0" office:value-type="string">
            <text:p>PIV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GOSTILNA MIRANDA, SELCE</text:p>
          </table:table-cell>
          <table:table-cell table:style-name="ce0" office:value-type="float" office:value="204">
            <text:p>204</text:p>
          </table:table-cell>
          <table:table-cell table:number-columns-repeated="1017"/>
        </table:table-row>
        <table:table-row>
          <table:table-cell table:style-name="ce0" office:value-type="float" office:value="92">
            <text:p>92</text:p>
          </table:table-cell>
          <table:table-cell table:style-name="ce0" office:value-type="string">
            <text:p>PODČETRT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PODČETRTEK</text:p>
          </table:table-cell>
          <table:table-cell table:style-name="ce0" office:value-type="float" office:value="728">
            <text:p>728</text:p>
          </table:table-cell>
          <table:table-cell table:number-columns-repeated="1017"/>
        </table:table-row>
        <table:table-row>
          <table:table-cell table:style-name="ce0" office:value-type="float" office:value="92">
            <text:p>92</text:p>
          </table:table-cell>
          <table:table-cell table:style-name="ce0" office:value-type="string">
            <text:p>PODČETRT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IMENO</text:p>
          </table:table-cell>
          <table:table-cell table:style-name="ce0" office:value-type="float" office:value="435">
            <text:p>435</text:p>
          </table:table-cell>
          <table:table-cell table:number-columns-repeated="1017"/>
        </table:table-row>
        <table:table-row>
          <table:table-cell table:style-name="ce0" office:value-type="float" office:value="92">
            <text:p>92</text:p>
          </table:table-cell>
          <table:table-cell table:style-name="ce0" office:value-type="string">
            <text:p>PODČETRT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ANOV IN GASILCEV POLJE OB SOTLI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92">
            <text:p>92</text:p>
          </table:table-cell>
          <table:table-cell table:style-name="ce0" office:value-type="string">
            <text:p>PODČETRT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ELOVADNICA  POŠ PRISTAVA PRI MESTINJU</text:p>
          </table:table-cell>
          <table:table-cell table:style-name="ce0" office:value-type="float" office:value="909">
            <text:p>909</text:p>
          </table:table-cell>
          <table:table-cell table:number-columns-repeated="1017"/>
        </table:table-row>
        <table:table-row>
          <table:table-cell table:style-name="ce0" office:value-type="float" office:value="92">
            <text:p>92</text:p>
          </table:table-cell>
          <table:table-cell table:style-name="ce0" office:value-type="string">
            <text:p>PODČETRTE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ULTURNI DOM VIRŠTANJ, VIRŠTANJ 11</text:p>
          </table:table-cell>
          <table:table-cell table:style-name="ce0" office:value-type="float" office:value="509">
            <text:p>509</text:p>
          </table:table-cell>
          <table:table-cell table:number-columns-repeated="1017"/>
        </table:table-row>
        <table:table-row>
          <table:table-cell table:style-name="ce0" office:value-type="float" office:value="93">
            <text:p>93</text:p>
          </table:table-cell>
          <table:table-cell table:style-name="ce0" office:value-type="string">
            <text:p>PODVEL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PODVELKA, PODVELKA 55</text:p>
          </table:table-cell>
          <table:table-cell table:style-name="ce0" office:value-type="float" office:value="339">
            <text:p>339</text:p>
          </table:table-cell>
          <table:table-cell table:number-columns-repeated="1017"/>
        </table:table-row>
        <table:table-row>
          <table:table-cell table:style-name="ce0" office:value-type="float" office:value="93">
            <text:p>93</text:p>
          </table:table-cell>
          <table:table-cell table:style-name="ce0" office:value-type="string">
            <text:p>PODVEL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BREZNO-PODVELKA, BREZNO 78</text:p>
          </table:table-cell>
          <table:table-cell table:style-name="ce0" office:value-type="float" office:value="472">
            <text:p>472</text:p>
          </table:table-cell>
          <table:table-cell table:number-columns-repeated="1017"/>
        </table:table-row>
        <table:table-row>
          <table:table-cell table:style-name="ce0" office:value-type="float" office:value="93">
            <text:p>93</text:p>
          </table:table-cell>
          <table:table-cell table:style-name="ce0" office:value-type="string">
            <text:p>PODVEL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VORANA OŽBALT, OŽBALT 3</text:p>
          </table:table-cell>
          <table:table-cell table:style-name="ce0" office:value-type="float" office:value="369">
            <text:p>369</text:p>
          </table:table-cell>
          <table:table-cell table:number-columns-repeated="1017"/>
        </table:table-row>
        <table:table-row>
          <table:table-cell table:style-name="ce0" office:value-type="float" office:value="93">
            <text:p>93</text:p>
          </table:table-cell>
          <table:table-cell table:style-name="ce0" office:value-type="string">
            <text:p>PODVEL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ODRUŽNIČNA OŠ KAPLA, SPODNJA KAPLA 2</text:p>
          </table:table-cell>
          <table:table-cell table:style-name="ce0" office:value-type="float" office:value="418">
            <text:p>418</text:p>
          </table:table-cell>
          <table:table-cell table:number-columns-repeated="1017"/>
        </table:table-row>
        <table:table-row>
          <table:table-cell table:style-name="ce0" office:value-type="float" office:value="93">
            <text:p>93</text:p>
          </table:table-cell>
          <table:table-cell table:style-name="ce0" office:value-type="string">
            <text:p>PODVEL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ODRUŽNIČNA OŠ LEHEN, LEHEN NA POHORJU 49</text:p>
          </table:table-cell>
          <table:table-cell table:style-name="ce0" office:value-type="float" office:value="280">
            <text:p>280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SREDNJA GOZD. IN LES. ŠOLA POSTOJNA,TRŽAŠKA C.36</text:p>
          </table:table-cell>
          <table:table-cell table:style-name="ce0" office:value-type="float" office:value="867">
            <text:p>867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AVLA INŠTITUTA ZA RAZISKOVANJE KRASA ZRC SAZU</text:p>
          </table:table-cell>
          <table:table-cell table:style-name="ce0" office:value-type="float" office:value="519">
            <text:p>519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AVLA KULTURNEGA DOMA POSTOJNA I., GREGORČIČEV 2A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AVLA KULTURNEGA DOMA POSTOJNA II., GREGORČIČEV 2A</text:p>
          </table:table-cell>
          <table:table-cell table:style-name="ce0" office:value-type="float" office:value="585">
            <text:p>585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OSTILNA "BRNE", LJUBLJANSKA CESTA 32</text:p>
          </table:table-cell>
          <table:table-cell table:style-name="ce0" office:value-type="float" office:value="1087">
            <text:p>1087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A. GLOBOČNIKA POSTOJNA</text:p>
          </table:table-cell>
          <table:table-cell table:style-name="ce0" office:value-type="float" office:value="615">
            <text:p>615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A. GLOBOČNIKA POSTOJNA</text:p>
          </table:table-cell>
          <table:table-cell table:style-name="ce0" office:value-type="float" office:value="503">
            <text:p>503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A. GLOBOČNIKA POSTOJNA</text:p>
          </table:table-cell>
          <table:table-cell table:style-name="ce0" office:value-type="float" office:value="669">
            <text:p>669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A. GLOBOČNIKA POSTOJNA</text:p>
          </table:table-cell>
          <table:table-cell table:style-name="ce0" office:value-type="float" office:value="493">
            <text:p>493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A. GLOBOČNIKA POSTOJNA</text:p>
          </table:table-cell>
          <table:table-cell table:style-name="ce0" office:value-type="float" office:value="420">
            <text:p>420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UPOKOJENCEV POSTOJNA, ROŽNA ULICA 10</text:p>
          </table:table-cell>
          <table:table-cell table:style-name="ce0" office:value-type="float" office:value="712">
            <text:p>712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ODJETNIŠKI INKUBATOR VELIKI OTOK,VELIKI OTOK 44B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ULTURNI DOM MIROSLAVA VILHARJA PLANINA</text:p>
          </table:table-cell>
          <table:table-cell table:style-name="ce0" office:value-type="float" office:value="634">
            <text:p>634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KULTURNI DOM STUDENO, STUDENO 67</text:p>
          </table:table-cell>
          <table:table-cell table:style-name="ce0" office:value-type="float" office:value="351">
            <text:p>351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ULTURNI DOM BUKOVJE, BUKOVJE 3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ULTURNI DOM LANDOL, LANDOL 22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KULT. DOM ŠMIHEL POD NANOSOM,ŠMIHEL POD NANOSOM 6</text:p>
          </table:table-cell>
          <table:table-cell table:style-name="ce0" office:value-type="float" office:value="163">
            <text:p>163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HRUŠEVJE, HRUŠEVJE 82A</text:p>
          </table:table-cell>
          <table:table-cell table:style-name="ce0" office:value-type="float" office:value="391">
            <text:p>391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KULTURNI DOM VELIKO UBELJSKO, VELIKO UBELJSKO 3</text:p>
          </table:table-cell>
          <table:table-cell table:style-name="ce0" office:value-type="float" office:value="224">
            <text:p>224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ASILSKI DOM RAZDRTO, RAZDRTO 4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KRAJANOV BOLK, HRENOVICE 40A</text:p>
          </table:table-cell>
          <table:table-cell table:style-name="ce0" office:value-type="float" office:value="398">
            <text:p>398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KULTURNI DOM HRAŠČE, HRAŠČE 84</text:p>
          </table:table-cell>
          <table:table-cell table:style-name="ce0" office:value-type="float" office:value="442">
            <text:p>442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OSTILNA ČERNAČ, RAKITNIK 39 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SNOVNA ŠOLA PRESTRANEK, ULICA 25.MAJA 14A 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ULTURNI DOM SLAVINA, SLAVINA 31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ULTURNI DOM OREHEK, OREHEK 58</text:p>
          </table:table-cell>
          <table:table-cell table:style-name="ce0" office:value-type="float" office:value="178">
            <text:p>178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HIŠA ČIČ, ZAGON 3A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94">
            <text:p>94</text:p>
          </table:table-cell>
          <table:table-cell table:style-name="ce0" office:value-type="string">
            <text:p>POSTOJ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DOM KRAJANOV KOČE </text:p>
          </table:table-cell>
          <table:table-cell table:style-name="ce0" office:value-type="float" office:value="252">
            <text:p>252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AŠELJ,BRUNARICA TURIST. DRUŠT. BAŠELJ, BAŠELJ BŠ</text:p>
          </table:table-cell>
          <table:table-cell table:style-name="ce0" office:value-type="float" office:value="406">
            <text:p>406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EDDVOR II, TURISTIČNA POSLOVALNICA, GORIČICA 8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ZGORNJA BELA, DOM KRAJANOV, ZGORNJA BELA 67</text:p>
          </table:table-cell>
          <table:table-cell table:style-name="ce0" office:value-type="float" office:value="671">
            <text:p>671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EDDVOR I, VEČNAMENSKI INFO CENTER,DVORSKI TRG 3</text:p>
          </table:table-cell>
          <table:table-cell table:style-name="ce0" office:value-type="float" office:value="692">
            <text:p>692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OKRA, OSNOVNA ŠOLA KOKRA, KOKRA 23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EDDVOR II, TURISTIČNA POSLOVALNICA, GORIČICA 8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EDDVOR I, VEČNAMENSKI INFO CENTER,DVORSKI TRG 3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95">
            <text:p>95</text:p>
          </table:table-cell>
          <table:table-cell table:style-name="ce0" office:value-type="string">
            <text:p>PREDDVOR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UPALIČE, PENSION ZAPLATA, TUPALIČE 32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ESTNA HIŠA (MAGISTRAT), MESTNI TRG 1</text:p>
          </table:table-cell>
          <table:table-cell table:style-name="ce0" office:value-type="float" office:value="531">
            <text:p>531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OLGA MEGLIČ (TELOVADNICA), PREŠERNOVA UL. 31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RTEC PTUJ, ENOTA MAČICE, POTRČEVA CESTA 9A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RTEC PTUJ, ENOTA MAČICE, POTRČEVA CESTA 9A</text:p>
          </table:table-cell>
          <table:table-cell table:style-name="ce0" office:value-type="float" office:value="553">
            <text:p>553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TEC PTUJ, ENOTA TULIPAN, MED VRTI 2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LJUDSKI VRT, ŽUPANČIČEVA UL. 10</text:p>
          </table:table-cell>
          <table:table-cell table:style-name="ce0" office:value-type="float" office:value="794">
            <text:p>794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LJUDSKI VRT, ŽUPANČIČEVA UL. 10</text:p>
          </table:table-cell>
          <table:table-cell table:style-name="ce0" office:value-type="float" office:value="729">
            <text:p>729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LJUDSKI VRT, ŽUPANČIČEVA UL. 10</text:p>
          </table:table-cell>
          <table:table-cell table:style-name="ce0" office:value-type="float" office:value="196">
            <text:p>196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AVLA ŠC PTUJ, VOLKMERJEVA CESTA 19</text:p>
          </table:table-cell>
          <table:table-cell table:style-name="ce0" office:value-type="float" office:value="497">
            <text:p>49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AVLA ŠC PTUJ, VOLKMERJEVA CESTA 19</text:p>
          </table:table-cell>
          <table:table-cell table:style-name="ce0" office:value-type="float" office:value="598">
            <text:p>598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VRTEC PTUJ, ENOTA MAČICE, POTRČEVA CESTA 9A</text:p>
          </table:table-cell>
          <table:table-cell table:style-name="ce0" office:value-type="float" office:value="486">
            <text:p>486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ŠC PTUJ - DIJAŠKI DOM PTUJ, ARBAJTERJEVA UL. 6</text:p>
          </table:table-cell>
          <table:table-cell table:style-name="ce0" office:value-type="float" office:value="672">
            <text:p>67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OM KRAJANOV BRATJE REŠ, VOLKMERJEVA CESTA 26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KRAJANOV BRATJE REŠ, VOLKMERJEVA CESTA 26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DOM KRAJANOV OLGE MEGLIČ, VIČAVA 46</text:p>
          </table:table-cell>
          <table:table-cell table:style-name="ce0" office:value-type="float" office:value="767">
            <text:p>76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ŠPORTNA DVORANA MLADIKA, ČUČKOVA UL. 8</text:p>
          </table:table-cell>
          <table:table-cell table:style-name="ce0" office:value-type="float" office:value="309">
            <text:p>309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DOM KRAJANOV BUDINA-BRSTJE, BELŠAKOVA UL. 20A</text:p>
          </table:table-cell>
          <table:table-cell table:style-name="ce0" office:value-type="float" office:value="485">
            <text:p>485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M KRAJANOV BUDINA-BRSTJE, BELŠAKOVA ULICA 20A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VEČNAMENSKA DVORANA SPUHLJA, SPUHLJA 12A</text:p>
          </table:table-cell>
          <table:table-cell table:style-name="ce0" office:value-type="float" office:value="710">
            <text:p>710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Š BREG, ROGAŠKA CESTA 6</text:p>
          </table:table-cell>
          <table:table-cell table:style-name="ce0" office:value-type="float" office:value="538">
            <text:p>538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OŠ BREG, ROGAŠKA CESTA 6</text:p>
          </table:table-cell>
          <table:table-cell table:style-name="ce0" office:value-type="float" office:value="437">
            <text:p>43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DU IVAN RUDOLF BREG-PTUJ,ZADRUŽNI TRG 12A</text:p>
          </table:table-cell>
          <table:table-cell table:style-name="ce0" office:value-type="float" office:value="699">
            <text:p>699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OM KRAJANOV TURNIŠČE, SELSKA CESTA 2</text:p>
          </table:table-cell>
          <table:table-cell table:style-name="ce0" office:value-type="float" office:value="583">
            <text:p>583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 KRAJANOV TURNIŠČE, SELSKA CESTA 2</text:p>
          </table:table-cell>
          <table:table-cell table:style-name="ce0" office:value-type="float" office:value="550">
            <text:p>550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DOM KRAJANOV ROGOZNICA,SLOVENSKOGORIŠKA CESTA 18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DOM KRAJANOV ROGOZNICA,SLOVENSKOGORIŠKA CESTA 18</text:p>
          </table:table-cell>
          <table:table-cell table:style-name="ce0" office:value-type="float" office:value="393">
            <text:p>393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DOM KRAJANOV ROGOZNICA,SLOVENSKOGORIŠKA CESTA 18</text:p>
          </table:table-cell>
          <table:table-cell table:style-name="ce0" office:value-type="float" office:value="358">
            <text:p>358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GASILSKI DOM  KICAR, KICAR 80</text:p>
          </table:table-cell>
          <table:table-cell table:style-name="ce0" office:value-type="float" office:value="677">
            <text:p>67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GASILSKI DOM SP. VELOVLEK, SP. VELOVLEK 30A</text:p>
          </table:table-cell>
          <table:table-cell table:style-name="ce0" office:value-type="float" office:value="179">
            <text:p>179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GASILSKI DOM PACINJE, PACINJE 5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GASILSKI DOM PODVINCI, PODVINCI 13A</text:p>
          </table:table-cell>
          <table:table-cell table:style-name="ce0" office:value-type="float" office:value="735">
            <text:p>735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DOM KRAJANOV GRAJENA, GRAJENA 46</text:p>
          </table:table-cell>
          <table:table-cell table:style-name="ce0" office:value-type="float" office:value="357">
            <text:p>357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DOM KRAJANOV GRAJENA, GRAJENA 46</text:p>
          </table:table-cell>
          <table:table-cell table:style-name="ce0" office:value-type="float" office:value="402">
            <text:p>40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DOM KRAJANOV GRAJENA, GRAJENA 46</text:p>
          </table:table-cell>
          <table:table-cell table:style-name="ce0" office:value-type="float" office:value="795">
            <text:p>795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DOM KRAJANOV GRAJENA, GRAJENA 46</text:p>
          </table:table-cell>
          <table:table-cell table:style-name="ce0" office:value-type="float" office:value="262">
            <text:p>262</text:p>
          </table:table-cell>
          <table:table-cell table:number-columns-repeated="1017"/>
        </table:table-row>
        <table:table-row>
          <table:table-cell table:style-name="ce0" office:value-type="float" office:value="96">
            <text:p>96</text:p>
          </table:table-cell>
          <table:table-cell table:style-name="ce0" office:value-type="string">
            <text:p>PTU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DOM KRAJANOV GRAJENA, GRAJENA 46</text:p>
          </table:table-cell>
          <table:table-cell table:style-name="ce0" office:value-type="float" office:value="294">
            <text:p>294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1">
            <text:p>701</text:p>
          </table:table-cell>
          <table:table-cell table:style-name="ce0" office:value-type="string">
            <text:p>BEZNOVCI, GASILSKI DOM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2">
            <text:p>702</text:p>
          </table:table-cell>
          <table:table-cell table:style-name="ce0" office:value-type="string">
            <text:p>BODONCI, GASILSKI DOM</text:p>
          </table:table-cell>
          <table:table-cell table:style-name="ce0" office:value-type="float" office:value="368">
            <text:p>368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3">
            <text:p>703</text:p>
          </table:table-cell>
          <table:table-cell table:style-name="ce0" office:value-type="string">
            <text:p>BOKRAČI, GASILSKI DOM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4">
            <text:p>704</text:p>
          </table:table-cell>
          <table:table-cell table:style-name="ce0" office:value-type="string">
            <text:p>BREZOVCI, GASILSKI DOM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5">
            <text:p>705</text:p>
          </table:table-cell>
          <table:table-cell table:style-name="ce0" office:value-type="string">
            <text:p>DANKOVCI, GASILSKI DOM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6">
            <text:p>706</text:p>
          </table:table-cell>
          <table:table-cell table:style-name="ce0" office:value-type="string">
            <text:p>DOLINA, GASILSKI DOM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7">
            <text:p>707</text:p>
          </table:table-cell>
          <table:table-cell table:style-name="ce0" office:value-type="string">
            <text:p>GORICA, VEČNAMENSKI OBJEKT PRI IGRIŠČU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8">
            <text:p>708</text:p>
          </table:table-cell>
          <table:table-cell table:style-name="ce0" office:value-type="string">
            <text:p>KUŠTANOVCI, GASILSKI DOM</text:p>
          </table:table-cell>
          <table:table-cell table:style-name="ce0" office:value-type="float" office:value="128">
            <text:p>128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9">
            <text:p>709</text:p>
          </table:table-cell>
          <table:table-cell table:style-name="ce0" office:value-type="string">
            <text:p>LEMERJE, GASILSKI DOM</text:p>
          </table:table-cell>
          <table:table-cell table:style-name="ce0" office:value-type="float" office:value="224">
            <text:p>224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0">
            <text:p>710</text:p>
          </table:table-cell>
          <table:table-cell table:style-name="ce0" office:value-type="string">
            <text:p>MAČKOVCI, GASILSKI DOM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1">
            <text:p>711</text:p>
          </table:table-cell>
          <table:table-cell table:style-name="ce0" office:value-type="string">
            <text:p>MOŠČANCI, GASILSKI DOM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2">
            <text:p>712</text:p>
          </table:table-cell>
          <table:table-cell table:style-name="ce0" office:value-type="string">
            <text:p>OTOVCI, GASILSKI DOM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3">
            <text:p>713</text:p>
          </table:table-cell>
          <table:table-cell table:style-name="ce0" office:value-type="string">
            <text:p>PEČAROVCI, GASILSKI DOM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4">
            <text:p>714</text:p>
          </table:table-cell>
          <table:table-cell table:style-name="ce0" office:value-type="string">
            <text:p>POZNANOVCI, GASILSKI DOM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5">
            <text:p>715</text:p>
          </table:table-cell>
          <table:table-cell table:style-name="ce0" office:value-type="string">
            <text:p>PREDANOVCI, GASILSKI DOM</text:p>
          </table:table-cell>
          <table:table-cell table:style-name="ce0" office:value-type="float" office:value="151">
            <text:p>15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6">
            <text:p>716</text:p>
          </table:table-cell>
          <table:table-cell table:style-name="ce0" office:value-type="string">
            <text:p>PROSEČKA VAS, GASILSKI DOM</text:p>
          </table:table-cell>
          <table:table-cell table:style-name="ce0" office:value-type="float" office:value="96">
            <text:p>96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7">
            <text:p>717</text:p>
          </table:table-cell>
          <table:table-cell table:style-name="ce0" office:value-type="string">
            <text:p>PUCONCI, OSNOVNA ŠOLA</text:p>
          </table:table-cell>
          <table:table-cell table:style-name="ce0" office:value-type="float" office:value="528">
            <text:p>528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8">
            <text:p>718</text:p>
          </table:table-cell>
          <table:table-cell table:style-name="ce0" office:value-type="string">
            <text:p>PUŽEVCI, GASILSKI DOM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9">
            <text:p>719</text:p>
          </table:table-cell>
          <table:table-cell table:style-name="ce0" office:value-type="string">
            <text:p>STRUKOVCI, GASILSKI DOM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0">
            <text:p>720</text:p>
          </table:table-cell>
          <table:table-cell table:style-name="ce0" office:value-type="string">
            <text:p>ŠALAMENCI, GASILSKI DOM</text:p>
          </table:table-cell>
          <table:table-cell table:style-name="ce0" office:value-type="float" office:value="251">
            <text:p>25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1">
            <text:p>721</text:p>
          </table:table-cell>
          <table:table-cell table:style-name="ce0" office:value-type="string">
            <text:p>VADARCI, GASILSKI DOM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2">
            <text:p>722</text:p>
          </table:table-cell>
          <table:table-cell table:style-name="ce0" office:value-type="string">
            <text:p>VANEČA, GASILSKI DOM</text:p>
          </table:table-cell>
          <table:table-cell table:style-name="ce0" office:value-type="float" office:value="438">
            <text:p>438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3">
            <text:p>723</text:p>
          </table:table-cell>
          <table:table-cell table:style-name="ce0" office:value-type="string">
            <text:p>ZENKOVCI, GASILSKI DOM</text:p>
          </table:table-cell>
          <table:table-cell table:style-name="ce0" office:value-type="float" office:value="264">
            <text:p>264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AŠKI DOM PLANICA, PLANICA 17C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AŠKI DOM RANČE, RANČE 174</text:p>
          </table:table-cell>
          <table:table-cell table:style-name="ce0" office:value-type="float" office:value="229">
            <text:p>229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AŠKI DOM LOKA, LOKA PRI FRAMU 13</text:p>
          </table:table-cell>
          <table:table-cell table:style-name="ce0" office:value-type="float" office:value="115">
            <text:p>115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ŠKI DOM KOPIVNIK, KOPIVNIK 4A 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AŠKI DOM POŽEG, POŽEG 17</text:p>
          </table:table-cell>
          <table:table-cell table:style-name="ce0" office:value-type="float" office:value="557">
            <text:p>557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FRAM, TURNERJEVA UL. 105</text:p>
          </table:table-cell>
          <table:table-cell table:style-name="ce0" office:value-type="float" office:value="927">
            <text:p>927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FRAM, TURNERJEVA UL. 105</text:p>
          </table:table-cell>
          <table:table-cell table:style-name="ce0" office:value-type="float" office:value="344">
            <text:p>344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AŠKI DOM MORJE, PRIOLOVA C. 54</text:p>
          </table:table-cell>
          <table:table-cell table:style-name="ce0" office:value-type="float" office:value="884">
            <text:p>884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PODOVA, PODOVA 26</text:p>
          </table:table-cell>
          <table:table-cell table:style-name="ce0" office:value-type="float" office:value="217">
            <text:p>217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PODOVA, PODOVA 26</text:p>
          </table:table-cell>
          <table:table-cell table:style-name="ce0" office:value-type="float" office:value="260">
            <text:p>260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ILSKI DOM GORICA, SP. GORICA 55A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ASILSKI DOM GORICA, SP. GORICA 55A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SNOVNA ŠOLA RAČE, GRAJSKI TRG 1</text:p>
          </table:table-cell>
          <table:table-cell table:style-name="ce0" office:value-type="float" office:value="851">
            <text:p>851</text:p>
          </table:table-cell>
          <table:table-cell table:number-columns-repeated="1017"/>
        </table:table-row>
        <table:table-row>
          <table:table-cell table:style-name="ce0" office:value-type="float" office:value="98">
            <text:p>98</text:p>
          </table:table-cell>
          <table:table-cell table:style-name="ce0" office:value-type="string">
            <text:p>RAČE-FRA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SNOVNA ŠOLA RAČE, GRAJSKI TRG 1</text:p>
          </table:table-cell>
          <table:table-cell table:style-name="ce0" office:value-type="float" office:value="1524">
            <text:p>1524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RADEČE, GLEDALIŠKA POT 2, RADEČE</text:p>
          </table:table-cell>
          <table:table-cell table:style-name="ce0" office:value-type="float" office:value="400">
            <text:p>400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NJIŽNICA RADEČE, ULICA OF 2, RADEČE</text:p>
          </table:table-cell>
          <table:table-cell table:style-name="ce0" office:value-type="float" office:value="478">
            <text:p>478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DRUŠTVA INVALIDOV, TITOVA ULICA 107</text:p>
          </table:table-cell>
          <table:table-cell table:style-name="ce0" office:value-type="float" office:value="519">
            <text:p>519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RTEC RADEČE, KOLENOV GRABEN 6, RADEČE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RIBIČ RADO, OBREŽJE 21, RADEČE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OSTILNA STRNAD, HOTEMEŽ 6, RADEČE</text:p>
          </table:table-cell>
          <table:table-cell table:style-name="ce0" office:value-type="float" office:value="181">
            <text:p>181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LAZNIK LEOPOLD, JELOVO 7, RADEČE</text:p>
          </table:table-cell>
          <table:table-cell table:style-name="ce0" office:value-type="float" office:value="139">
            <text:p>139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JAGNJENICA, JAGNJENICA 14, RADEČE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GD SVIBNO, SVIBNO 18A, RADEČE</text:p>
          </table:table-cell>
          <table:table-cell table:style-name="ce0" office:value-type="float" office:value="295">
            <text:p>295</text:p>
          </table:table-cell>
          <table:table-cell table:number-columns-repeated="1017"/>
        </table:table-row>
        <table:table-row>
          <table:table-cell table:style-name="ce0" office:value-type="float" office:value="99">
            <text:p>99</text:p>
          </table:table-cell>
          <table:table-cell table:style-name="ce0" office:value-type="string">
            <text:p>RADE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 KS VRHOVO, VRHOVO 43A, RADEČE</text:p>
          </table:table-cell>
          <table:table-cell table:style-name="ce0" office:value-type="float" office:value="404">
            <text:p>404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RADENCI - OBČINA RADENCI, RADGONSKA C. 9G</text:p>
          </table:table-cell>
          <table:table-cell table:style-name="ce0" office:value-type="float" office:value="622">
            <text:p>622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ORAČEVA-LOVSKI DOM (JEŽ), BORAČEVA 40C</text:p>
          </table:table-cell>
          <table:table-cell table:style-name="ce0" office:value-type="float" office:value="370">
            <text:p>370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RATOVCI-GASILSKI DOM, ŠRATOVCI 34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JANŽEV VRH-GASILSKI DOM, JANŽEV VRH 68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URJANCI-POSL.OBJ. GMW WEINDORFER, D.O.O.</text:p>
          </table:table-cell>
          <table:table-cell table:style-name="ce0" office:value-type="float" office:value="182">
            <text:p>182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HRASTJE MOTA-GASILSKI DOM, HRASTJE MOTA 36A</text:p>
          </table:table-cell>
          <table:table-cell table:style-name="ce0" office:value-type="float" office:value="294">
            <text:p>294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RADENCI-VRTEC RADENCI, TITOVA CESTA 1</text:p>
          </table:table-cell>
          <table:table-cell table:style-name="ce0" office:value-type="float" office:value="457">
            <text:p>457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RADENC I- OŠ RADENCI, RADGONSKA C. 10</text:p>
          </table:table-cell>
          <table:table-cell table:style-name="ce0" office:value-type="float" office:value="674">
            <text:p>674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HRAŠENSKI VRH-GASILSKI DOM, HRAŠENSKI VRH 13</text:p>
          </table:table-cell>
          <table:table-cell table:style-name="ce0" office:value-type="float" office:value="219">
            <text:p>219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APELSKI VRH-DOM KRAJANOV IN GASILCEV, KAP.VRH 90</text:p>
          </table:table-cell>
          <table:table-cell table:style-name="ce0" office:value-type="float" office:value="362">
            <text:p>362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MURŠČAK - NASPROTI STARE ŠOLE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APELSKI VRH - OŠ KAPELA, KAPELSKI VRH 95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100">
            <text:p>100</text:p>
          </table:table-cell>
          <table:table-cell table:style-name="ce0" office:value-type="string">
            <text:p>RADE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KOSLAVCI-GASLISKI DOM, OKOSLAVCI 63A</text:p>
          </table:table-cell>
          <table:table-cell table:style-name="ce0" office:value-type="float" office:value="222">
            <text:p>222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ZD RADLJE, MARIBORSKA CESTA 37</text:p>
          </table:table-cell>
          <table:table-cell table:style-name="ce0" office:value-type="float" office:value="735">
            <text:p>735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HOTEL RADLJE, MARIBORSKA CESTA 8</text:p>
          </table:table-cell>
          <table:table-cell table:style-name="ce0" office:value-type="float" office:value="890">
            <text:p>890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RADLJE, KOROŠKA CESTA 17</text:p>
          </table:table-cell>
          <table:table-cell table:style-name="ce0" office:value-type="float" office:value="735">
            <text:p>735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RIBIŠKI DOM RADLJE, ZG. VIŽINGA 1</text:p>
          </table:table-cell>
          <table:table-cell table:style-name="ce0" office:value-type="float" office:value="367">
            <text:p>367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. DRUŠTVA UPOKOJENCEV RADLJE, MARIBORSKA C. 26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AR VAS, VAS 32</text:p>
          </table:table-cell>
          <table:table-cell table:style-name="ce0" office:value-type="float" office:value="331">
            <text:p>331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. DRUŠTVA UPOKOJENCEV RADLJE, MARIBORSKA C. 26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AR VAS, VAS 32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SV. ANTON NA POH., SV. ANTON NA POH. 59</text:p>
          </table:table-cell>
          <table:table-cell table:style-name="ce0" office:value-type="float" office:value="148">
            <text:p>148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ZADRUŽNI DOM VUHRED, VUHRED 1</text:p>
          </table:table-cell>
          <table:table-cell table:style-name="ce0" office:value-type="float" office:value="662">
            <text:p>662</text:p>
          </table:table-cell>
          <table:table-cell table:number-columns-repeated="1017"/>
        </table:table-row>
        <table:table-row>
          <table:table-cell table:style-name="ce0" office:value-type="float" office:value="101">
            <text:p>101</text:p>
          </table:table-cell>
          <table:table-cell table:style-name="ce0" office:value-type="string">
            <text:p>RADLJ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VORANA REMŠNIK, REMŠNIK 3</text:p>
          </table:table-cell>
          <table:table-cell table:style-name="ce0" office:value-type="float" office:value="442">
            <text:p>44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LUB UPOKOJENCEV BEGUNJE,BEGUNJE NA GORENJSKEM 23</text:p>
          </table:table-cell>
          <table:table-cell table:style-name="ce0" office:value-type="float" office:value="928">
            <text:p>928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OST. LOKAL NO LIMITS, ZAPUŽE 2A</text:p>
          </table:table-cell>
          <table:table-cell table:style-name="ce0" office:value-type="float" office:value="657">
            <text:p>657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O ORODIŠČE DVORSKA VAS, DVORSKA VAS 20 A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SLATNA, SLATNA 15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ULTURNI DOM BREZJE, BREZJE 80 C</text:p>
          </table:table-cell>
          <table:table-cell table:style-name="ce0" office:value-type="float" office:value="772">
            <text:p>77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OM KRAJANOV KAMNA GORICA, KAMNA GORICA 58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INDIKALNI DOM KROPA, KROPA 3</text:p>
          </table:table-cell>
          <table:table-cell table:style-name="ce0" office:value-type="float" office:value="729">
            <text:p>729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ZADRUŽNI DOM LANCOVO, LANCOVO 30</text:p>
          </table:table-cell>
          <table:table-cell table:style-name="ce0" office:value-type="float" office:value="812">
            <text:p>81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HLEBCE, HLEBCE 9</text:p>
          </table:table-cell>
          <table:table-cell table:style-name="ce0" office:value-type="float" office:value="237">
            <text:p>237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URISTIČNA KMETIJA PR GROM, HRAŠE 17 C</text:p>
          </table:table-cell>
          <table:table-cell table:style-name="ce0" office:value-type="float" office:value="196">
            <text:p>196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STANOVANJSKA HIŠA PRI ČOPU, STUDENČICE 4 A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RUŽBENI CENTER LESCE, ALPSKA CESTA 58, LESCE</text:p>
          </table:table-cell>
          <table:table-cell table:style-name="ce0" office:value-type="float" office:value="1198">
            <text:p>1198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F.S.FINŽGARJA LESCE, BEGUNJSKA C. 7</text:p>
          </table:table-cell>
          <table:table-cell table:style-name="ce0" office:value-type="float" office:value="1067">
            <text:p>1067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ŠD LJUBNO, LJUBNO 114</text:p>
          </table:table-cell>
          <table:table-cell table:style-name="ce0" office:value-type="float" office:value="385">
            <text:p>385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RTEC POSAVEC, POSAVEC 86</text:p>
          </table:table-cell>
          <table:table-cell table:style-name="ce0" office:value-type="float" office:value="452">
            <text:p>45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ULTURNI DOM MOŠNJE, MOŠNJE 41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ASILSKI DOM PODNART, PODNART 13</text:p>
          </table:table-cell>
          <table:table-cell table:style-name="ce0" office:value-type="float" office:value="852">
            <text:p>85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ŠP.PARK RADOVLJICA, PROSTOR PD, UL.S.ŽAGARJA 2B</text:p>
          </table:table-cell>
          <table:table-cell table:style-name="ce0" office:value-type="float" office:value="908">
            <text:p>908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R. GOST. IN TUR. ŠOLA RADOVLJICA, KRANJSKA C. 24</text:p>
          </table:table-cell>
          <table:table-cell table:style-name="ce0" office:value-type="float" office:value="1161">
            <text:p>1161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AVLA OBČINE RADOVLJICA, GORENJSKA CESTA 19</text:p>
          </table:table-cell>
          <table:table-cell table:style-name="ce0" office:value-type="float" office:value="997">
            <text:p>997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EKONOMSKA GIMNAZIJA IN SR.ŠOLA RADOVLJCA,GOR.C.13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Š AT LINHARTA RADOVLJICA, KRANJSKA C. 27</text:p>
          </table:table-cell>
          <table:table-cell table:style-name="ce0" office:value-type="float" office:value="1260">
            <text:p>1260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STANOVANJSKA HIŠA JENSTERLE, NOVA VAS 45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VEČNAM. OBJEKT V ŠP. PARKU VRBNJE, VRBNJE 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ASILSKI DOM SREDNJA DOBRAVA, SREDNJA DOBRAVA 7</text:p>
          </table:table-cell>
          <table:table-cell table:style-name="ce0" office:value-type="float" office:value="393">
            <text:p>393</text:p>
          </table:table-cell>
          <table:table-cell table:number-columns-repeated="1017"/>
        </table:table-row>
        <table:table-row>
          <table:table-cell table:style-name="ce0" office:value-type="float" office:value="102">
            <text:p>102</text:p>
          </table:table-cell>
          <table:table-cell table:style-name="ce0" office:value-type="string">
            <text:p>RADOV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PROSTOR KS OTOK, ZGORNJI OTOK 6A</text:p>
          </table:table-cell>
          <table:table-cell table:style-name="ce0" office:value-type="float" office:value="147">
            <text:p>147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EČNAMENSKA DVORANA KOTLJE, KOTLJE 7K</text:p>
          </table:table-cell>
          <table:table-cell table:style-name="ce0" office:value-type="float" office:value="823">
            <text:p>823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RDINJE-PODVRATNIK, BRDINJE 78</text:p>
          </table:table-cell>
          <table:table-cell table:style-name="ce0" office:value-type="float" office:value="416">
            <text:p>416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KOROŠKI JEKLARJI 1, JAVORNIK 35</text:p>
          </table:table-cell>
          <table:table-cell table:style-name="ce0" office:value-type="float" office:value="563">
            <text:p>563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KOROŠKI JEKLARJI 2, JAVORNIK 35</text:p>
          </table:table-cell>
          <table:table-cell table:style-name="ce0" office:value-type="float" office:value="496">
            <text:p>496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KOROŠKI JEKLARJI 3, JAVORNIK 35</text:p>
          </table:table-cell>
          <table:table-cell table:style-name="ce0" office:value-type="float" office:value="566">
            <text:p>566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KOROŠKI JEKLARJI 4, JAVORNIK 35</text:p>
          </table:table-cell>
          <table:table-cell table:style-name="ce0" office:value-type="float" office:value="475">
            <text:p>475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PREŽIHOVEGA VORANCA 1, GOZDARSKA POT 11</text:p>
          </table:table-cell>
          <table:table-cell table:style-name="ce0" office:value-type="float" office:value="535">
            <text:p>535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PREŽIHOVEGA VORANCA 2, GOZDARSKA POT 11</text:p>
          </table:table-cell>
          <table:table-cell table:style-name="ce0" office:value-type="float" office:value="542">
            <text:p>542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Š PREŽIHOVEGA VORANCA 3, GOZDARSKA POT 11</text:p>
          </table:table-cell>
          <table:table-cell table:style-name="ce0" office:value-type="float" office:value="498">
            <text:p>498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ULTURNI DOM RAVNE, GLEDALIŠKA POT 1</text:p>
          </table:table-cell>
          <table:table-cell table:style-name="ce0" office:value-type="float" office:value="586">
            <text:p>586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BČINA RAVNE, GAČNIKOVA POT 5</text:p>
          </table:table-cell>
          <table:table-cell table:style-name="ce0" office:value-type="float" office:value="557">
            <text:p>557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ČISTILNA NAPRAVA RAVNE, DOBRIJE 9A</text:p>
          </table:table-cell>
          <table:table-cell table:style-name="ce0" office:value-type="float" office:value="335">
            <text:p>335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MLADINSKI DOM STROJNSKA REKA, STRAŽIŠČE 15</text:p>
          </table:table-cell>
          <table:table-cell table:style-name="ce0" office:value-type="float" office:value="714">
            <text:p>714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ZELEN BREG - KMETIJA LIZI, ZELEN BREG 8</text:p>
          </table:table-cell>
          <table:table-cell table:style-name="ce0" office:value-type="float" office:value="153">
            <text:p>153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SNOVNA ŠOLA STROJNA, STROJNA 22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DOBJA VAS-MPIK1, DOBJA VAS 185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103">
            <text:p>103</text:p>
          </table:table-cell>
          <table:table-cell table:style-name="ce0" office:value-type="string">
            <text:p>RAVNE NA KOROŠK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ASILSKI DOM KOTLJE, KOTLJE 4A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1">
            <text:p>301</text:p>
          </table:table-cell>
          <table:table-cell table:style-name="ce0" office:value-type="string">
            <text:p>GLASBENA ŠOLA, KOLODVORSKA 10, RIBNICA</text:p>
          </table:table-cell>
          <table:table-cell table:style-name="ce0" office:value-type="float" office:value="477">
            <text:p>47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2">
            <text:p>302</text:p>
          </table:table-cell>
          <table:table-cell table:style-name="ce0" office:value-type="string">
            <text:p>ŠPORTNI CENTER RIBNICA, MAJNIKOVA 2, RIBNICA</text:p>
          </table:table-cell>
          <table:table-cell table:style-name="ce0" office:value-type="float" office:value="161">
            <text:p>161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3">
            <text:p>303</text:p>
          </table:table-cell>
          <table:table-cell table:style-name="ce0" office:value-type="string">
            <text:p>ROKODELSKI CENTER (A), C. NA UGAR 6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4">
            <text:p>304</text:p>
          </table:table-cell>
          <table:table-cell table:style-name="ce0" office:value-type="string">
            <text:p>OŠ RIBNICA, ŠOLSKA UL. 2, RIBNICA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5">
            <text:p>305</text:p>
          </table:table-cell>
          <table:table-cell table:style-name="ce0" office:value-type="string">
            <text:p>ROKODELSKI CENTER (B), CESTA NA UGAR 6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6">
            <text:p>306</text:p>
          </table:table-cell>
          <table:table-cell table:style-name="ce0" office:value-type="string">
            <text:p>DRUŠTVO INVALIDOV, KNAFLJEV TRG 2, RIBNICA</text:p>
          </table:table-cell>
          <table:table-cell table:style-name="ce0" office:value-type="float" office:value="197">
            <text:p>19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7">
            <text:p>307</text:p>
          </table:table-cell>
          <table:table-cell table:style-name="ce0" office:value-type="string">
            <text:p>TD RIBNICA, GALLUSOVO NABREŽJE 10</text:p>
          </table:table-cell>
          <table:table-cell table:style-name="ce0" office:value-type="float" office:value="192">
            <text:p>192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OŠ DOLENJA VAS, ŠOLSKA ULICA 9, DOLENJA. VAS</text:p>
          </table:table-cell>
          <table:table-cell table:style-name="ce0" office:value-type="float" office:value="333">
            <text:p>333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GASILSKI DOM GORIČA VAS, GORIČA VAS 68A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2">
            <text:p>202</text:p>
          </table:table-cell>
          <table:table-cell table:style-name="ce0" office:value-type="string">
            <text:p>GASILSKI DOM NEMŠKA VAS, NEMŠKA VAS 22</text:p>
          </table:table-cell>
          <table:table-cell table:style-name="ce0" office:value-type="float" office:value="190">
            <text:p>190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3">
            <text:p>203</text:p>
          </table:table-cell>
          <table:table-cell table:style-name="ce0" office:value-type="string">
            <text:p>OBORA, OTAVICE 31B, RIBNICA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4">
            <text:p>204</text:p>
          </table:table-cell>
          <table:table-cell table:style-name="ce0" office:value-type="string">
            <text:p>GASILSKI DOM BUKOVICA, BUKOVICA 12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5">
            <text:p>205</text:p>
          </table:table-cell>
          <table:table-cell table:style-name="ce0" office:value-type="string">
            <text:p>GASILSKI DOM DANE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7">
            <text:p>207</text:p>
          </table:table-cell>
          <table:table-cell table:style-name="ce0" office:value-type="string">
            <text:p>GASILSKI DOM LIPOVEC, LIPOVEC 17</text:p>
          </table:table-cell>
          <table:table-cell table:style-name="ce0" office:value-type="float" office:value="129">
            <text:p>129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8">
            <text:p>208</text:p>
          </table:table-cell>
          <table:table-cell table:style-name="ce0" office:value-type="string">
            <text:p>GASILSKI DOM, PRIGORICA 38, DOL. VAS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9">
            <text:p>209</text:p>
          </table:table-cell>
          <table:table-cell table:style-name="ce0" office:value-type="string">
            <text:p>GASILSKI DOM, LONČARSKA ULICA 66, DOL. VAS</text:p>
          </table:table-cell>
          <table:table-cell table:style-name="ce0" office:value-type="float" office:value="243">
            <text:p>243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0">
            <text:p>210</text:p>
          </table:table-cell>
          <table:table-cell table:style-name="ce0" office:value-type="string">
            <text:p>PRI DRAGU MERHARJU, BLATE 1</text:p>
          </table:table-cell>
          <table:table-cell table:style-name="ce0" office:value-type="float" office:value="52">
            <text:p>52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1">
            <text:p>211</text:p>
          </table:table-cell>
          <table:table-cell table:style-name="ce0" office:value-type="string">
            <text:p>GASILSKI DOM, RAKITNICA 6A, DOL. VAS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2">
            <text:p>212</text:p>
          </table:table-cell>
          <table:table-cell table:style-name="ce0" office:value-type="string">
            <text:p>GASILSKI DOM, GRČARICE 3, DOL. VAS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401">
            <text:p>401</text:p>
          </table:table-cell>
          <table:table-cell table:style-name="ce0" office:value-type="string">
            <text:p>GOSTILNA PRI ANDOLJŠKU, HROVAČA 30</text:p>
          </table:table-cell>
          <table:table-cell table:style-name="ce0" office:value-type="float" office:value="295">
            <text:p>295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GOSTIŠČE MAKŠAR, BREŽE 18A, RIBNICA</text:p>
          </table:table-cell>
          <table:table-cell table:style-name="ce0" office:value-type="float" office:value="128">
            <text:p>128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101">
            <text:p>101</text:p>
          </table:table-cell>
          <table:table-cell table:style-name="ce0" office:value-type="string">
            <text:p>GASILSKI DOM, SVETI GREGOR 17, ORTNEK</text:p>
          </table:table-cell>
          <table:table-cell table:style-name="ce0" office:value-type="float" office:value="347">
            <text:p>34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2">
            <text:p>402</text:p>
          </table:table-cell>
          <table:table-cell table:style-name="ce0" office:value-type="string">
            <text:p>GASILSKI DOM SAJEVEC</text:p>
          </table:table-cell>
          <table:table-cell table:style-name="ce0" office:value-type="float" office:value="122">
            <text:p>122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3">
            <text:p>403</text:p>
          </table:table-cell>
          <table:table-cell table:style-name="ce0" office:value-type="string">
            <text:p>GASILSKI DOM JURJEVICA, JURJEVICA 37A</text:p>
          </table:table-cell>
          <table:table-cell table:style-name="ce0" office:value-type="float" office:value="167">
            <text:p>16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4">
            <text:p>404</text:p>
          </table:table-cell>
          <table:table-cell table:style-name="ce0" office:value-type="string">
            <text:p>PRI GORNIK IVANKI, KOT 11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5">
            <text:p>405</text:p>
          </table:table-cell>
          <table:table-cell table:style-name="ce0" office:value-type="string">
            <text:p>DOM DRUŠTVA VETER BREG, BREG 17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6">
            <text:p>406</text:p>
          </table:table-cell>
          <table:table-cell table:style-name="ce0" office:value-type="string">
            <text:p>GASILSKI DOM, DOLENJI LAZI 2A, RIBNICA</text:p>
          </table:table-cell>
          <table:table-cell table:style-name="ce0" office:value-type="float" office:value="250">
            <text:p>250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7">
            <text:p>407</text:p>
          </table:table-cell>
          <table:table-cell table:style-name="ce0" office:value-type="string">
            <text:p>GOSTIŠČE VRBA, ŽLEBIČ 15A</text:p>
          </table:table-cell>
          <table:table-cell table:style-name="ce0" office:value-type="float" office:value="308">
            <text:p>308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8">
            <text:p>408</text:p>
          </table:table-cell>
          <table:table-cell table:style-name="ce0" office:value-type="string">
            <text:p>OŠ SUŠJE, SUŠJE 2, RIBNICA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09">
            <text:p>409</text:p>
          </table:table-cell>
          <table:table-cell table:style-name="ce0" office:value-type="string">
            <text:p>ŠOLA VELIKE POLJANE, VELIKE POLJANE 45</text:p>
          </table:table-cell>
          <table:table-cell table:style-name="ce0" office:value-type="float" office:value="143">
            <text:p>143</text:p>
          </table:table-cell>
          <table:table-cell table:number-columns-repeated="1017"/>
        </table:table-row>
        <table:table-row>
          <table:table-cell table:style-name="ce0" office:value-type="float" office:value="104">
            <text:p>104</text:p>
          </table:table-cell>
          <table:table-cell table:style-name="ce0" office:value-type="string">
            <text:p>RIB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410">
            <text:p>410</text:p>
          </table:table-cell>
          <table:table-cell table:style-name="ce0" office:value-type="string">
            <text:p>GOSTILNA MATJAK, ORTNEK 2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1">
            <text:p>801</text:p>
          </table:table-cell>
          <table:table-cell table:style-name="ce0" office:value-type="string">
            <text:p>FIKŠINCI, VAŠKO-GASILSKI DOM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2">
            <text:p>802</text:p>
          </table:table-cell>
          <table:table-cell table:style-name="ce0" office:value-type="string">
            <text:p>KRAMAROVCI, VAŠKO-GASILSKI DOM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3">
            <text:p>803</text:p>
          </table:table-cell>
          <table:table-cell table:style-name="ce0" office:value-type="string">
            <text:p>NUSKOVA, VAŠKO-GASILSKI DOM</text:p>
          </table:table-cell>
          <table:table-cell table:style-name="ce0" office:value-type="float" office:value="244">
            <text:p>244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4">
            <text:p>804</text:p>
          </table:table-cell>
          <table:table-cell table:style-name="ce0" office:value-type="string">
            <text:p>OCINJE, VAŠKI DOM</text:p>
          </table:table-cell>
          <table:table-cell table:style-name="ce0" office:value-type="float" office:value="39">
            <text:p>39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5">
            <text:p>805</text:p>
          </table:table-cell>
          <table:table-cell table:style-name="ce0" office:value-type="string">
            <text:p>PERTOČA, VAŠKO-GASILSKI DOM</text:p>
          </table:table-cell>
          <table:table-cell table:style-name="ce0" office:value-type="float" office:value="336">
            <text:p>336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6">
            <text:p>806</text:p>
          </table:table-cell>
          <table:table-cell table:style-name="ce0" office:value-type="string">
            <text:p>ROGAŠOVCI, VAŠKO-GASILSKI DOM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7">
            <text:p>807</text:p>
          </table:table-cell>
          <table:table-cell table:style-name="ce0" office:value-type="string">
            <text:p>ROPOČA, GASILSKI DOM, SPODAJ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8">
            <text:p>808</text:p>
          </table:table-cell>
          <table:table-cell table:style-name="ce0" office:value-type="string">
            <text:p>SERDICA, VAŠKO-GASILSKI DOM</text:p>
          </table:table-cell>
          <table:table-cell table:style-name="ce0" office:value-type="float" office:value="425">
            <text:p>425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9">
            <text:p>809</text:p>
          </table:table-cell>
          <table:table-cell table:style-name="ce0" office:value-type="string">
            <text:p>SOTINA, VAŠKO-GASILSKI DOM</text:p>
          </table:table-cell>
          <table:table-cell table:style-name="ce0" office:value-type="float" office:value="282">
            <text:p>282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10">
            <text:p>810</text:p>
          </table:table-cell>
          <table:table-cell table:style-name="ce0" office:value-type="string">
            <text:p>SVETI JURIJ, VAŠKO-GASILSKI DOM</text:p>
          </table:table-cell>
          <table:table-cell table:style-name="ce0" office:value-type="float" office:value="368">
            <text:p>368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11">
            <text:p>811</text:p>
          </table:table-cell>
          <table:table-cell table:style-name="ce0" office:value-type="string">
            <text:p>VEČESLAVCI, VAŠKO-GASILSKI DOM</text:p>
          </table:table-cell>
          <table:table-cell table:style-name="ce0" office:value-type="float" office:value="310">
            <text:p>310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RUSL JOŽEF, BRESTOVEC 1</text:p>
          </table:table-cell>
          <table:table-cell table:style-name="ce0" office:value-type="float" office:value="696">
            <text:p>696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OVAČIČ MARIJA, KAMENCE 24</text:p>
          </table:table-cell>
          <table:table-cell table:style-name="ce0" office:value-type="float" office:value="267">
            <text:p>267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I.OŠ ROGAŠKA SLATINA, KIDRIČEVA ULICA 24</text:p>
          </table:table-cell>
          <table:table-cell table:style-name="ce0" office:value-type="float" office:value="600">
            <text:p>600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JAGODIČ BOŠTJAN S.P., STEKLARSKA ULICA 1B</text:p>
          </table:table-cell>
          <table:table-cell table:style-name="ce0" office:value-type="float" office:value="1195">
            <text:p>1195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RUSL JOŽEF, BRESTOVEC 1</text:p>
          </table:table-cell>
          <table:table-cell table:style-name="ce0" office:value-type="float" office:value="434">
            <text:p>434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, PRVOMAJSKA ULICA 15A</text:p>
          </table:table-cell>
          <table:table-cell table:style-name="ce0" office:value-type="float" office:value="788">
            <text:p>788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II.OŠ ROGAŠKA SLATINA, ULICA KOZJANSKEGA ODREDA 4</text:p>
          </table:table-cell>
          <table:table-cell table:style-name="ce0" office:value-type="float" office:value="1156">
            <text:p>1156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OLUB ZVONIMIR (PRI GOLOBU), SP. NEGONJE 18</text:p>
          </table:table-cell>
          <table:table-cell table:style-name="ce0" office:value-type="float" office:value="66">
            <text:p>66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KULTURNI CENTER ROGAŠKA SLATINA, CELJSKA CESTA 3A</text:p>
          </table:table-cell>
          <table:table-cell table:style-name="ce0" office:value-type="float" office:value="468">
            <text:p>468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KOSTRIVNICA, ZG. KOSTRIVNICA 10A</text:p>
          </table:table-cell>
          <table:table-cell table:style-name="ce0" office:value-type="float" office:value="831">
            <text:p>831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ALEŠ TADINA, SPODNJI GABERNIK 35</text:p>
          </table:table-cell>
          <table:table-cell table:style-name="ce0" office:value-type="float" office:value="367">
            <text:p>367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OLUB ZVONIMIR (PRI GOLOBU), SP. NEGONJE 18</text:p>
          </table:table-cell>
          <table:table-cell table:style-name="ce0" office:value-type="float" office:value="570">
            <text:p>570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BERŠEK VINKO, SPODNJE SEČOVO 26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VRTNI CENTER, CEROVEC POD BOČEM 22A</text:p>
          </table:table-cell>
          <table:table-cell table:style-name="ce0" office:value-type="float" office:value="524">
            <text:p>524</text:p>
          </table:table-cell>
          <table:table-cell table:number-columns-repeated="1017"/>
        </table:table-row>
        <table:table-row>
          <table:table-cell table:style-name="ce0" office:value-type="float" office:value="106">
            <text:p>106</text:p>
          </table:table-cell>
          <table:table-cell table:style-name="ce0" office:value-type="string">
            <text:p>ROGAŠKA SLATI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Š SV. FLORIJAN, SV. FLORIJAN 60</text:p>
          </table:table-cell>
          <table:table-cell table:style-name="ce0" office:value-type="float" office:value="445">
            <text:p>445</text:p>
          </table:table-cell>
          <table:table-cell table:number-columns-repeated="1017"/>
        </table:table-row>
        <table:table-row>
          <table:table-cell table:style-name="ce0" office:value-type="float" office:value="107">
            <text:p>107</text:p>
          </table:table-cell>
          <table:table-cell table:style-name="ce0" office:value-type="string">
            <text:p>ROGAT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,STRMOLSKA ULICA 6</text:p>
          </table:table-cell>
          <table:table-cell table:style-name="ce0" office:value-type="float" office:value="1232">
            <text:p>1232</text:p>
          </table:table-cell>
          <table:table-cell table:number-columns-repeated="1017"/>
        </table:table-row>
        <table:table-row>
          <table:table-cell table:style-name="ce0" office:value-type="float" office:value="107">
            <text:p>107</text:p>
          </table:table-cell>
          <table:table-cell table:style-name="ce0" office:value-type="string">
            <text:p>R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AŠKO GASILSKI DOM DONAČKA GORA</text:p>
          </table:table-cell>
          <table:table-cell table:style-name="ce0" office:value-type="float" office:value="756">
            <text:p>756</text:p>
          </table:table-cell>
          <table:table-cell table:number-columns-repeated="1017"/>
        </table:table-row>
        <table:table-row>
          <table:table-cell table:style-name="ce0" office:value-type="float" office:value="107">
            <text:p>107</text:p>
          </table:table-cell>
          <table:table-cell table:style-name="ce0" office:value-type="string">
            <text:p>ROGAT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AŠKO GASILSKI DOM DOBOVEC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BISTRICA, ULICA 27. DECEMBRA 2</text:p>
          </table:table-cell>
          <table:table-cell table:style-name="ce0" office:value-type="float" office:value="1173">
            <text:p>1173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OSTILNA KOPER, LOG 84</text:p>
          </table:table-cell>
          <table:table-cell table:style-name="ce0" office:value-type="float" office:value="350">
            <text:p>350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ANOV BEZENA, BEZENA 17A</text:p>
          </table:table-cell>
          <table:table-cell table:style-name="ce0" office:value-type="float" office:value="480">
            <text:p>480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LOVSKA KOČA, LOBNICA 20C</text:p>
          </table:table-cell>
          <table:table-cell table:style-name="ce0" office:value-type="float" office:value="112">
            <text:p>112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REŽIJSKI OBRAT, MARIBORSKA CESTA 5</text:p>
          </table:table-cell>
          <table:table-cell table:style-name="ce0" office:value-type="float" office:value="1351">
            <text:p>1351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ULTURNI DOM RUŠE, FALSKA CESTA 24</text:p>
          </table:table-cell>
          <table:table-cell table:style-name="ce0" office:value-type="float" office:value="1040">
            <text:p>1040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SMOLNIK, GASILSKA ULICA 7</text:p>
          </table:table-cell>
          <table:table-cell table:style-name="ce0" office:value-type="float" office:value="694">
            <text:p>694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KRAJANOV SMOLNIK, GLAZERJEVA ULICA 29</text:p>
          </table:table-cell>
          <table:table-cell table:style-name="ce0" office:value-type="float" office:value="514">
            <text:p>514</text:p>
          </table:table-cell>
          <table:table-cell table:number-columns-repeated="1017"/>
        </table:table-row>
        <table:table-row>
          <table:table-cell table:style-name="ce0" office:value-type="float" office:value="108">
            <text:p>108</text:p>
          </table:table-cell>
          <table:table-cell table:style-name="ce0" office:value-type="string">
            <text:p>RU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OSTILNA DROZG, FALA 18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ČRMOŠNJICE - ČRMOŠNJICE 24 - PGD ČRMOŠNJICE</text:p>
          </table:table-cell>
          <table:table-cell table:style-name="ce0" office:value-type="float" office:value="153">
            <text:p>153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EROVEC PRI ČREŠNJEVCU 4B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RADNIK - GASILSKI DOM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SEMIČ, SPODNJE GORENJCE 32 - GASILSKI DOM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NESTOPLJA VAS - NESTOPLJA VAS 1, PRI PEČAVAR M.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EMIČ - KULTURNI CENTER, PROSVETNA ULICA 4</text:p>
          </table:table-cell>
          <table:table-cell table:style-name="ce0" office:value-type="float" office:value="1214">
            <text:p>1214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SOJNIK - OSOJNIK 15 - PRI KONDA ROBERTU</text:p>
          </table:table-cell>
          <table:table-cell table:style-name="ce0" office:value-type="float" office:value="146">
            <text:p>146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ROŽNI DOL - GASILSKI DOM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STRANSKA VAS PRI SEMIČU - GASILSKI DOM</text:p>
          </table:table-cell>
          <table:table-cell table:style-name="ce0" office:value-type="float" office:value="228">
            <text:p>228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ŠTREKLJEVEC - GASILSKI DOM, ŠTREKLJEVEC 1C</text:p>
          </table:table-cell>
          <table:table-cell table:style-name="ce0" office:value-type="float" office:value="327">
            <text:p>32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D BLANCA I, BLANCA 24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D POKLEK NAD BLANCO, POKLEK NAD BLANCO 2</text:p>
          </table:table-cell>
          <table:table-cell table:style-name="ce0" office:value-type="float" office:value="232">
            <text:p>23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D BLANCA II, BLANCA 24</text:p>
          </table:table-cell>
          <table:table-cell table:style-name="ce0" office:value-type="float" office:value="227">
            <text:p>22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D BLANCA III, BLANCA 24</text:p>
          </table:table-cell>
          <table:table-cell table:style-name="ce0" office:value-type="float" office:value="98">
            <text:p>98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INPLET D.O.O., DOLNJE BREZOVO 34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GD LOKA PRI ZM I, LOKA PRI ZM 40</text:p>
          </table:table-cell>
          <table:table-cell table:style-name="ce0" office:value-type="float" office:value="245">
            <text:p>245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GD LOKA PRI ZM II, LOKA PRI ZM 40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D LOKA PRI ZM III, LOKA PRI ZM 40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D LOKA PRI ZM IV, LOKA PRI ZM 40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D BREG, ŠENTJUR NA POLJU 18A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 KRAJANOV RAZBOR, RAZBOR 11A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KOMUNALA SEVNICA, NASELJE HEROJA MAROKA 17</text:p>
          </table:table-cell>
          <table:table-cell table:style-name="ce0" office:value-type="float" office:value="632">
            <text:p>63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GOSTILNA KREGL, GORNJE BREZOVO 3</text:p>
          </table:table-cell>
          <table:table-cell table:style-name="ce0" office:value-type="float" office:value="600">
            <text:p>600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DROŽANJE - IVAN JAZBEC, DROŽANJE 13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8</text:p>
          </table:table-cell>
          <table:table-cell table:style-name="ce0" office:value-type="string">
            <text:p>GD ZABUKOVJE NAD SEVNICO, ZABUKOVJE NAD S. 16D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9</text:p>
          </table:table-cell>
          <table:table-cell table:style-name="ce0" office:value-type="string">
            <text:p>GD TRNOVEC, TRNOVEC 3A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60</text:p>
          </table:table-cell>
          <table:table-cell table:style-name="ce0" office:value-type="string">
            <text:p>PODGORJE - JANEZ PODLESNIK, PODGORJE OB S. 17B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D SEVNICA, KVEDROVA C. 25</text:p>
          </table:table-cell>
          <table:table-cell table:style-name="ce0" office:value-type="float" office:value="1142">
            <text:p>114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VRTEC CICIBAN SEVNICA, NASELJE HEROJA MAROKA 22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OŠ SAVA KLADNIKA, TRG SVOBODE 42</text:p>
          </table:table-cell>
          <table:table-cell table:style-name="ce0" office:value-type="float" office:value="1543">
            <text:p>154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VD PARTIZAN, BOŠTANJ 30</text:p>
          </table:table-cell>
          <table:table-cell table:style-name="ce0" office:value-type="float" office:value="899">
            <text:p>89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EČNAMENSKI OBJEKT LOG, LOG 30</text:p>
          </table:table-cell>
          <table:table-cell table:style-name="ce0" office:value-type="float" office:value="243">
            <text:p>24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KD LUKOVEC, LUKOVEC 38</text:p>
          </table:table-cell>
          <table:table-cell table:style-name="ce0" office:value-type="float" office:value="161">
            <text:p>161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ONJSKO - JOŽE MERVIČ, KONJSKO 10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ŽP JELOVEC, JELOVEC 5</text:p>
          </table:table-cell>
          <table:table-cell table:style-name="ce0" office:value-type="float" office:value="179">
            <text:p>17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OSTIŠČE DOLINŠEK, VRH PRI BOŠTANJU 23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OD VAŠKIM KOZOLCEM NA JABLANICI, JABLANICA 24A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EČNAMENSKI DOM ŠMARČNA, ŠMARČNA 4B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VEČNAMENSKI DOM KOMPOLJE, KOMPOLJE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D PRIMOŽ I, PRIMOŽ 6</text:p>
          </table:table-cell>
          <table:table-cell table:style-name="ce0" office:value-type="float" office:value="34">
            <text:p>34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GD PRIMOŽ II, PRIMOŽ 6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GD PRIMOŽ III, PRIMOŽ 6</text:p>
          </table:table-cell>
          <table:table-cell table:style-name="ce0" office:value-type="float" office:value="19">
            <text:p>1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GD PRIMOŽ IV, PRIMOŽ 6</text:p>
          </table:table-cell>
          <table:table-cell table:style-name="ce0" office:value-type="float" office:value="57">
            <text:p>5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GD PRIMOŽ V, PRIMOŽ 6</text:p>
          </table:table-cell>
          <table:table-cell table:style-name="ce0" office:value-type="float" office:value="39">
            <text:p>3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D. ORLE - DIVJAK JANEZ, DOLNJE ORLE 1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D. ORLE - METELKO NADA, DOLNJE ORLE 3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GD STUDENEC I, STUDENEC 43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GD STUDENEC II, STUDENEC 43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GD STUDENEC III, STUDENEC 43</text:p>
          </table:table-cell>
          <table:table-cell table:style-name="ce0" office:value-type="float" office:value="145">
            <text:p>145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DOM KRAJANOV ROVIŠČE I, ROVIŠČE 4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DOM KRAJANOV ROVIŠČE II, ROVIŠČE 4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ZAVRATEC - MARKO RUPAR I, ZAVRATEC 10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ZAVRATEC - MARKO RUPAR II, ZAVRATEC 10</text:p>
          </table:table-cell>
          <table:table-cell table:style-name="ce0" office:value-type="float" office:value="53">
            <text:p>5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ZAVRATEC - MARKO RUPAR III, ZAVRATEC 10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Š KRMELJ I, KRMELJ 25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Š KRMELJ II, KRMELJ 25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Š KRMELJ III, KRMELJ 25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KRMELJ IV, KRMELJ 25</text:p>
          </table:table-cell>
          <table:table-cell table:style-name="ce0" office:value-type="float" office:value="247">
            <text:p>24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KD ŠENTJANŽ I, ŠENTJANŽ 22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BUDNA VAS - MIHA JAZBEC, BUDNA VAS 15A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KAMENICA - FRANCI GOLE, KAMENICA 11</text:p>
          </table:table-cell>
          <table:table-cell table:style-name="ce0" office:value-type="float" office:value="52">
            <text:p>52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LESKOVEC - RENKO ANTONIJA, LESKOVEC V PODBORŠTU 5</text:p>
          </table:table-cell>
          <table:table-cell table:style-name="ce0" office:value-type="float" office:value="67">
            <text:p>67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KD ŠENTJANŽ II, ŠENTJANŽ 22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1</text:p>
          </table:table-cell>
          <table:table-cell table:style-name="ce0" office:value-type="string">
            <text:p>KLADJE PRI K. - ŽAN BUNDERŠEK, KLADJE PRI K. 10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2</text:p>
          </table:table-cell>
          <table:table-cell table:style-name="ce0" office:value-type="string">
            <text:p>GD VELIKI CIRNIK, VELIKI CIRNIK 1A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3</text:p>
          </table:table-cell>
          <table:table-cell table:style-name="ce0" office:value-type="string">
            <text:p>OSREDEK -  BOGDAN PODLOGAR, OSREDEK 15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4</text:p>
          </table:table-cell>
          <table:table-cell table:style-name="ce0" office:value-type="string">
            <text:p>LD TRŽIŠČE, TRŽIŠČE 23</text:p>
          </table:table-cell>
          <table:table-cell table:style-name="ce0" office:value-type="float" office:value="446">
            <text:p>44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5</text:p>
          </table:table-cell>
          <table:table-cell table:style-name="ce0" office:value-type="string">
            <text:p>PIJAVICE - HENRIK HOČEVAR, PIJAVICE 3</text:p>
          </table:table-cell>
          <table:table-cell table:style-name="ce0" office:value-type="float" office:value="296">
            <text:p>29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6</text:p>
          </table:table-cell>
          <table:table-cell table:style-name="ce0" office:value-type="string">
            <text:p>VINSKI DVOR MALKOVEC, MALKOVEC 11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string">
            <text:p>SEV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7</text:p>
          </table:table-cell>
          <table:table-cell table:style-name="ce0" office:value-type="string">
            <text:p>GD TELČE, TELČE 12B</text:p>
          </table:table-cell>
          <table:table-cell table:style-name="ce0" office:value-type="float" office:value="263">
            <text:p>263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BER, V BIVŠI ŠOLI</text:p>
          </table:table-cell>
          <table:table-cell table:style-name="ce0" office:value-type="float" office:value="273">
            <text:p>273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ANE PRI SEŽANI, DOM NA PADULU</text:p>
          </table:table-cell>
          <table:table-cell table:style-name="ce0" office:value-type="float" office:value="353">
            <text:p>353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UTOVLJE,PROSTORI BUNČETOVE DOMAČIJE, DUTOVLJE 65</text:p>
          </table:table-cell>
          <table:table-cell table:style-name="ce0" office:value-type="float" office:value="531">
            <text:p>531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REPLJE, VAŠKI DOM</text:p>
          </table:table-cell>
          <table:table-cell table:style-name="ce0" office:value-type="float" office:value="128">
            <text:p>128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SKOPO, VAŠKA DVORANA</text:p>
          </table:table-cell>
          <table:table-cell table:style-name="ce0" office:value-type="float" office:value="194">
            <text:p>194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OPRIVA, DVORANA VAŠKE SKUPNOSTI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ROSTORI VAŠKE HIŠE CVETKE GEC, KRAJNA VAS 40</text:p>
          </table:table-cell>
          <table:table-cell table:style-name="ce0" office:value-type="float" office:value="98">
            <text:p>98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KAZLJE, DOM KRAJEVNE SKUPNOSTI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LOKEV, KULTURNI DOM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LISKOVICA, PROSTORI BALINARSKEGA KLUBA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VELIKI DOL, V PROSTORIH DVORANE STARE ŠOLE</text:p>
          </table:table-cell>
          <table:table-cell table:style-name="ce0" office:value-type="float" office:value="104">
            <text:p>104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VAŠKA HIŠA DRAGICE KNEZ, TUBLJE PRI KOMNU 16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POVIR, ZADRUŽNI DOM</text:p>
          </table:table-cell>
          <table:table-cell table:style-name="ce0" office:value-type="float" office:value="565">
            <text:p>565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SEDEŽ OBČINE SEŽANA, PARTIZANSKA CESTA 4</text:p>
          </table:table-cell>
          <table:table-cell table:style-name="ce0" office:value-type="float" office:value="686">
            <text:p>686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TROŠKI VRTEC,ULICA JOŽETA PAHORJA 1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VARSTVENO DEL.CENTER-ENOTA SEŽANA,UL. J.PAHORJA 3</text:p>
          </table:table-cell>
          <table:table-cell table:style-name="ce0" office:value-type="float" office:value="819">
            <text:p>819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SNOVNA ŠOLA SEŽANA (V JEDILNICI), KOSOVELOVA 6</text:p>
          </table:table-cell>
          <table:table-cell table:style-name="ce0" office:value-type="float" office:value="402">
            <text:p>402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STARA OSNOVNA ŠOLA V SEŽANI</text:p>
          </table:table-cell>
          <table:table-cell table:style-name="ce0" office:value-type="float" office:value="1094">
            <text:p>1094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ZAVOD ZA GAS. IN REŠEV.SL. SEŽANA,BAZOVIŠKA UL.13</text:p>
          </table:table-cell>
          <table:table-cell table:style-name="ce0" office:value-type="float" office:value="614">
            <text:p>614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L PRI VOGLJAH, ZADRUŽNI DOM</text:p>
          </table:table-cell>
          <table:table-cell table:style-name="ce0" office:value-type="float" office:value="233">
            <text:p>233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ŠTJAK, V BIVŠI ŠOLI, ŠTJAK 40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ŠTORJE, ZADRUŽNI DOM</text:p>
          </table:table-cell>
          <table:table-cell table:style-name="ce0" office:value-type="float" office:value="391">
            <text:p>391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TOMAJ, SEDEŽ KRAJEVNE SKUPNOSTI</text:p>
          </table:table-cell>
          <table:table-cell table:style-name="ce0" office:value-type="float" office:value="418">
            <text:p>418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KRIŽ, VAŠKI DOM</text:p>
          </table:table-cell>
          <table:table-cell table:style-name="ce0" office:value-type="float" office:value="564">
            <text:p>564</text:p>
          </table:table-cell>
          <table:table-cell table:number-columns-repeated="1017"/>
        </table:table-row>
        <table:table-row>
          <table:table-cell table:style-name="ce0" office:value-type="float" office:value="111">
            <text:p>111</text:p>
          </table:table-cell>
          <table:table-cell table:style-name="ce0" office:value-type="string">
            <text:p>SEŽ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TABOR, PROSTORI ŠOLE, TABOR ŠT.9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IVŠI MKC, CELJSKA CESTA 22</text:p>
          </table:table-cell>
          <table:table-cell table:style-name="ce0" office:value-type="float" office:value="981">
            <text:p>981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U SLOVENJ GRADEC, ŠOLSKA UL. 10</text:p>
          </table:table-cell>
          <table:table-cell table:style-name="ce0" office:value-type="float" office:value="1383">
            <text:p>1383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DC SLOVENJ GRADEC, PREŠERNOVA UL. 3B</text:p>
          </table:table-cell>
          <table:table-cell table:style-name="ce0" office:value-type="float" office:value="881">
            <text:p>881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VA OŠ, ŠERCERJEVA UL. 7</text:p>
          </table:table-cell>
          <table:table-cell table:style-name="ce0" office:value-type="float" office:value="1159">
            <text:p>1159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D STARI TRG - 1, STARI TRG 32</text:p>
          </table:table-cell>
          <table:table-cell table:style-name="ce0" office:value-type="float" office:value="541">
            <text:p>541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VRTEC SLOVENJ GRADEC, MAISTROVA UL. 2A</text:p>
          </table:table-cell>
          <table:table-cell table:style-name="ce0" office:value-type="float" office:value="956">
            <text:p>956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D STARI TRG - 2, STARI TRG 32</text:p>
          </table:table-cell>
          <table:table-cell table:style-name="ce0" office:value-type="float" office:value="639">
            <text:p>639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SELE VRHE, SELE 1</text:p>
          </table:table-cell>
          <table:table-cell table:style-name="ce0" office:value-type="float" office:value="501">
            <text:p>501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LANČNIK SELE, SELE 21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OŠ PODGORJE, PODGORJE 172</text:p>
          </table:table-cell>
          <table:table-cell table:style-name="ce0" office:value-type="float" office:value="816">
            <text:p>816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RAZBOR, ZGORNJI RAZBOR 8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PRAPROTNIK RIHTER, SPODNJI RAZBOR 48</text:p>
          </table:table-cell>
          <table:table-cell table:style-name="ce0" office:value-type="float" office:value="40">
            <text:p>40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Š ŠMIKLAVŽ, VODRIŽ 8</text:p>
          </table:table-cell>
          <table:table-cell table:style-name="ce0" office:value-type="float" office:value="289">
            <text:p>289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VORNŠEK RADUŠE, RADUŠE 36</text:p>
          </table:table-cell>
          <table:table-cell table:style-name="ce0" office:value-type="float" office:value="182">
            <text:p>182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PAMEČE, PAMEČE 134</text:p>
          </table:table-cell>
          <table:table-cell table:style-name="ce0" office:value-type="float" office:value="1360">
            <text:p>1360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RADIŠČE PROŠT, GRADIŠČE 38</text:p>
          </table:table-cell>
          <table:table-cell table:style-name="ce0" office:value-type="float" office:value="263">
            <text:p>263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Š ŠMARTNO, ŠMARTNO PRI SLOVENJ GRADCU 69</text:p>
          </table:table-cell>
          <table:table-cell table:style-name="ce0" office:value-type="float" office:value="1278">
            <text:p>1278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PGD TURIŠKA VAS, TURIŠKA VAS 19B</text:p>
          </table:table-cell>
          <table:table-cell table:style-name="ce0" office:value-type="float" office:value="998">
            <text:p>998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GD GOLAVABUKA, TOMAŠKA VAS 7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112">
            <text:p>112</text:p>
          </table:table-cell>
          <table:table-cell table:style-name="ce0" office:value-type="string">
            <text:p>SLOVENJ GRADEC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PGD LEGEN, LEGEN 126</text:p>
          </table:table-cell>
          <table:table-cell table:style-name="ce0" office:value-type="float" office:value="798">
            <text:p>798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AVTOHIŠA JURIČ SLOVENSKA BISTRICA, LACKOVA UL. 3</text:p>
          </table:table-cell>
          <table:table-cell table:style-name="ce0" office:value-type="float" office:value="379">
            <text:p>37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CENTER ZA STAREJŠE, LESKOVARJEVA ULICA 16</text:p>
          </table:table-cell>
          <table:table-cell table:style-name="ce0" office:value-type="float" office:value="1077">
            <text:p>1077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AŠKI DOM SPODNJA NOVA VAS, SPODNJA NOVA VAS 35A</text:p>
          </table:table-cell>
          <table:table-cell table:style-name="ce0" office:value-type="float" office:value="225">
            <text:p>22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KRAJANOV CIGONCA, CIGONCA 12A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VEČNAMENSKA DVORANA KS, LESKOVEC 65</text:p>
          </table:table-cell>
          <table:table-cell table:style-name="ce0" office:value-type="float" office:value="739">
            <text:p>73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KULTURNI DOM ČREŠNJEVEC, ČREŠNJEVEC 41</text:p>
          </table:table-cell>
          <table:table-cell table:style-name="ce0" office:value-type="float" office:value="545">
            <text:p>54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ILIĆ IVANA, VRHLOGA 29</text:p>
          </table:table-cell>
          <table:table-cell table:style-name="ce0" office:value-type="float" office:value="282">
            <text:p>28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POLAJŽER MATEJ, PRETREŽ 15B</text:p>
          </table:table-cell>
          <table:table-cell table:style-name="ce0" office:value-type="float" office:value="189">
            <text:p>18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GASILSKI DOM LAPORJE, LAPORJE 30</text:p>
          </table:table-cell>
          <table:table-cell table:style-name="ce0" office:value-type="float" office:value="369">
            <text:p>36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POTISK IVAN, KOČNO OB LOŽNICI 17</text:p>
          </table:table-cell>
          <table:table-cell table:style-name="ce0" office:value-type="float" office:value="306">
            <text:p>30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ČEBULAR BRANKO, HOŠNICA 52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PROSTORI DRUŠTVA ZA ŠPORT ŽABLJEK, ŽABLJEK 29</text:p>
          </table:table-cell>
          <table:table-cell table:style-name="ce0" office:value-type="float" office:value="313">
            <text:p>313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KOŠIČ ANTON, KRIŽNI VRH 96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73</text:p>
          </table:table-cell>
          <table:table-cell table:style-name="ce0" office:value-type="string">
            <text:p>KOTNIK JOŽE, PREPUŽ 3</text:p>
          </table:table-cell>
          <table:table-cell table:style-name="ce0" office:value-type="float" office:value="104">
            <text:p>10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SLOMŠKOV DOM SLOV. BISTRICA, TRG ALFONZA ŠARHA 2</text:p>
          </table:table-cell>
          <table:table-cell table:style-name="ce0" office:value-type="float" office:value="702">
            <text:p>70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VAŠČANOV DEVINA, DEVINA 36A</text:p>
          </table:table-cell>
          <table:table-cell table:style-name="ce0" office:value-type="float" office:value="464">
            <text:p>46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ULTURNI DOM ZGORNJA POLSKAVA, MLADINSKA ULICA 12</text:p>
          </table:table-cell>
          <table:table-cell table:style-name="ce0" office:value-type="float" office:value="1021">
            <text:p>1021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KIKER MILICA, GABERNIK 77A</text:p>
          </table:table-cell>
          <table:table-cell table:style-name="ce0" office:value-type="float" office:value="246">
            <text:p>24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LOVSKA DRUŽINA POLSKAVA, BUKOVEC 2</text:p>
          </table:table-cell>
          <table:table-cell table:style-name="ce0" office:value-type="float" office:value="740">
            <text:p>740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KALAN OLGA, OGLJENŠAK 10</text:p>
          </table:table-cell>
          <table:table-cell table:style-name="ce0" office:value-type="float" office:value="229">
            <text:p>22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KS SPODNJA POLSKAVA, SPODNJA POLSKAVA 270</text:p>
          </table:table-cell>
          <table:table-cell table:style-name="ce0" office:value-type="float" office:value="734">
            <text:p>73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MLADINSKA DVORANA, POKOŠE 25 D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DRUŠTVO KKS PRAGERSKO, ULICA POH. BATALJONA 10</text:p>
          </table:table-cell>
          <table:table-cell table:style-name="ce0" office:value-type="float" office:value="937">
            <text:p>937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DOBERŠEK FRANC, ŠARHOVA ULICA 14</text:p>
          </table:table-cell>
          <table:table-cell table:style-name="ce0" office:value-type="float" office:value="521">
            <text:p>521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71</text:p>
          </table:table-cell>
          <table:table-cell table:style-name="ce0" office:value-type="string">
            <text:p>KLOPCE - BAR ,,GREGA,,, KLOPCE 19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74</text:p>
          </table:table-cell>
          <table:table-cell table:style-name="ce0" office:value-type="string">
            <text:p> AMON RUDOLF, SELE PRI POLSKAVI 35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TIRGOT, KS IMPOL, LEVSTIKOVA ULICA 2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JELEN FRANC, VISOLE 116</text:p>
          </table:table-cell>
          <table:table-cell table:style-name="ce0" office:value-type="float" office:value="489">
            <text:p>48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ZGORNJA BISTRICA, KAJUHOVA ULICA 87</text:p>
          </table:table-cell>
          <table:table-cell table:style-name="ce0" office:value-type="float" office:value="552">
            <text:p>55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TOPAR JANEZ, KOVAČA VAS 135</text:p>
          </table:table-cell>
          <table:table-cell table:style-name="ce0" office:value-type="float" office:value="429">
            <text:p>42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M KRAJANOV TINJE - GD TINJE, VELIKO TINJE 33</text:p>
          </table:table-cell>
          <table:table-cell table:style-name="ce0" office:value-type="float" office:value="566">
            <text:p>56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AVGUŠTIN ZDENKA, TINJSKA GORA 10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TIČ PETER, PLANINA POD ŠUMIKOM 19</text:p>
          </table:table-cell>
          <table:table-cell table:style-name="ce0" office:value-type="float" office:value="65">
            <text:p>6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KS ŠMARTNO NA POHORJU, ŠMARTNO NA POHORJU 19</text:p>
          </table:table-cell>
          <table:table-cell table:style-name="ce0" office:value-type="float" office:value="306">
            <text:p>30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PREGL ANKA, FRAJHAJM 90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FURMAN VILIBALD, OŠELJ 1</text:p>
          </table:table-cell>
          <table:table-cell table:style-name="ce0" office:value-type="float" office:value="215">
            <text:p>21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67</text:p>
          </table:table-cell>
          <table:table-cell table:style-name="ce0" office:value-type="string">
            <text:p>PROSTORI KRAJEVNE SKUPNOSTI, KEBELJ 26A</text:p>
          </table:table-cell>
          <table:table-cell table:style-name="ce0" office:value-type="float" office:value="249">
            <text:p>24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68</text:p>
          </table:table-cell>
          <table:table-cell table:style-name="ce0" office:value-type="string">
            <text:p>SMOGAVC MARIJA, KOT NA POHORJU 30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69</text:p>
          </table:table-cell>
          <table:table-cell table:style-name="ce0" office:value-type="string">
            <text:p>FRIDRIH MIHAEL, KOT NA POHORJU 9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70</text:p>
          </table:table-cell>
          <table:table-cell table:style-name="ce0" office:value-type="string">
            <text:p>RIBIČ JANEZ, MODRIČ 24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72</text:p>
          </table:table-cell>
          <table:table-cell table:style-name="ce0" office:value-type="string">
            <text:p>REPNIK FRANC, NOVA GORA NAD SLOVENSKO BISTRICO 75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78</text:p>
          </table:table-cell>
          <table:table-cell table:style-name="ce0" office:value-type="string">
            <text:p>PEČOVNIK JANKO, SPODNJE PREBUKOVJE 11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2. OŠ SLOVENSKA BISTRICA, ŠOLSKA ULICA 5</text:p>
          </table:table-cell>
          <table:table-cell table:style-name="ce0" office:value-type="float" office:value="1284">
            <text:p>128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POHORSKI ODRED SLOV.BISTRICA, KOPALIŠKA UL. 1</text:p>
          </table:table-cell>
          <table:table-cell table:style-name="ce0" office:value-type="float" office:value="832">
            <text:p>83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UŠNIK OLGA, SPODNJA LOŽNICA 35</text:p>
          </table:table-cell>
          <table:table-cell table:style-name="ce0" office:value-type="float" office:value="119">
            <text:p>11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FURMAN VIDA, PRELOGE 10A</text:p>
          </table:table-cell>
          <table:table-cell table:style-name="ce0" office:value-type="float" office:value="279">
            <text:p>279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S VRHOLE-PRELOGE, VRHOLE PRI SLOV. KONJICAH 29</text:p>
          </table:table-cell>
          <table:table-cell table:style-name="ce0" office:value-type="float" office:value="274">
            <text:p>274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ZGORNJA LOŽNICA, ZGORNJA LOŽNICA 43</text:p>
          </table:table-cell>
          <table:table-cell table:style-name="ce0" office:value-type="float" office:value="702">
            <text:p>702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KOŠIR JANEZ, GLADOMES 77</text:p>
          </table:table-cell>
          <table:table-cell table:style-name="ce0" office:value-type="float" office:value="355">
            <text:p>355</text:p>
          </table:table-cell>
          <table:table-cell table:number-columns-repeated="1017"/>
        </table:table-row>
        <table:table-row>
          <table:table-cell table:style-name="ce0" office:value-type="float" office:value="113">
            <text:p>113</text:p>
          </table:table-cell>
          <table:table-cell table:style-name="ce0" office:value-type="string">
            <text:p>SLOVENSKA BISTR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89</text:p>
          </table:table-cell>
          <table:table-cell table:style-name="ce0" office:value-type="string">
            <text:p>OŠ POHORSKI ODRED SLOV. BISTRICA, KOPALIŠKA UL.1</text:p>
          </table:table-cell>
          <table:table-cell table:style-name="ce0" office:value-type="float" office:value="820">
            <text:p>820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BEZINA</text:p>
          </table:table-cell>
          <table:table-cell table:style-name="ce0" office:value-type="float" office:value="726">
            <text:p>726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KRAJANOV V GAJU, VEŠENIK</text:p>
          </table:table-cell>
          <table:table-cell table:style-name="ce0" office:value-type="float" office:value="536">
            <text:p>536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ZZ VERTAČNIK, DOBRAVA PRI KONJICAH 3B 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ISARNA KS, KONJIŠKA VAS</text:p>
          </table:table-cell>
          <table:table-cell table:style-name="ce0" office:value-type="float" office:value="401">
            <text:p>401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KRAJANOV POLENE</text:p>
          </table:table-cell>
          <table:table-cell table:style-name="ce0" office:value-type="float" office:value="179">
            <text:p>179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I POHORCU, SOJEK 1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SNOVNA ŠOLA ŠPITALIČ </text:p>
          </table:table-cell>
          <table:table-cell table:style-name="ce0" office:value-type="float" office:value="291">
            <text:p>291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SNOVNA ŠOLA POD GORO 3, ŠOLSKA ULICA 3</text:p>
          </table:table-cell>
          <table:table-cell table:style-name="ce0" office:value-type="float" office:value="664">
            <text:p>664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KRAJANOV SP. GRUŠOVJE, SP. GRUŠOVJE 30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DOM KRAJANOV TEPANJE </text:p>
          </table:table-cell>
          <table:table-cell table:style-name="ce0" office:value-type="float" office:value="763">
            <text:p>763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DVORANA KONJIČANKA 1, STARI TRG 41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DVORANA KONJIČANKA 2, STARI TRG 41</text:p>
          </table:table-cell>
          <table:table-cell table:style-name="ce0" office:value-type="float" office:value="1042">
            <text:p>1042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SNOVNA ŠOLA POD GORO 1, ŠOLSKA ULICA 3</text:p>
          </table:table-cell>
          <table:table-cell table:style-name="ce0" office:value-type="float" office:value="347">
            <text:p>347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SNOVNA ŠOLA POD GORO 2, ŠOLSKA ULICA 3</text:p>
          </table:table-cell>
          <table:table-cell table:style-name="ce0" office:value-type="float" office:value="161">
            <text:p>161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M KULTURE, VELIKA AVLA, MESTNI TRG 4</text:p>
          </table:table-cell>
          <table:table-cell table:style-name="ce0" office:value-type="float" office:value="677">
            <text:p>677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KULTURE, MALA AVLA, MESTNI TRG 4</text:p>
          </table:table-cell>
          <table:table-cell table:style-name="ce0" office:value-type="float" office:value="530">
            <text:p>530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SNOVNA ŠOLA OB DRAVINJI 1, UL. DUŠANA JEREBA 1</text:p>
          </table:table-cell>
          <table:table-cell table:style-name="ce0" office:value-type="float" office:value="266">
            <text:p>266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SNOVNA ŠOLA OB DRAVINJI 2, UL. DUŠANA JEREBA 1</text:p>
          </table:table-cell>
          <table:table-cell table:style-name="ce0" office:value-type="float" office:value="475">
            <text:p>475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SNOVNA ŠOLA OB DRAVINJI 3, UL. DUŠANA JEREBA 1</text:p>
          </table:table-cell>
          <table:table-cell table:style-name="ce0" office:value-type="float" office:value="376">
            <text:p>376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KRAJANOV DRAŽA VAS</text:p>
          </table:table-cell>
          <table:table-cell table:style-name="ce0" office:value-type="float" office:value="399">
            <text:p>399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OM KRAJANOV ŽIČE</text:p>
          </table:table-cell>
          <table:table-cell table:style-name="ce0" office:value-type="float" office:value="464">
            <text:p>464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KRAJANOV JERNEJ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ČONČ NEŽA, LIČENCA 30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DOM KRAJANOV ZBELOVO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DOM KULTURE LOČE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OSNOVNA ŠOLA LOČE 1</text:p>
          </table:table-cell>
          <table:table-cell table:style-name="ce0" office:value-type="float" office:value="197">
            <text:p>197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HIŠA DEDIŠČINE MLAČE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OSNOVNA ŠOLA LOČE 2</text:p>
          </table:table-cell>
          <table:table-cell table:style-name="ce0" office:value-type="float" office:value="519">
            <text:p>519</text:p>
          </table:table-cell>
          <table:table-cell table:number-columns-repeated="1017"/>
        </table:table-row>
        <table:table-row>
          <table:table-cell table:style-name="ce0" office:value-type="float" office:value="114">
            <text:p>114</text:p>
          </table:table-cell>
          <table:table-cell table:style-name="ce0" office:value-type="string">
            <text:p>SLOVENSKE KONJ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VRTEC LOČE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ZDRAVSTVENA POSTAJA STARŠE, STARŠE 78C</text:p>
          </table:table-cell>
          <table:table-cell table:style-name="ce0" office:value-type="float" office:value="668">
            <text:p>668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ROŠNJA, ROŠNJA 40A</text:p>
          </table:table-cell>
          <table:table-cell table:style-name="ce0" office:value-type="float" office:value="318">
            <text:p>318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D LOKA, LOKA 23A</text:p>
          </table:table-cell>
          <table:table-cell table:style-name="ce0" office:value-type="float" office:value="239">
            <text:p>239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S MARJETA, MARJETA NA DRAVSKEM POLJU 57A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KRAJANOV BRUNŠVIK, BRUNŠVIK 49B</text:p>
          </table:table-cell>
          <table:table-cell table:style-name="ce0" office:value-type="float" office:value="344">
            <text:p>344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TRNIČE, TRNIČE 30</text:p>
          </table:table-cell>
          <table:table-cell table:style-name="ce0" office:value-type="float" office:value="378">
            <text:p>378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S PREPOLJE, PREPOLJE 62</text:p>
          </table:table-cell>
          <table:table-cell table:style-name="ce0" office:value-type="float" office:value="454">
            <text:p>454</text:p>
          </table:table-cell>
          <table:table-cell table:number-columns-repeated="1017"/>
        </table:table-row>
        <table:table-row>
          <table:table-cell table:style-name="ce0" office:value-type="float" office:value="115">
            <text:p>115</text:p>
          </table:table-cell>
          <table:table-cell table:style-name="ce0" office:value-type="string">
            <text:p>STARŠ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ZLATOLIČJE, ZLATOLIČJE 10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4">
            <text:p>304</text:p>
          </table:table-cell>
          <table:table-cell table:style-name="ce0" office:value-type="string">
            <text:p>BISERJANE - GASILSKI DOM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305">
            <text:p>305</text:p>
          </table:table-cell>
          <table:table-cell table:style-name="ce0" office:value-type="string">
            <text:p>ROŽIČKI VRH - GASILSKI DOM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float" office:value="301">
            <text:p>301</text:p>
          </table:table-cell>
          <table:table-cell table:style-name="ce0" office:value-type="string">
            <text:p>SV.JURIJ OB ŠČAVNICI-NEKDANJA OBČINSKA STAVBA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float" office:value="309">
            <text:p>309</text:p>
          </table:table-cell>
          <table:table-cell table:style-name="ce0" office:value-type="string">
            <text:p>STARA GORA-NEKDANJA ŠOLA STARA GORA 14</text:p>
          </table:table-cell>
          <table:table-cell table:style-name="ce0" office:value-type="float" office:value="158">
            <text:p>158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float" office:value="311">
            <text:p>311</text:p>
          </table:table-cell>
          <table:table-cell table:style-name="ce0" office:value-type="string">
            <text:p>STARA GORA-NEKDANJA ŠOLA STARA GORA 14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302">
            <text:p>302</text:p>
          </table:table-cell>
          <table:table-cell table:style-name="ce0" office:value-type="string">
            <text:p>KRALJEVCI - VAŠKI DOM KRALJEVCI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308">
            <text:p>308</text:p>
          </table:table-cell>
          <table:table-cell table:style-name="ce0" office:value-type="string">
            <text:p>SOVJAK - GASILSKI DOM</text:p>
          </table:table-cell>
          <table:table-cell table:style-name="ce0" office:value-type="float" office:value="264">
            <text:p>264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310">
            <text:p>310</text:p>
          </table:table-cell>
          <table:table-cell table:style-name="ce0" office:value-type="string">
            <text:p>GABRC- V HIŠI NADE PERŠA ŠT. 5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float" office:value="302">
            <text:p>302</text:p>
          </table:table-cell>
          <table:table-cell table:style-name="ce0" office:value-type="string">
            <text:p>KRALJEVCI - VAŠKI DOM KRALJEVCI</text:p>
          </table:table-cell>
          <table:table-cell table:style-name="ce0" office:value-type="float" office:value="200">
            <text:p>200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float" office:value="303">
            <text:p>303</text:p>
          </table:table-cell>
          <table:table-cell table:style-name="ce0" office:value-type="string">
            <text:p>GRABONOŠ - GASILSKI DOM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float" office:value="309">
            <text:p>309</text:p>
          </table:table-cell>
          <table:table-cell table:style-name="ce0" office:value-type="string">
            <text:p>STARA GORA-NEKDANJA ŠOLA STARA GORA 14</text:p>
          </table:table-cell>
          <table:table-cell table:style-name="ce0" office:value-type="float" office:value="27">
            <text:p>27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float" office:value="306">
            <text:p>306</text:p>
          </table:table-cell>
          <table:table-cell table:style-name="ce0" office:value-type="string">
            <text:p>SELIŠČI - GASILSKI DOM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float" office:value="307">
            <text:p>307</text:p>
          </table:table-cell>
          <table:table-cell table:style-name="ce0" office:value-type="string">
            <text:p>SLAPTINCI - GASILSKI DOM</text:p>
          </table:table-cell>
          <table:table-cell table:style-name="ce0" office:value-type="float" office:value="268">
            <text:p>268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float" office:value="301">
            <text:p>301</text:p>
          </table:table-cell>
          <table:table-cell table:style-name="ce0" office:value-type="string">
            <text:p>SV.JURIJ OB ŠČAVNICI-NEKDANJA OBČINSKA STAVBA</text:p>
          </table:table-cell>
          <table:table-cell table:style-name="ce0" office:value-type="float" office:value="164">
            <text:p>164</text:p>
          </table:table-cell>
          <table:table-cell table:number-columns-repeated="1017"/>
        </table:table-row>
        <table:table-row>
          <table:table-cell table:style-name="ce0" office:value-type="float" office:value="116">
            <text:p>116</text:p>
          </table:table-cell>
          <table:table-cell table:style-name="ce0" office:value-type="string">
            <text:p>SVETI JURIJ OB ŠČAVNICI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float" office:value="304">
            <text:p>304</text:p>
          </table:table-cell>
          <table:table-cell table:style-name="ce0" office:value-type="string">
            <text:p>BISERJANE - GASILSKI DOM</text:p>
          </table:table-cell>
          <table:table-cell table:style-name="ce0" office:value-type="float" office:value="59">
            <text:p>59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UŽE, GASILSKI DOM, LUŽE 27</text:p>
          </table:table-cell>
          <table:table-cell table:style-name="ce0" office:value-type="float" office:value="235">
            <text:p>235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LŠEVEK, GASILSKO DRUŠTVO OLŠEVEK, OLŠEVEK 18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EBAČEVO, GASILSKI DOM, PREBAČEVO 63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ENČUR I, OŠ ŠENČUR, PIPANOVA CESTA 43, ŠENČUR</text:p>
          </table:table-cell>
          <table:table-cell table:style-name="ce0" office:value-type="float" office:value="1234">
            <text:p>1234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ENČUR II, OŠ ŠENČUR, PIPANOVA CESTA 43, ŠENČUR</text:p>
          </table:table-cell>
          <table:table-cell table:style-name="ce0" office:value-type="float" office:value="1149">
            <text:p>1149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REDNJA VAS, GASILSKI DOM, SREDNJA VAS 68, ŠENČUR</text:p>
          </table:table-cell>
          <table:table-cell table:style-name="ce0" office:value-type="float" office:value="629">
            <text:p>629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TRBOJE, DOM KRAJANOV, TRBOJE 39</text:p>
          </table:table-cell>
          <table:table-cell table:style-name="ce0" office:value-type="float" office:value="559">
            <text:p>559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ISOKO, DOM KRAJANOV, VISOKO 67</text:p>
          </table:table-cell>
          <table:table-cell table:style-name="ce0" office:value-type="float" office:value="1102">
            <text:p>1102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OGLJE, DOM VAŠČANOV VOGLJE, NA VASI 21, ŠENČUR</text:p>
          </table:table-cell>
          <table:table-cell table:style-name="ce0" office:value-type="float" office:value="534">
            <text:p>534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OKLO, ŠPORTNO KULTURNI DOM, VOKLO 28</text:p>
          </table:table-cell>
          <table:table-cell table:style-name="ce0" office:value-type="float" office:value="393">
            <text:p>393</text:p>
          </table:table-cell>
          <table:table-cell table:number-columns-repeated="1017"/>
        </table:table-row>
        <table:table-row>
          <table:table-cell table:style-name="ce0" office:value-type="float" office:value="117">
            <text:p>117</text:p>
          </table:table-cell>
          <table:table-cell table:style-name="ce0" office:value-type="string">
            <text:p>ŠENČ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HOTEMAŽE, VAŠKI GASILSKI DOM, HOTEMAŽE 80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O PROSVETNI DOM ŠENTILJ, MAISTROVA ULICA 7</text:p>
          </table:table-cell>
          <table:table-cell table:style-name="ce0" office:value-type="float" office:value="2029">
            <text:p>2029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RANVOGEL, KANIŽA 24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OLC, KRESNICA 41</text:p>
          </table:table-cell>
          <table:table-cell table:style-name="ce0" office:value-type="float" office:value="244">
            <text:p>244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S CERŠAK, CERŠAK 19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JANUŠ JOŽE, SELNICA OB MURI 102 I</text:p>
          </table:table-cell>
          <table:table-cell table:style-name="ce0" office:value-type="float" office:value="948">
            <text:p>948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 SLADKI VRH, SLADKI VRH 3</text:p>
          </table:table-cell>
          <table:table-cell table:style-name="ce0" office:value-type="float" office:value="945">
            <text:p>945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OVSKI DOM PALOMA SLADKI VRH, VRANJI VRH 7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SNOVNA ŠOLA ZG. VELKA, ZG. VELKA 41 </text:p>
          </table:table-cell>
          <table:table-cell table:style-name="ce0" office:value-type="float" office:value="932">
            <text:p>932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RAJŠP FRANC, SP. VELKA 61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118">
            <text:p>118</text:p>
          </table:table-cell>
          <table:table-cell table:style-name="ce0" office:value-type="string">
            <text:p>ŠENTI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FARASIN BRANKA, TRATE 14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DRČA 1- KARTUZIJA PLETERJE</text:p>
          </table:table-cell>
          <table:table-cell table:style-name="ce0" office:value-type="float" office:value="232">
            <text:p>232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2">
            <text:p>202</text:p>
          </table:table-cell>
          <table:table-cell table:style-name="ce0" office:value-type="string">
            <text:p>CEROV LOG 1 - GASILSKI DOM</text:p>
          </table:table-cell>
          <table:table-cell table:style-name="ce0" office:value-type="float" office:value="189">
            <text:p>189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3">
            <text:p>203</text:p>
          </table:table-cell>
          <table:table-cell table:style-name="ce0" office:value-type="string">
            <text:p>VRH PRI ŠENTJERNEJU 5 - KARLOVČEK D.O.O.</text:p>
          </table:table-cell>
          <table:table-cell table:style-name="ce0" office:value-type="float" office:value="489">
            <text:p>489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4">
            <text:p>204</text:p>
          </table:table-cell>
          <table:table-cell table:style-name="ce0" office:value-type="string">
            <text:p>DOLENJA BREZOVICA 1 - BAR PRI GORIŠKU</text:p>
          </table:table-cell>
          <table:table-cell table:style-name="ce0" office:value-type="float" office:value="337">
            <text:p>337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5">
            <text:p>205</text:p>
          </table:table-cell>
          <table:table-cell table:style-name="ce0" office:value-type="string">
            <text:p>DOLENJA STARA VAS 43 - GASILSKI DOM</text:p>
          </table:table-cell>
          <table:table-cell table:style-name="ce0" office:value-type="float" office:value="341">
            <text:p>341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6">
            <text:p>206</text:p>
          </table:table-cell>
          <table:table-cell table:style-name="ce0" office:value-type="string">
            <text:p>DOLENJE MOKRO POLJE 4 - GASILSKI DOM</text:p>
          </table:table-cell>
          <table:table-cell table:style-name="ce0" office:value-type="float" office:value="297">
            <text:p>297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7">
            <text:p>207</text:p>
          </table:table-cell>
          <table:table-cell table:style-name="ce0" office:value-type="string">
            <text:p>DOLENJI MAHAROVEC 19 - GASILSKI DOM</text:p>
          </table:table-cell>
          <table:table-cell table:style-name="ce0" office:value-type="float" office:value="361">
            <text:p>361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8">
            <text:p>208</text:p>
          </table:table-cell>
          <table:table-cell table:style-name="ce0" office:value-type="string">
            <text:p>GORENJA GOMILA 5 - MARIJA TAJČMAN </text:p>
          </table:table-cell>
          <table:table-cell table:style-name="ce0" office:value-type="float" office:value="193">
            <text:p>193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9">
            <text:p>209</text:p>
          </table:table-cell>
          <table:table-cell table:style-name="ce0" office:value-type="string">
            <text:p>GORENJA STARA VAS 21 - GASILSKI DOM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0">
            <text:p>210</text:p>
          </table:table-cell>
          <table:table-cell table:style-name="ce0" office:value-type="string">
            <text:p>GORENJE VRHPOLJE 86 - GASILSKI DOM</text:p>
          </table:table-cell>
          <table:table-cell table:style-name="ce0" office:value-type="float" office:value="508">
            <text:p>508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1">
            <text:p>211</text:p>
          </table:table-cell>
          <table:table-cell table:style-name="ce0" office:value-type="string">
            <text:p>GROBLJE PRI PREKOPI 36 - GASILSKI DOM</text:p>
          </table:table-cell>
          <table:table-cell table:style-name="ce0" office:value-type="float" office:value="453">
            <text:p>453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2">
            <text:p>212</text:p>
          </table:table-cell>
          <table:table-cell table:style-name="ce0" office:value-type="string">
            <text:p>OREHOVICA  57- GASILSKI DOM</text:p>
          </table:table-cell>
          <table:table-cell table:style-name="ce0" office:value-type="float" office:value="485">
            <text:p>485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3">
            <text:p>213</text:p>
          </table:table-cell>
          <table:table-cell table:style-name="ce0" office:value-type="string">
            <text:p>ROJE 12 - ANDREJ TURK</text:p>
          </table:table-cell>
          <table:table-cell table:style-name="ce0" office:value-type="float" office:value="278">
            <text:p>278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4">
            <text:p>214</text:p>
          </table:table-cell>
          <table:table-cell table:style-name="ce0" office:value-type="string">
            <text:p>MRŠEČA VAS 1 - MIZARSTVO CVELBAR</text:p>
          </table:table-cell>
          <table:table-cell table:style-name="ce0" office:value-type="float" office:value="179">
            <text:p>179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5">
            <text:p>215</text:p>
          </table:table-cell>
          <table:table-cell table:style-name="ce0" office:value-type="string">
            <text:p>PRVOMAJSKA CESTA 9 - OSNOVNA ŠOLA</text:p>
          </table:table-cell>
          <table:table-cell table:style-name="ce0" office:value-type="float" office:value="651">
            <text:p>651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6">
            <text:p>216</text:p>
          </table:table-cell>
          <table:table-cell table:style-name="ce0" office:value-type="string">
            <text:p>TRUBARJEVA CESTA 13 - KC PRIMOŽA TRUBARJA</text:p>
          </table:table-cell>
          <table:table-cell table:style-name="ce0" office:value-type="float" office:value="644">
            <text:p>644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SEJNA DV. OBČINE ŠENTJUR, MESTNI TRG 10, ŠENTJUR</text:p>
          </table:table-cell>
          <table:table-cell table:style-name="ce0" office:value-type="float" office:value="1016">
            <text:p>101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GASILSKI DOM ŠENTJUR, UL. A.M. SLOMŠKA 2, ŠENTJUR</text:p>
          </table:table-cell>
          <table:table-cell table:style-name="ce0" office:value-type="float" office:value="754">
            <text:p>754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OŠ HRUŠEVEC - VOLIŠČE 1, GAJSTOVA POT 2A, ŠENTJUR</text:p>
          </table:table-cell>
          <table:table-cell table:style-name="ce0" office:value-type="float" office:value="678">
            <text:p>678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GOSTIŠČE ZANZIBAR, C.KOZJANSKEGA ODR. 87A,ŠENTJUR</text:p>
          </table:table-cell>
          <table:table-cell table:style-name="ce0" office:value-type="float" office:value="919">
            <text:p>919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OŠ HRUŠEVEC - VOLIŠČE 2, GAJSTOVA POT 2A, ŠENTJUR</text:p>
          </table:table-cell>
          <table:table-cell table:style-name="ce0" office:value-type="float" office:value="782">
            <text:p>78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KOVAČ - REBERŠAK, VRBNO 16, ŠENTJUR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PROSTORI KS GROBELNO, TRATNA 46, GROBELNO</text:p>
          </table:table-cell>
          <table:table-cell table:style-name="ce0" office:value-type="float" office:value="752">
            <text:p>75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OŠ F. MALGAJA, UL. SKL. IPAVCEV 2, ŠENTJUR</text:p>
          </table:table-cell>
          <table:table-cell table:style-name="ce0" office:value-type="float" office:value="749">
            <text:p>749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BLAGOVNA, PROSENIŠKO 22, ŠENTJUR</text:p>
          </table:table-cell>
          <table:table-cell table:style-name="ce0" office:value-type="float" office:value="811">
            <text:p>811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LOKARJE, DOLE 11, ŠENTJUR</text:p>
          </table:table-cell>
          <table:table-cell table:style-name="ce0" office:value-type="float" office:value="607">
            <text:p>60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DRAMLJE - VOLIŠČE 1, DRAMLJE 7A, DRAMLJE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BOBNAR, PLETOVARJE 3A, DRAMLJE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DRAMLJE - VOLIŠČE 2, DRAMLJE 7A, DRAMLJE</text:p>
          </table:table-cell>
          <table:table-cell table:style-name="ce0" office:value-type="float" office:value="827">
            <text:p>82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LENIČ, RAZBOR 30A, DRAMLJE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Š B. KOCENA, PONIKVA 29A, PONIKVA</text:p>
          </table:table-cell>
          <table:table-cell table:style-name="ce0" office:value-type="float" office:value="1072">
            <text:p>107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VOVK, HOTUNJE 6, PONIKVA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D DOLGA GORA, DOLGA GORA 50B, PONIKVA</text:p>
          </table:table-cell>
          <table:table-cell table:style-name="ce0" office:value-type="float" office:value="227">
            <text:p>22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LAVBIČ, LUTRJE 16, PONIKVA</text:p>
          </table:table-cell>
          <table:table-cell table:style-name="ce0" office:value-type="float" office:value="416">
            <text:p>41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D GORICA, GORICA 98, GORICA PRI SLIVNICI</text:p>
          </table:table-cell>
          <table:table-cell table:style-name="ce0" office:value-type="float" office:value="696">
            <text:p>69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VD JAVORJE, JAVORJE BŠ, GORICA PRI SLIVNICI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D PARIDOL, PARIDOL BŠ, GORICA PRI SLIVNICI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RAJNC, VODUCE 22A, GORICA PRI SLIVNICI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GABERNICA, SLIVNICA BŠ, GORICA PRI SLIVNICI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D BUKOVJE, BUKOVJE BŠ, GORICA PRI SLIVNICI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KALOBJE, KALOBJE 15, KALOBJE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ŠUSTER , OSREDEK 3, ŠENTJUR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D LOKA PRI ŽUSMU, LOKA 13, LOKA PRI ŽUSMU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D DOBRINA, DOBRINA 6B, LOKA PRI ŽUSMU</text:p>
          </table:table-cell>
          <table:table-cell table:style-name="ce0" office:value-type="float" office:value="262">
            <text:p>262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PLANINA, PLANINA 69, PLANINA PRI SEVNICI</text:p>
          </table:table-cell>
          <table:table-cell table:style-name="ce0" office:value-type="float" office:value="736">
            <text:p>736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KD ŠENTVID, ŠENTVID 6, PLANINA PRI SEVNICI </text:p>
          </table:table-cell>
          <table:table-cell table:style-name="ce0" office:value-type="float" office:value="494">
            <text:p>494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OSTIŠČE OBREZ,  ŽEGAR 2, PREVORJE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120">
            <text:p>120</text:p>
          </table:table-cell>
          <table:table-cell table:style-name="ce0" office:value-type="string">
            <text:p>ŠENTJU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VEČNAMENSKI OBJEKT PREVORJE, LOPACA 10, PREVORJE</text:p>
          </table:table-cell>
          <table:table-cell table:style-name="ce0" office:value-type="float" office:value="370">
            <text:p>370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 PROST. PODR. OSN. ŠOLE FRANA METELKA, BUČKA 27</text:p>
          </table:table-cell>
          <table:table-cell table:style-name="ce0" office:value-type="float" office:value="520">
            <text:p>520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 PROST. GASILSKEGA DOMA DOBRAVA PRI ŠKOCJANU 59 </text:p>
          </table:table-cell>
          <table:table-cell table:style-name="ce0" office:value-type="float" office:value="187">
            <text:p>187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 PROSTORIH GASILSKEGA DOMA DOLENJE DOLE 24B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 PROSTORIH GASILSKEGA DOMA GRMOVLJE 28</text:p>
          </table:table-cell>
          <table:table-cell table:style-name="ce0" office:value-type="float" office:value="486">
            <text:p>486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 PROSTORIH METELKOVEGA DOMA, DVORANA, ŠKOCJAN 35</text:p>
          </table:table-cell>
          <table:table-cell table:style-name="ce0" office:value-type="float" office:value="796">
            <text:p>796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 PROSTORIH GASILSKEGA DOMA TOMAŽJA VAS 35 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21">
            <text:p>121</text:p>
          </table:table-cell>
          <table:table-cell table:style-name="ce0" office:value-type="string">
            <text:p>ŠKOCJ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 PROSTORIH GASILSKEGA DOMA ZAGRAD 36</text:p>
          </table:table-cell>
          <table:table-cell table:style-name="ce0" office:value-type="float" office:value="363">
            <text:p>363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RAJEVNA SKUPNOST GODEŠIČ, GODEŠIČ 100</text:p>
          </table:table-cell>
          <table:table-cell table:style-name="ce0" office:value-type="float" office:value="526">
            <text:p>526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RETEČE, RETEČE 43</text:p>
          </table:table-cell>
          <table:table-cell table:style-name="ce0" office:value-type="float" office:value="879">
            <text:p>879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CVETKO GOLAR I., FRANKOVO NASELJE 51</text:p>
          </table:table-cell>
          <table:table-cell table:style-name="ce0" office:value-type="float" office:value="1244">
            <text:p>1244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CVETKO GOLAR II., FRANKOVO NASELJE 51</text:p>
          </table:table-cell>
          <table:table-cell table:style-name="ce0" office:value-type="float" office:value="1001">
            <text:p>1001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CVETKO GOLAR III.,FRANKOVO NASELJE 51 </text:p>
          </table:table-cell>
          <table:table-cell table:style-name="ce0" office:value-type="float" office:value="518">
            <text:p>518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GOSTEČE, GOSTEČE 10</text:p>
          </table:table-cell>
          <table:table-cell table:style-name="ce0" office:value-type="float" office:value="390">
            <text:p>390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ZADRUŽNI DOM LOG NAD ŠKOFJO LOKO,LOG NAD Š.L. 31 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ŠOLA GABRK, GABRK 1</text:p>
          </table:table-cell>
          <table:table-cell table:style-name="ce0" office:value-type="float" office:value="243">
            <text:p>243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ZADRUŽNI DOM ZMINEC, ZMINEC 35</text:p>
          </table:table-cell>
          <table:table-cell table:style-name="ce0" office:value-type="float" office:value="779">
            <text:p>779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ŠKOFJA LOKA-MESTO-ODDELEK NOVI SVET,NOVI SV.18</text:p>
          </table:table-cell>
          <table:table-cell table:style-name="ce0" office:value-type="float" office:value="443">
            <text:p>443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SOKOLSKI DOM ŠKOFJA LOKA, MESTNI TRG 17, ŠK. LOKA</text:p>
          </table:table-cell>
          <table:table-cell table:style-name="ce0" office:value-type="float" office:value="1130">
            <text:p>1130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UŠTALSKI GRAD, PUŠTAL 21</text:p>
          </table:table-cell>
          <table:table-cell table:style-name="ce0" office:value-type="float" office:value="581">
            <text:p>581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TRGOVINA KMEČKI STROJI-SV.BARBARA, SV. BARBARA 23</text:p>
          </table:table-cell>
          <table:table-cell table:style-name="ce0" office:value-type="float" office:value="325">
            <text:p>325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KRAJEVNA SKUPNOST LENART, SV. LENART 21, SELCA</text:p>
          </table:table-cell>
          <table:table-cell table:style-name="ce0" office:value-type="float" office:value="312">
            <text:p>312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RAJEVNA SKUPNOST PODLUBNIK I, PODLUBNIK 139</text:p>
          </table:table-cell>
          <table:table-cell table:style-name="ce0" office:value-type="float" office:value="890">
            <text:p>890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Š IVANA GROHARJA I, PODLUBNIK 1</text:p>
          </table:table-cell>
          <table:table-cell table:style-name="ce0" office:value-type="float" office:value="814">
            <text:p>814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Š IVANA GROHARJA II, PODLUBNIK 1</text:p>
          </table:table-cell>
          <table:table-cell table:style-name="ce0" office:value-type="float" office:value="561">
            <text:p>561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Š IVANA GROHARJA III, PODLUBNIK 1</text:p>
          </table:table-cell>
          <table:table-cell table:style-name="ce0" office:value-type="float" office:value="844">
            <text:p>844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OSNOVNA ŠOLA BUKOVŠČICA, BUKOVŠČICA 4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BUKOVICA, BUKOVICA 21</text:p>
          </table:table-cell>
          <table:table-cell table:style-name="ce0" office:value-type="float" office:value="590">
            <text:p>590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RAJEVNA SKUPNOST PODLUBNIK II, PODLUBNIK 139</text:p>
          </table:table-cell>
          <table:table-cell table:style-name="ce0" office:value-type="float" office:value="690">
            <text:p>690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ASILSKI DOM VIRMAŠE, VIRMAŠE 14</text:p>
          </table:table-cell>
          <table:table-cell table:style-name="ce0" office:value-type="float" office:value="789">
            <text:p>789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KULTURNI DOM SV. DUH, SV. DUH 10</text:p>
          </table:table-cell>
          <table:table-cell table:style-name="ce0" office:value-type="float" office:value="1212">
            <text:p>1212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Š ŠKOFJA LOKA - MESTO, ŠOLSKA ULICA 1</text:p>
          </table:table-cell>
          <table:table-cell table:style-name="ce0" office:value-type="float" office:value="611">
            <text:p>611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RUŠTVO UPOKOJENCEV, PARTIZANSKA C. 1</text:p>
          </table:table-cell>
          <table:table-cell table:style-name="ce0" office:value-type="float" office:value="838">
            <text:p>838</text:p>
          </table:table-cell>
          <table:table-cell table:number-columns-repeated="1017"/>
        </table:table-row>
        <table:table-row>
          <table:table-cell table:style-name="ce0" office:value-type="float" office:value="122">
            <text:p>122</text:p>
          </table:table-cell>
          <table:table-cell table:style-name="ce0" office:value-type="string">
            <text:p>ŠKOFJA LOK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STARI PETROL, KIDRIČEVA C. 1A</text:p>
          </table:table-cell>
          <table:table-cell table:style-name="ce0" office:value-type="float" office:value="875">
            <text:p>875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ORLE, ORLE 39</text:p>
          </table:table-cell>
          <table:table-cell table:style-name="ce0" office:value-type="float" office:value="194">
            <text:p>194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ODRUŽNIČNA ŠOLA LAVRICA, KAMNIKARJEVA ULICA 6</text:p>
          </table:table-cell>
          <table:table-cell table:style-name="ce0" office:value-type="float" office:value="1260">
            <text:p>1260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BČINA ŠKOFLJICA(KULTURNA DVORANA), ŠMARSKA C. 3</text:p>
          </table:table-cell>
          <table:table-cell table:style-name="ce0" office:value-type="float" office:value="1555">
            <text:p>1555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BČINA ŠKOFLJICA(DRUŠTVENA SOBA), ŠMARSKA C. 3</text:p>
          </table:table-cell>
          <table:table-cell table:style-name="ce0" office:value-type="float" office:value="1542">
            <text:p>1542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ODRUŽNIČNA ŠOLA ŽELIMLJE, ŽELIMLJE 43</text:p>
          </table:table-cell>
          <table:table-cell table:style-name="ce0" office:value-type="float" office:value="398">
            <text:p>398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"SKEDENJ" PIJAVA GORICA,GASILSKA ULICA,</text:p>
          </table:table-cell>
          <table:table-cell table:style-name="ce0" office:value-type="float" office:value="679">
            <text:p>679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DOM KRAJANOV SMRJENE, SMRJENE 8, ŠKOFLJICA</text:p>
          </table:table-cell>
          <table:table-cell table:style-name="ce0" office:value-type="float" office:value="730">
            <text:p>730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D VRH NAD ŽELIMLJAMI, VRH NAD ŽEL. 15</text:p>
          </table:table-cell>
          <table:table-cell table:style-name="ce0" office:value-type="float" office:value="309">
            <text:p>309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ODRUŽNIČNA ŠOLA LAVRICA, KAMNIKARJEVA ULICA 6</text:p>
          </table:table-cell>
          <table:table-cell table:style-name="ce0" office:value-type="float" office:value="1198">
            <text:p>1198</text:p>
          </table:table-cell>
          <table:table-cell table:number-columns-repeated="1017"/>
        </table:table-row>
        <table:table-row>
          <table:table-cell table:style-name="ce0" office:value-type="float" office:value="123">
            <text:p>123</text:p>
          </table:table-cell>
          <table:table-cell table:style-name="ce0" office:value-type="string">
            <text:p>ŠKOFLJ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K GRADIŠČE, GRADIŠČE BŠ, ŠKOFLJICA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O KULTURNI DOM ŠENTVID, ŠENTVID 30</text:p>
          </table:table-cell>
          <table:table-cell table:style-name="ce0" office:value-type="float" office:value="709">
            <text:p>709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INCEL MARIJA, BIFE, GROBELNO - DEL 21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OLEŽ STANISLAV, RAKOVEC 8</text:p>
          </table:table-cell>
          <table:table-cell table:style-name="ce0" office:value-type="float" office:value="81">
            <text:p>81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SVETI ŠTEFAN, SVETI ŠTEFAN 51</text:p>
          </table:table-cell>
          <table:table-cell table:style-name="ce0" office:value-type="float" office:value="729">
            <text:p>729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ULTURNI DOM ŠMARJE PRI JELŠAH, AŠKERČEV TRG 20</text:p>
          </table:table-cell>
          <table:table-cell table:style-name="ce0" office:value-type="float" office:value="1892">
            <text:p>1892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ŠMARJE PRI JELŠAH, OBRTNIŠKA ULICA 4</text:p>
          </table:table-cell>
          <table:table-cell table:style-name="ce0" office:value-type="float" office:value="1786">
            <text:p>1786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ASILSKO KULTURNI DOM KRISTAN VRH 53A</text:p>
          </table:table-cell>
          <table:table-cell table:style-name="ce0" office:value-type="float" office:value="768">
            <text:p>768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SILSKI DOM MESTINJE, MESTINJE 19</text:p>
          </table:table-cell>
          <table:table-cell table:style-name="ce0" office:value-type="float" office:value="583">
            <text:p>583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LEMBERG, LEMBERG PRI ŠMARJU 13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KRAJANOV IN GASILCEV SLADKA GORA,SLADKA G. 3C</text:p>
          </table:table-cell>
          <table:table-cell table:style-name="ce0" office:value-type="float" office:value="497">
            <text:p>497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EČNAMENSKI DOM NA TINSKEM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ASILSKI DOM ZIBIKA, ZIBIKA 4A</text:p>
          </table:table-cell>
          <table:table-cell table:style-name="ce0" office:value-type="float" office:value="640">
            <text:p>640</text:p>
          </table:table-cell>
          <table:table-cell table:number-columns-repeated="1017"/>
        </table:table-row>
        <table:table-row>
          <table:table-cell table:style-name="ce0" office:value-type="float" office:value="124">
            <text:p>124</text:p>
          </table:table-cell>
          <table:table-cell table:style-name="ce0" office:value-type="string">
            <text:p>ŠMARJE PRI JELŠ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MARJAN PETAUER, DOL PRI PRISTAVI 2B</text:p>
          </table:table-cell>
          <table:table-cell table:style-name="ce0" office:value-type="float" office:value="81">
            <text:p>81</text:p>
          </table:table-cell>
          <table:table-cell table:number-columns-repeated="1017"/>
        </table:table-row>
        <table:table-row>
          <table:table-cell table:style-name="ce0" office:value-type="float" office:value="125">
            <text:p>125</text:p>
          </table:table-cell>
          <table:table-cell table:style-name="ce0" office:value-type="string">
            <text:p>ŠMARTNO OB PA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GORENJE</text:p>
          </table:table-cell>
          <table:table-cell table:style-name="ce0" office:value-type="float" office:value="366">
            <text:p>366</text:p>
          </table:table-cell>
          <table:table-cell table:number-columns-repeated="1017"/>
        </table:table-row>
        <table:table-row>
          <table:table-cell table:style-name="ce0" office:value-type="float" office:value="125">
            <text:p>125</text:p>
          </table:table-cell>
          <table:table-cell table:style-name="ce0" office:value-type="string">
            <text:p>ŠMARTNO OB PA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PAŠKA VAS</text:p>
          </table:table-cell>
          <table:table-cell table:style-name="ce0" office:value-type="float" office:value="620">
            <text:p>620</text:p>
          </table:table-cell>
          <table:table-cell table:number-columns-repeated="1017"/>
        </table:table-row>
        <table:table-row>
          <table:table-cell table:style-name="ce0" office:value-type="float" office:value="125">
            <text:p>125</text:p>
          </table:table-cell>
          <table:table-cell table:style-name="ce0" office:value-type="string">
            <text:p>ŠMARTNO OB PA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ŠMARTNO OB PAKI</text:p>
          </table:table-cell>
          <table:table-cell table:style-name="ce0" office:value-type="float" office:value="681">
            <text:p>681</text:p>
          </table:table-cell>
          <table:table-cell table:number-columns-repeated="1017"/>
        </table:table-row>
        <table:table-row>
          <table:table-cell table:style-name="ce0" office:value-type="float" office:value="125">
            <text:p>125</text:p>
          </table:table-cell>
          <table:table-cell table:style-name="ce0" office:value-type="string">
            <text:p>ŠMARTNO OB PA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LADINSKI CENTER ŠMARTNO OB PAKI (MAROF)</text:p>
          </table:table-cell>
          <table:table-cell table:style-name="ce0" office:value-type="float" office:value="527">
            <text:p>527</text:p>
          </table:table-cell>
          <table:table-cell table:number-columns-repeated="1017"/>
        </table:table-row>
        <table:table-row>
          <table:table-cell table:style-name="ce0" office:value-type="float" office:value="125">
            <text:p>125</text:p>
          </table:table-cell>
          <table:table-cell table:style-name="ce0" office:value-type="string">
            <text:p>ŠMARTNO OB PA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BRATOV LETONJA ŠMARTNO OB PAKI</text:p>
          </table:table-cell>
          <table:table-cell table:style-name="ce0" office:value-type="float" office:value="533">
            <text:p>533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LE VODE - OSNOVNA ŠOLA, BELE VODE 18A, ŠOŠTANJ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BERKE - DOM KRAJANOV, GABERKE 101, ŠOŠTANJ</text:p>
          </table:table-cell>
          <table:table-cell table:style-name="ce0" office:value-type="float" office:value="571">
            <text:p>571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LOKOVICA - DOM KRAJEVNE SKUPNOSTI, LOKOVICA 144</text:p>
          </table:table-cell>
          <table:table-cell table:style-name="ce0" office:value-type="float" office:value="761">
            <text:p>761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RAVNE-REKRACIJSKO KULTURNO SREDIŠČE RAVNE (REKS)</text:p>
          </table:table-cell>
          <table:table-cell table:style-name="ce0" office:value-type="float" office:value="869">
            <text:p>869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SKORNO - FLORJAN - DOM KRAJANOV</text:p>
          </table:table-cell>
          <table:table-cell table:style-name="ce0" office:value-type="float" office:value="334">
            <text:p>334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KORNO - FLORJAN - GOSTIŠČE ACMAN</text:p>
          </table:table-cell>
          <table:table-cell table:style-name="ce0" office:value-type="float" office:value="622">
            <text:p>622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ŠOŠTANJ I. - AVLA OŠ ŠOŠTANJ, KOROŠKA CESTA 7</text:p>
          </table:table-cell>
          <table:table-cell table:style-name="ce0" office:value-type="float" office:value="1006">
            <text:p>1006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ŠOŠTANJ II. - AVLA OŠ ŠOŠTANJ, KOROŠKA CESTA 7</text:p>
          </table:table-cell>
          <table:table-cell table:style-name="ce0" office:value-type="float" office:value="887">
            <text:p>887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TOPOLŠICA - DOM KRAJANOV, TOPOLŠICA 81A</text:p>
          </table:table-cell>
          <table:table-cell table:style-name="ce0" office:value-type="float" office:value="780">
            <text:p>780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OPOLŠICA - VEČNAMENSKI DOM (LAJŠANKA)</text:p>
          </table:table-cell>
          <table:table-cell table:style-name="ce0" office:value-type="float" office:value="236">
            <text:p>236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AVODNJE - DOM KRAJANOV, ZAVODNJE 27A</text:p>
          </table:table-cell>
          <table:table-cell table:style-name="ce0" office:value-type="float" office:value="240">
            <text:p>240</text:p>
          </table:table-cell>
          <table:table-cell table:number-columns-repeated="1017"/>
        </table:table-row>
        <table:table-row>
          <table:table-cell table:style-name="ce0" office:value-type="float" office:value="126">
            <text:p>126</text:p>
          </table:table-cell>
          <table:table-cell table:style-name="ce0" office:value-type="string">
            <text:p>ŠOŠTAN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ZAVODNJE - DOM KRAJANOV, ZAVODNJE 27A</text:p>
          </table:table-cell>
          <table:table-cell table:style-name="ce0" office:value-type="float" office:value="40">
            <text:p>40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KOMPOLE, KOMPOLE 92</text:p>
          </table:table-cell>
          <table:table-cell table:style-name="ce0" office:value-type="float" office:value="525">
            <text:p>525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UHEL - LAŠKA VAS, LAŠKA VAS PRI ŠTORAH 41</text:p>
          </table:table-cell>
          <table:table-cell table:style-name="ce0" office:value-type="float" office:value="190">
            <text:p>190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ŠTORE, CESTA XIV. DIVIZIJE 29 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ŠTORE, ULICA CVETKE JERIN 5</text:p>
          </table:table-cell>
          <table:table-cell table:style-name="ce0" office:value-type="float" office:value="1000">
            <text:p>1000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ZLATKO CMOK, PEČOVJE 4A</text:p>
          </table:table-cell>
          <table:table-cell table:style-name="ce0" office:value-type="float" office:value="232">
            <text:p>232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ROŽINSKA VAS, PROŽINSKA VAS 33</text:p>
          </table:table-cell>
          <table:table-cell table:style-name="ce0" office:value-type="float" office:value="490">
            <text:p>490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SVETINA, SVETINA 6</text:p>
          </table:table-cell>
          <table:table-cell table:style-name="ce0" office:value-type="float" office:value="351">
            <text:p>351</text:p>
          </table:table-cell>
          <table:table-cell table:number-columns-repeated="1017"/>
        </table:table-row>
        <table:table-row>
          <table:table-cell table:style-name="ce0" office:value-type="float" office:value="127">
            <text:p>127</text:p>
          </table:table-cell>
          <table:table-cell table:style-name="ce0" office:value-type="string">
            <text:p>ŠTOR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RAGO GOBEC, ŠENTJANŽ NAD ŠTORAMI 26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LASBENA ŠOLA TOLMIN (VHOD IZ PREŠERNOVE ULICE)</text:p>
          </table:table-cell>
          <table:table-cell table:style-name="ce0" office:value-type="float" office:value="644">
            <text:p>644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NJIŽNICA CIRILA KOSMAČA TOLMIN, TUMOV DREVORED 6</text:p>
          </table:table-cell>
          <table:table-cell table:style-name="ce0" office:value-type="float" office:value="648">
            <text:p>648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DC TOLMIN, RUTARJEVA ULICA 18</text:p>
          </table:table-cell>
          <table:table-cell table:style-name="ce0" office:value-type="float" office:value="626">
            <text:p>626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RDEČI KRIŽ, BRUNOV DREVORED 23</text:p>
          </table:table-cell>
          <table:table-cell table:style-name="ce0" office:value-type="float" office:value="541">
            <text:p>54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MLEKARNA - V PRITLIČJU, ŽABČE 30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ASEBNA STANOVANJSKA HIŠA, ZADLAZ ŽABČE 1</text:p>
          </table:table-cell>
          <table:table-cell table:style-name="ce0" office:value-type="float" office:value="28">
            <text:p>28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ZASEBNA STANOVANJSKA HIŠA, ZADLAZ ČADRG 14</text:p>
          </table:table-cell>
          <table:table-cell table:style-name="ce0" office:value-type="float" office:value="17">
            <text:p>1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SIRARNA, ČADRG 9</text:p>
          </table:table-cell>
          <table:table-cell table:style-name="ce0" office:value-type="float" office:value="36">
            <text:p>36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ROSTORI KS KAMNO, KAMNO 29A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OSTORI KS VOLARJE, VOLARJE 33</text:p>
          </table:table-cell>
          <table:table-cell table:style-name="ce0" office:value-type="float" office:value="220">
            <text:p>220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LEKARNA, GABRJE 9</text:p>
          </table:table-cell>
          <table:table-cell table:style-name="ce0" office:value-type="float" office:value="91">
            <text:p>9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LEKARNA, DOLJE 7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ZADRUŽNI DOM, ZATOLMIN 1</text:p>
          </table:table-cell>
          <table:table-cell table:style-name="ce0" office:value-type="float" office:value="304">
            <text:p>304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ROSTOR LD LJUBINJ, POLJUBINJ 62</text:p>
          </table:table-cell>
          <table:table-cell table:style-name="ce0" office:value-type="float" office:value="383">
            <text:p>383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ROSTOR V UPORABI KS, PRAPETNO 8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ULTURNA DVORANA LJUBINJ, LJUBINJ 12</text:p>
          </table:table-cell>
          <table:table-cell table:style-name="ce0" office:value-type="float" office:value="114">
            <text:p>114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STARA OŠ - V PRITLIČJU, VOLČE 25</text:p>
          </table:table-cell>
          <table:table-cell table:style-name="ce0" office:value-type="float" office:value="425">
            <text:p>425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RUŽBENI PROSTOR, ČIGINJ 45</text:p>
          </table:table-cell>
          <table:table-cell table:style-name="ce0" office:value-type="float" office:value="157">
            <text:p>15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DRUŽBENI PROSTOR-MLEKARNA, KOZARŠČE 17</text:p>
          </table:table-cell>
          <table:table-cell table:style-name="ce0" office:value-type="float" office:value="59">
            <text:p>5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ZASEBNA STAVBA (GARAŽA), SELA PRI VOLČAH 6A</text:p>
          </table:table-cell>
          <table:table-cell table:style-name="ce0" office:value-type="float" office:value="64">
            <text:p>64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NOVNA ŠOLA DUŠANA MUNIHA, MOST NA SOČI 18A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MLEKARNA, MODREJCE 29A</text:p>
          </table:table-cell>
          <table:table-cell table:style-name="ce0" office:value-type="float" office:value="89">
            <text:p>8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ZASEBNA STAVBA, MODREJ 3</text:p>
          </table:table-cell>
          <table:table-cell table:style-name="ce0" office:value-type="float" office:value="251">
            <text:p>25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ŽELEZNIŠKA POSTAJA-ČAKALNICA, POSTAJA 10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PROSTORI KS, IDRIJA PRI BAČI 51</text:p>
          </table:table-cell>
          <table:table-cell table:style-name="ce0" office:value-type="float" office:value="240">
            <text:p>240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GOSTILNA BAČA BAR, BAČA PRI MODREJU 30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STARA OŠ, KANALSKI LOM 17A</text:p>
          </table:table-cell>
          <table:table-cell table:style-name="ce0" office:value-type="float" office:value="82">
            <text:p>8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ZASEBNA STAVBA (GARAŽA), TOLMINSKI LOM 11B</text:p>
          </table:table-cell>
          <table:table-cell table:style-name="ce0" office:value-type="float" office:value="63">
            <text:p>63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DOM C. KOSMAČA, SLAP OB IDRIJCI 28A</text:p>
          </table:table-cell>
          <table:table-cell table:style-name="ce0" office:value-type="float" office:value="242">
            <text:p>24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PROSTORI KS, DOLENJA TREBUŠA 70</text:p>
          </table:table-cell>
          <table:table-cell table:style-name="ce0" office:value-type="float" office:value="227">
            <text:p>22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ZASEBNA STAVBA, STOPNIK 31</text:p>
          </table:table-cell>
          <table:table-cell table:style-name="ce0" office:value-type="float" office:value="69">
            <text:p>6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IZLETNIŠKA KMETIJA ŽEROVC, GORENJA TREBUŠA 40B</text:p>
          </table:table-cell>
          <table:table-cell table:style-name="ce0" office:value-type="float" office:value="93">
            <text:p>93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DVORANA-TELOVADNICA, ŠENTVIŠKA GORA 19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MLEKARNA, PRAPETNO  BRDO 35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PROSTORI KS, PEČINE 30</text:p>
          </table:table-cell>
          <table:table-cell table:style-name="ce0" office:value-type="float" office:value="118">
            <text:p>118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GASILSKI DOM PONIKVE, PONIKVE 26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VEČNAMENSKI OBJEKT, KNEŽA 78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ZASEBNA STAVBA, KLAVŽE 7</text:p>
          </table:table-cell>
          <table:table-cell table:style-name="ce0" office:value-type="float" office:value="59">
            <text:p>59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MLEKARNA, LOGARŠČE 33</text:p>
          </table:table-cell>
          <table:table-cell table:style-name="ce0" office:value-type="float" office:value="47">
            <text:p>4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STARA ŠOLA ,TEMLJINE 21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DVORANA (KOTIČEK), PODMELEC BŠ</text:p>
          </table:table-cell>
          <table:table-cell table:style-name="ce0" office:value-type="float" office:value="63">
            <text:p>63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DVORANA KS, GRAHOVO OB BAČI 47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PROSTORI BIVŠE TRGOVINE, KORITNICA 50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4</text:p>
          </table:table-cell>
          <table:table-cell table:style-name="ce0" office:value-type="string">
            <text:p>PROSTORI KS, RUT 29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PROSTORI KS, HUDAJUŽNA 22C</text:p>
          </table:table-cell>
          <table:table-cell table:style-name="ce0" office:value-type="float" office:value="81">
            <text:p>8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PROSTORI KS, STRŽIŠČE 28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7</text:p>
          </table:table-cell>
          <table:table-cell table:style-name="ce0" office:value-type="string">
            <text:p>PROSTORI LOVSKE DRUŽINE PODBRDO, PODBRDO 39</text:p>
          </table:table-cell>
          <table:table-cell table:style-name="ce0" office:value-type="float" office:value="282">
            <text:p>282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GASILSKI DOM PODBRDO, PODBRDO 8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DOM UPOKOJENCEV PETROVO BRDO, PETROVO BRDO 5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128">
            <text:p>128</text:p>
          </table:table-cell>
          <table:table-cell table:style-name="ce0" office:value-type="string">
            <text:p>TOLMI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MLEKARNA, BAČA PRI PODBRDU 12</text:p>
          </table:table-cell>
          <table:table-cell table:style-name="ce0" office:value-type="float" office:value="21">
            <text:p>21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ALOJZA HOHKRAUTA,TRG REVOLUCIJE 19</text:p>
          </table:table-cell>
          <table:table-cell table:style-name="ce0" office:value-type="float" office:value="1025">
            <text:p>1025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ALOJZA HOHKRAUTA-TELOVADNICA,TRG REVOLUCIJE 19</text:p>
          </table:table-cell>
          <table:table-cell table:style-name="ce0" office:value-type="float" office:value="539">
            <text:p>539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ELAVSKI DOM TRBOVLJE, TRG SVOBODE 11/A</text:p>
          </table:table-cell>
          <table:table-cell table:style-name="ce0" office:value-type="float" office:value="901">
            <text:p>901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D SVOBODA DOBRNA, RIBNIK 17</text:p>
          </table:table-cell>
          <table:table-cell table:style-name="ce0" office:value-type="float" office:value="589">
            <text:p>589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REDNJA TEHNIŠKA IN POKLICNA ŠOLA , ŠUŠTARJEVA 7A</text:p>
          </table:table-cell>
          <table:table-cell table:style-name="ce0" office:value-type="float" office:value="625">
            <text:p>625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UPOKOJENCEV FRANC SALAMON, KOL. 1.MAJA 21</text:p>
          </table:table-cell>
          <table:table-cell table:style-name="ce0" office:value-type="float" office:value="802">
            <text:p>802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SNOVNA ŠOLA TONČKE ČEČ, KERŠIČEVA CESTA 50</text:p>
          </table:table-cell>
          <table:table-cell table:style-name="ce0" office:value-type="float" office:value="307">
            <text:p>307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SREDNJA TEHNIŠKA IN POKLICNA ŠOLA, NOVI DOM 60</text:p>
          </table:table-cell>
          <table:table-cell table:style-name="ce0" office:value-type="float" office:value="800">
            <text:p>800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SEJNA DVORANA OBČINE TRBOVLJE, MESTNI TRG 4</text:p>
          </table:table-cell>
          <table:table-cell table:style-name="ce0" office:value-type="float" office:value="960">
            <text:p>960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D SVOBODA, TRG FRANCA FAKINA 4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JP KOMUNALA TRBOVLJE, SAVINJSKA CESTA 11A</text:p>
          </table:table-cell>
          <table:table-cell table:style-name="ce0" office:value-type="float" office:value="621">
            <text:p>621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SILSKI ZAVOD TRBOVLJE, SAVINJSKA CESTA 35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ŠPORTNO DRUŠTVO RUDAR, RUDARSKA CESTA 6</text:p>
          </table:table-cell>
          <table:table-cell table:style-name="ce0" office:value-type="float" office:value="509">
            <text:p>509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SEJNA DVORANA OBČINE TRBOVLJE, MESTNI TRG 4</text:p>
          </table:table-cell>
          <table:table-cell table:style-name="ce0" office:value-type="float" office:value="685">
            <text:p>685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OSNOVNA ŠOLA TRBOVLJE, MESTNI TRG 6</text:p>
          </table:table-cell>
          <table:table-cell table:style-name="ce0" office:value-type="float" office:value="776">
            <text:p>776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SEJNA SOBA KS FRANC SALAMON, GABRSKO 40A</text:p>
          </table:table-cell>
          <table:table-cell table:style-name="ce0" office:value-type="float" office:value="468">
            <text:p>468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HIŠA ZARJA, BEVŠKO 19</text:p>
          </table:table-cell>
          <table:table-cell table:style-name="ce0" office:value-type="float" office:value="318">
            <text:p>318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ASILSKI DOM ČEČE, ČEČE - DEL 4A</text:p>
          </table:table-cell>
          <table:table-cell table:style-name="ce0" office:value-type="float" office:value="442">
            <text:p>442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PGD DOBOVEC, DOBOVEC 24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DOM TONČKE ČEČ, KLEK 32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ŠOLA NA SVETI PLANINI, SVETA PLANINA 28</text:p>
          </table:table-cell>
          <table:table-cell table:style-name="ce0" office:value-type="float" office:value="109">
            <text:p>109</text:p>
          </table:table-cell>
          <table:table-cell table:number-columns-repeated="1017"/>
        </table:table-row>
        <table:table-row>
          <table:table-cell table:style-name="ce0" office:value-type="float" office:value="129">
            <text:p>129</text:p>
          </table:table-cell>
          <table:table-cell table:style-name="ce0" office:value-type="string">
            <text:p>TRBOV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DOM TONČKE ČEČ, KLEK 32</text:p>
          </table:table-cell>
          <table:table-cell table:style-name="ce0" office:value-type="float" office:value="191">
            <text:p>191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ČATEŽ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ASILNI DOM SELA ŠUMBERK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ASILNI DOM LOG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ROSTORI KULTURNEGA DOMA ŠENTLOVRENC</text:p>
          </table:table-cell>
          <table:table-cell table:style-name="ce0" office:value-type="float" office:value="591">
            <text:p>591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KULTURNI DOM VELIKA LOKA</text:p>
          </table:table-cell>
          <table:table-cell table:style-name="ce0" office:value-type="float" office:value="467">
            <text:p>467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BREGAR JANEZ, STEHANJA VAS 14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DOM GASILCEV ZAGORICA</text:p>
          </table:table-cell>
          <table:table-cell table:style-name="ce0" office:value-type="float" office:value="381">
            <text:p>381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KRAJEVNA SKUPNOST VELIKI GABER</text:p>
          </table:table-cell>
          <table:table-cell table:style-name="ce0" office:value-type="float" office:value="645">
            <text:p>645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LIVAR DARKO, KORITA 6</text:p>
          </table:table-cell>
          <table:table-cell table:style-name="ce0" office:value-type="float" office:value="175">
            <text:p>175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SMOLIČ PAVLE, DOBRAVA 22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DOBRNIČ</text:p>
          </table:table-cell>
          <table:table-cell table:style-name="ce0" office:value-type="float" office:value="355">
            <text:p>355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ELOVADNICA OŠ DOLENJA NEMŠKA VAS I.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ELOVADNICA OŠ DOLENJA NEMŠKA VAS II.</text:p>
          </table:table-cell>
          <table:table-cell table:style-name="ce0" office:value-type="float" office:value="446">
            <text:p>446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NI DOM LUKOVEK</text:p>
          </table:table-cell>
          <table:table-cell table:style-name="ce0" office:value-type="float" office:value="501">
            <text:p>501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KS KNEŽJA VAS, DOLENJE SELCE 21</text:p>
          </table:table-cell>
          <table:table-cell table:style-name="ce0" office:value-type="float" office:value="344">
            <text:p>344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PROSTORI PGD VRHE, GORENJI VRH PRI DOBRNIČU 1</text:p>
          </table:table-cell>
          <table:table-cell table:style-name="ce0" office:value-type="float" office:value="309">
            <text:p>309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ASILNI DOM RAČJE SELO</text:p>
          </table:table-cell>
          <table:table-cell table:style-name="ce0" office:value-type="float" office:value="470">
            <text:p>470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OSTILNA JANEZ MIŠIČ, ŠTEFAN</text:p>
          </table:table-cell>
          <table:table-cell table:style-name="ce0" office:value-type="float" office:value="569">
            <text:p>569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DVORANA STIK, GOLIEV TRG 1, TREBNJE I.</text:p>
          </table:table-cell>
          <table:table-cell table:style-name="ce0" office:value-type="float" office:value="879">
            <text:p>879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VORANA STIK, GOLIEV TRG 1, TREBNJE II.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M STAREJŠIH OBČANOV </text:p>
          </table:table-cell>
          <table:table-cell table:style-name="ce0" office:value-type="float" office:value="669">
            <text:p>669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GOSTILNA MEGLIČ, OBRTNIŠKA ULICA 2</text:p>
          </table:table-cell>
          <table:table-cell table:style-name="ce0" office:value-type="float" office:value="710">
            <text:p>710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GASILNI DOM VRHTREBNJE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ISTRICA I, OSNOVNA ŠOLA BISTRICA, BEGUNJSKA C.2</text:p>
          </table:table-cell>
          <table:table-cell table:style-name="ce0" office:value-type="float" office:value="1313">
            <text:p>1313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ISTRICA II, OSNOVNA ŠOLA BISTRICA, BEGUNJSKA C.2</text:p>
          </table:table-cell>
          <table:table-cell table:style-name="ce0" office:value-type="float" office:value="1222">
            <text:p>1222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REZJE, DOM KRAJANOV, BREZJE PRI TRŽIČU 55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JELENDOL, DOM KRAJANOV, JELENDOL 10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OVOR, KRAJEVNA SKUPNOST KOVOR, GLAVNA CESTA 24</text:p>
          </table:table-cell>
          <table:table-cell table:style-name="ce0" office:value-type="float" office:value="1397">
            <text:p>1397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RIŽE, OSNOVNA ŠOLA KRIŽE, C. KOKRŠKEGA ODREDA 16</text:p>
          </table:table-cell>
          <table:table-cell table:style-name="ce0" office:value-type="float" office:value="840">
            <text:p>840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EŠE, GASILSKI DOM LEŠE, LEŠE 3</text:p>
          </table:table-cell>
          <table:table-cell table:style-name="ce0" office:value-type="float" office:value="266">
            <text:p>266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LOM POD STORŽIČEM,DOM KRAJANOV,LOM POD STORŽIČ.56</text:p>
          </table:table-cell>
          <table:table-cell table:style-name="ce0" office:value-type="float" office:value="460">
            <text:p>460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ODLJUBELJ, DOM KRAJANOV, PODLJUBELJ 242</text:p>
          </table:table-cell>
          <table:table-cell table:style-name="ce0" office:value-type="float" office:value="734">
            <text:p>734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RISTAVA, FUNDACIJA V.DRAKSLERJA,PRISTAVŠKA C. 16</text:p>
          </table:table-cell>
          <table:table-cell table:style-name="ce0" office:value-type="float" office:value="701">
            <text:p>701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RAVNE, KRAJEVNA SKUPNOST RAVNE,POT NA ZALI ROVT 3</text:p>
          </table:table-cell>
          <table:table-cell table:style-name="ce0" office:value-type="float" office:value="841">
            <text:p>841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SEBENJE, DOM KRAJANOV, SEBENJE 43</text:p>
          </table:table-cell>
          <table:table-cell table:style-name="ce0" office:value-type="float" office:value="910">
            <text:p>910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SENIČNO, KRAJEVNA SKUPNOST SENIČNO, SENIČNO 30</text:p>
          </table:table-cell>
          <table:table-cell table:style-name="ce0" office:value-type="float" office:value="374">
            <text:p>374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TRŽIČ I,GALERIJA ATRIJ OBČINE TRŽIČ,TRG SVOBODE18</text:p>
          </table:table-cell>
          <table:table-cell table:style-name="ce0" office:value-type="float" office:value="1181">
            <text:p>1181</text:p>
          </table:table-cell>
          <table:table-cell table:number-columns-repeated="1017"/>
        </table:table-row>
        <table:table-row>
          <table:table-cell table:style-name="ce0" office:value-type="float" office:value="131">
            <text:p>131</text:p>
          </table:table-cell>
          <table:table-cell table:style-name="ce0" office:value-type="string">
            <text:p>TRŽ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TRŽIČ II,DRUŠTVO UPOKOJENCEV TRŽIČ,TRG SVOBODE 18</text:p>
          </table:table-cell>
          <table:table-cell table:style-name="ce0" office:value-type="float" office:value="853">
            <text:p>853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RENKOVCI-GASILSKI DOM, RENKOVCI 68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TURNIŠČE I-OBČINA TURNIŠČE, UL. ŠT. KOVAČA 73</text:p>
          </table:table-cell>
          <table:table-cell table:style-name="ce0" office:value-type="float" office:value="633">
            <text:p>633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TURNIŠČE II-OŠ TURNIŠČE, PREŠERNOVA UL. 2</text:p>
          </table:table-cell>
          <table:table-cell table:style-name="ce0" office:value-type="float" office:value="578">
            <text:p>578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GOMILICA-VAŠKO KULTURNI GASILSKI DOM, GOMILICA 49</text:p>
          </table:table-cell>
          <table:table-cell table:style-name="ce0" office:value-type="float" office:value="502">
            <text:p>502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NEDELICA-VAŠKO-GASILSKI DOM, NEDELICA 132</text:p>
          </table:table-cell>
          <table:table-cell table:style-name="ce0" office:value-type="float" office:value="446">
            <text:p>44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VČE DOM KRAJANOV</text:p>
          </table:table-cell>
          <table:table-cell table:style-name="ce0" office:value-type="float" office:value="307">
            <text:p>307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IRKOVCE OŠ CIRKOVCE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ORICA KS I GORIŠKA 46</text:p>
          </table:table-cell>
          <table:table-cell table:style-name="ce0" office:value-type="float" office:value="601">
            <text:p>601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ORICA KS II GORIŠKA 46</text:p>
          </table:table-cell>
          <table:table-cell table:style-name="ce0" office:value-type="float" office:value="924">
            <text:p>924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ORICA OŠ GORICA I</text:p>
          </table:table-cell>
          <table:table-cell table:style-name="ce0" office:value-type="float" office:value="820">
            <text:p>820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ORICA OŠ GORICA II</text:p>
          </table:table-cell>
          <table:table-cell table:style-name="ce0" office:value-type="float" office:value="856">
            <text:p>85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ONOVO DOM KRAJANOV</text:p>
          </table:table-cell>
          <table:table-cell table:style-name="ce0" office:value-type="float" office:value="794">
            <text:p>794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ELO AC CELEIA PE JAKOPEC</text:p>
          </table:table-cell>
          <table:table-cell table:style-name="ce0" office:value-type="float" office:value="816">
            <text:p>81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AKA DOM KRAJANOV</text:p>
          </table:table-cell>
          <table:table-cell table:style-name="ce0" office:value-type="float" office:value="642">
            <text:p>642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ESJE DOM KRAJANOV</text:p>
          </table:table-cell>
          <table:table-cell table:style-name="ce0" office:value-type="float" office:value="920">
            <text:p>920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LEŠIVEC OSNOVNA ŠOLA</text:p>
          </table:table-cell>
          <table:table-cell table:style-name="ce0" office:value-type="float" office:value="339">
            <text:p>339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ODKRAJ AVTO KORELC</text:p>
          </table:table-cell>
          <table:table-cell table:style-name="ce0" office:value-type="float" office:value="736">
            <text:p>73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AVČE PROSTORI KS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STARO VELENJE V. BIANCA</text:p>
          </table:table-cell>
          <table:table-cell table:style-name="ce0" office:value-type="float" office:value="919">
            <text:p>919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STARA VAS KP VELENJE</text:p>
          </table:table-cell>
          <table:table-cell table:style-name="ce0" office:value-type="float" office:value="736">
            <text:p>73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ŠALEK OSNOVNA ŠOLA I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ŠALEK OSNOVNA ŠOLA II</text:p>
          </table:table-cell>
          <table:table-cell table:style-name="ce0" office:value-type="float" office:value="645">
            <text:p>645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ŠENTILJ DOM KRAJANOV</text:p>
          </table:table-cell>
          <table:table-cell table:style-name="ce0" office:value-type="float" office:value="947">
            <text:p>947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ŠKALE GASILSKI DOM</text:p>
          </table:table-cell>
          <table:table-cell table:style-name="ce0" office:value-type="float" office:value="1003">
            <text:p>1003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ŠMARTNO DOM KRAJANOV</text:p>
          </table:table-cell>
          <table:table-cell table:style-name="ce0" office:value-type="float" office:value="1091">
            <text:p>1091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VINSKA GORA DOM KS</text:p>
          </table:table-cell>
          <table:table-cell table:style-name="ce0" office:value-type="float" office:value="1560">
            <text:p>1560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ELENJE OŠ MPT I</text:p>
          </table:table-cell>
          <table:table-cell table:style-name="ce0" office:value-type="float" office:value="1469">
            <text:p>1469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ELENJE OŠ MPT II</text:p>
          </table:table-cell>
          <table:table-cell table:style-name="ce0" office:value-type="float" office:value="790">
            <text:p>790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VELENJE MČ I KERSNIK. 1</text:p>
          </table:table-cell>
          <table:table-cell table:style-name="ce0" office:value-type="float" office:value="844">
            <text:p>844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VELENJE MČ II KERSNIK. 1</text:p>
          </table:table-cell>
          <table:table-cell table:style-name="ce0" office:value-type="float" office:value="815">
            <text:p>815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VELENJE KARDELJEV TRG 7</text:p>
          </table:table-cell>
          <table:table-cell table:style-name="ce0" office:value-type="float" office:value="766">
            <text:p>76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VELENJE MČ I KARD. TRG 5</text:p>
          </table:table-cell>
          <table:table-cell table:style-name="ce0" office:value-type="float" office:value="469">
            <text:p>469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ELENJE MČ II KARD. TRG 5</text:p>
          </table:table-cell>
          <table:table-cell table:style-name="ce0" office:value-type="float" office:value="476">
            <text:p>47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VELENJE LJUDSKA UNIVERZA</text:p>
          </table:table-cell>
          <table:table-cell table:style-name="ce0" office:value-type="float" office:value="480">
            <text:p>480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VELENJE SEJNA DVORANA MOV</text:p>
          </table:table-cell>
          <table:table-cell table:style-name="ce0" office:value-type="float" office:value="623">
            <text:p>623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VELENJE VRTEC VILA MOJCA</text:p>
          </table:table-cell>
          <table:table-cell table:style-name="ce0" office:value-type="float" office:value="496">
            <text:p>496</text:p>
          </table:table-cell>
          <table:table-cell table:number-columns-repeated="1017"/>
        </table:table-row>
        <table:table-row>
          <table:table-cell table:style-name="ce0" office:value-type="float" office:value="133">
            <text:p>133</text:p>
          </table:table-cell>
          <table:table-cell table:style-name="ce0" office:value-type="string">
            <text:p>VELE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2</text:p>
          </table:table-cell>
          <table:table-cell table:style-name="ce0" office:value-type="string">
            <text:p>VELENJE MČ FOITOVA 2</text:p>
          </table:table-cell>
          <table:table-cell table:style-name="ce0" office:value-type="float" office:value="654">
            <text:p>654</text:p>
          </table:table-cell>
          <table:table-cell table:number-columns-repeated="1017"/>
        </table:table-row>
        <table:table-row>
          <table:table-cell table:style-name="ce0" office:value-type="float" office:value="134">
            <text:p>134</text:p>
          </table:table-cell>
          <table:table-cell table:style-name="ce0" office:value-type="string">
            <text:p>VELIKE LA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 PROSTORIH OBČINE VELIKE LAŠČE, LEVSTIKOV TRG 1</text:p>
          </table:table-cell>
          <table:table-cell table:style-name="ce0" office:value-type="float" office:value="1024">
            <text:p>1024</text:p>
          </table:table-cell>
          <table:table-cell table:number-columns-repeated="1017"/>
        </table:table-row>
        <table:table-row>
          <table:table-cell table:style-name="ce0" office:value-type="float" office:value="134">
            <text:p>134</text:p>
          </table:table-cell>
          <table:table-cell table:style-name="ce0" office:value-type="string">
            <text:p>VELIKE LA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 PROSTORIH OBČINE VELIKE LAŠČE, LEVSTIKOV TRG 1</text:p>
          </table:table-cell>
          <table:table-cell table:style-name="ce0" office:value-type="float" office:value="1190">
            <text:p>1190</text:p>
          </table:table-cell>
          <table:table-cell table:number-columns-repeated="1017"/>
        </table:table-row>
        <table:table-row>
          <table:table-cell table:style-name="ce0" office:value-type="float" office:value="134">
            <text:p>134</text:p>
          </table:table-cell>
          <table:table-cell table:style-name="ce0" office:value-type="string">
            <text:p>VELIKE LA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ROB, ROB 5</text:p>
          </table:table-cell>
          <table:table-cell table:style-name="ce0" office:value-type="float" office:value="641">
            <text:p>641</text:p>
          </table:table-cell>
          <table:table-cell table:number-columns-repeated="1017"/>
        </table:table-row>
        <table:table-row>
          <table:table-cell table:style-name="ce0" office:value-type="float" office:value="134">
            <text:p>134</text:p>
          </table:table-cell>
          <table:table-cell table:style-name="ce0" office:value-type="string">
            <text:p>VELIKE LA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TURJAK, TURJAK 17G</text:p>
          </table:table-cell>
          <table:table-cell table:style-name="ce0" office:value-type="float" office:value="704">
            <text:p>704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VIDEM, VIDEM PRI PT. 54</text:p>
          </table:table-cell>
          <table:table-cell table:style-name="ce0" office:value-type="float" office:value="723">
            <text:p>723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AŠKA SKUPNOST MAJSKI VRH, MAJSKI VRH 50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VAŠČANOV POBREŽJE, POBREŽJE 104A</text:p>
          </table:table-cell>
          <table:table-cell table:style-name="ce0" office:value-type="float" office:value="725">
            <text:p>725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OSTORI TUR. DRUŠTVA KLOPOTEC,ZG.LESKOVEC10C</text:p>
          </table:table-cell>
          <table:table-cell table:style-name="ce0" office:value-type="float" office:value="817">
            <text:p>817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FRIC EDVARD, SKORIŠNJAK 25</text:p>
          </table:table-cell>
          <table:table-cell table:style-name="ce0" office:value-type="float" office:value="52">
            <text:p>52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CAFUTA ANDREJ, VEL. VARNICA 53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OSLANČECEVA DOMAČIJA, VAREJA 12</text:p>
          </table:table-cell>
          <table:table-cell table:style-name="ce0" office:value-type="float" office:value="321">
            <text:p>321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DOLENA, BOLEČKA VAS3C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ULTURNI DOM SELA, SELA 31B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AŠKI DOM LANCOVA VAS,LANCOVA VAS 44A</text:p>
          </table:table-cell>
          <table:table-cell table:style-name="ce0" office:value-type="float" office:value="539">
            <text:p>539</text:p>
          </table:table-cell>
          <table:table-cell table:number-columns-repeated="1017"/>
        </table:table-row>
        <table:table-row>
          <table:table-cell table:style-name="ce0" office:value-type="float" office:value="135">
            <text:p>135</text:p>
          </table:table-cell>
          <table:table-cell table:style-name="ce0" office:value-type="string">
            <text:p>VIDEM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S TRŽEC,TRŽEC 47</text:p>
          </table:table-cell>
          <table:table-cell table:style-name="ce0" office:value-type="float" office:value="511">
            <text:p>511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AVRIČEVA KNJIŽNICA VIPAVA, BEBLERJEVA UL. 17</text:p>
          </table:table-cell>
          <table:table-cell table:style-name="ce0" office:value-type="float" office:value="570">
            <text:p>570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AVLA KD VIPAVA, GLAVNI TRG 15, VIPAVA</text:p>
          </table:table-cell>
          <table:table-cell table:style-name="ce0" office:value-type="float" office:value="411">
            <text:p>411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D. BAJCA VIPAVA, VINARSKA CESTA 4</text:p>
          </table:table-cell>
          <table:table-cell table:style-name="ce0" office:value-type="float" office:value="534">
            <text:p>534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VORANA KS,  GRADIŠČE PRI VIPAVI 35 B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VRHPOLJE, VRHPOLJE 41</text:p>
          </table:table-cell>
          <table:table-cell table:style-name="ce0" office:value-type="float" office:value="771">
            <text:p>771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RAJEVNA SKUPNOST SLAP, SLAP 58</text:p>
          </table:table-cell>
          <table:table-cell table:style-name="ce0" office:value-type="float" office:value="343">
            <text:p>343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RAJEVNA SKUPNOST (STARA ŠOLA), LOŽE 53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KRAJEVNA SKUPNOST (STARA ŠOLA), ERZELJ 17</text:p>
          </table:table-cell>
          <table:table-cell table:style-name="ce0" office:value-type="float" office:value="69">
            <text:p>69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GOČE, GOČE 6</text:p>
          </table:table-cell>
          <table:table-cell table:style-name="ce0" office:value-type="float" office:value="150">
            <text:p>150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RAJEVNA SKUPNOST (STARA ŠOLA), LOŽE 53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D PODRAGA, PODRAGA 7</text:p>
          </table:table-cell>
          <table:table-cell table:style-name="ce0" office:value-type="float" office:value="268">
            <text:p>268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D J. PREMRLA - VOJKA, PODNANOS 71</text:p>
          </table:table-cell>
          <table:table-cell table:style-name="ce0" office:value-type="float" office:value="673">
            <text:p>673</text:p>
          </table:table-cell>
          <table:table-cell table:number-columns-repeated="1017"/>
        </table:table-row>
        <table:table-row>
          <table:table-cell table:style-name="ce0" office:value-type="float" office:value="136">
            <text:p>136</text:p>
          </table:table-cell>
          <table:table-cell table:style-name="ce0" office:value-type="string">
            <text:p>VIPAV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KRAJEVNA SKUPNOST LOZICE (STARA ŠOLA), LOZICE 34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VITANJE GRAJSKI TRG 1</text:p>
          </table:table-cell>
          <table:table-cell table:style-name="ce0" office:value-type="float" office:value="310">
            <text:p>310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VITANJE, GRAJSKI TRG 1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VITANJE GRAJSKI TRG 1</text:p>
          </table:table-cell>
          <table:table-cell table:style-name="ce0" office:value-type="float" office:value="79">
            <text:p>79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VITANJE, GRAJSKI TRG 1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ŠAR ALOJZ, STENICA 44</text:p>
          </table:table-cell>
          <table:table-cell table:style-name="ce0" office:value-type="float" office:value="342">
            <text:p>342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HROVAT MILAN, HUDINJA 23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VITANJE, GRAJSKI TRG 1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BRODEJ JOŽE, BREZEN 55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LATINEK MARJETKA (PRI VOLAVCU), PAKA 40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 7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VITANJE GRAJSKI TRG 1</text:p>
          </table:table-cell>
          <table:table-cell table:style-name="ce0" office:value-type="float" office:value="22">
            <text:p>22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 7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NOORDUNG CENTER, NA VASI 18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 8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VITANJE GRAJSKI TRG 1</text:p>
          </table:table-cell>
          <table:table-cell table:style-name="ce0" office:value-type="float" office:value="97">
            <text:p>97</text:p>
          </table:table-cell>
          <table:table-cell table:number-columns-repeated="1017"/>
        </table:table-row>
        <table:table-row>
          <table:table-cell table:style-name="ce0" office:value-type="float" office:value="137">
            <text:p>137</text:p>
          </table:table-cell>
          <table:table-cell table:style-name="ce0" office:value-type="string">
            <text:p>VITANJE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 8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ŠAR ALOJZ, STENICA 44</text:p>
          </table:table-cell>
          <table:table-cell table:style-name="ce0" office:value-type="float" office:value="68">
            <text:p>68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VORANA KULTURNEGA DOMA VODICE, KOPITARJEV TRG 1</text:p>
          </table:table-cell>
          <table:table-cell table:style-name="ce0" office:value-type="float" office:value="1405">
            <text:p>1405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ZADRUŽNI DOM SKARUČNA, SKARUČNA 42, 1217 VODICE</text:p>
          </table:table-cell>
          <table:table-cell table:style-name="ce0" office:value-type="float" office:value="379">
            <text:p>379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REPNJE, REPNJE 30B, 1217 VODICE</text:p>
          </table:table-cell>
          <table:table-cell table:style-name="ce0" office:value-type="float" office:value="389">
            <text:p>389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ZAPOGE, ZAPOGE 2, 1217 VODICE</text:p>
          </table:table-cell>
          <table:table-cell table:style-name="ce0" office:value-type="float" office:value="288">
            <text:p>288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POLJE PRI VODICAH, POLJE 5A, VODICE</text:p>
          </table:table-cell>
          <table:table-cell table:style-name="ce0" office:value-type="float" office:value="222">
            <text:p>222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BUKOVICA-UTIK, UTIK 45, 1217 VODICE</text:p>
          </table:table-cell>
          <table:table-cell table:style-name="ce0" office:value-type="float" office:value="757">
            <text:p>757</text:p>
          </table:table-cell>
          <table:table-cell table:number-columns-repeated="1017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string">
            <text:p>VOD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ŠINKOV TURN, KOSEZE 26, 1217 VODICE</text:p>
          </table:table-cell>
          <table:table-cell table:style-name="ce0" office:value-type="float" office:value="658">
            <text:p>658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FRANKOLOVO, STRAŽICA 2  </text:p>
          </table:table-cell>
          <table:table-cell table:style-name="ce0" office:value-type="float" office:value="565">
            <text:p>565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ANTONA BEZENŠKA FRANKOLOVO (AVLA)</text:p>
          </table:table-cell>
          <table:table-cell table:style-name="ce0" office:value-type="float" office:value="352">
            <text:p>352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RAČUN MARTIN, BEZENŠKOVO BUKOVJE 9A</text:p>
          </table:table-cell>
          <table:table-cell table:style-name="ce0" office:value-type="float" office:value="389">
            <text:p>389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KARO JANEZ, LINDEK 7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VEČNAMENSKA DVORANA POŠ NOVA CERKEV,NOVA CERKEV41</text:p>
          </table:table-cell>
          <table:table-cell table:style-name="ce0" office:value-type="float" office:value="1175">
            <text:p>1175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ASILSKI DOM SOCKA, SOCKA 64</text:p>
          </table:table-cell>
          <table:table-cell table:style-name="ce0" office:value-type="float" office:value="580">
            <text:p>580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GASILSKI DOM LEMBERG, LEMBERG 19</text:p>
          </table:table-cell>
          <table:table-cell table:style-name="ce0" office:value-type="float" office:value="266">
            <text:p>266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SNOVNA ŠOLA VOJNIK, PRUŠNIKOVA ULICA 14</text:p>
          </table:table-cell>
          <table:table-cell table:style-name="ce0" office:value-type="float" office:value="1018">
            <text:p>1018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OSNOVNA ŠOLA VOJNIK, PRUŠNIKOVA ULICA 14</text:p>
          </table:table-cell>
          <table:table-cell table:style-name="ce0" office:value-type="float" office:value="1221">
            <text:p>1221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OSTRI, RAVNAK IVAN, CELJSKA CESTA 2B</text:p>
          </table:table-cell>
          <table:table-cell table:style-name="ce0" office:value-type="float" office:value="456">
            <text:p>456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VRBIČ FRANC, MALE DOLE 44, VOJNIK</text:p>
          </table:table-cell>
          <table:table-cell table:style-name="ce0" office:value-type="float" office:value="434">
            <text:p>434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MAJGER JAKOB, PRISTAVA 14A</text:p>
          </table:table-cell>
          <table:table-cell table:style-name="ce0" office:value-type="float" office:value="558">
            <text:p>558</text:p>
          </table:table-cell>
          <table:table-cell table:number-columns-repeated="1017"/>
        </table:table-row>
        <table:table-row>
          <table:table-cell table:style-name="ce0" office:value-type="float" office:value="139">
            <text:p>139</text:p>
          </table:table-cell>
          <table:table-cell table:style-name="ce0" office:value-type="string">
            <text:p>VOJNI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AVTO ČEPIN, POT V LEŠJE 1</text:p>
          </table:table-cell>
          <table:table-cell table:style-name="ce0" office:value-type="float" office:value="431">
            <text:p>431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ANKARJEV DOM VRHNIKA 1, TRŽAŠKA CESTA 25</text:p>
          </table:table-cell>
          <table:table-cell table:style-name="ce0" office:value-type="float" office:value="544">
            <text:p>544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ANKARJEV DOM VRHNIKA 2, TRŽAŠKA CESTA 25</text:p>
          </table:table-cell>
          <table:table-cell table:style-name="ce0" office:value-type="float" office:value="483">
            <text:p>483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IVAN CANKAR 1, LOŠCA 1, VRHNIKA</text:p>
          </table:table-cell>
          <table:table-cell table:style-name="ce0" office:value-type="float" office:value="658">
            <text:p>658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IVAN CANKAR 2, LOŠCA 1, VRHNIKA</text:p>
          </table:table-cell>
          <table:table-cell table:style-name="ce0" office:value-type="float" office:value="437">
            <text:p>437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VRHNIKA, JELOVŠKOVA ULICA 3</text:p>
          </table:table-cell>
          <table:table-cell table:style-name="ce0" office:value-type="float" office:value="821">
            <text:p>821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ELEKTRO LJUBLJANA, LJUBLJANSKA CESTA 23, VRHNIKA</text:p>
          </table:table-cell>
          <table:table-cell table:style-name="ce0" office:value-type="float" office:value="623">
            <text:p>623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IVAN CANKAR 3, LOŠCA 1, VRHNIKA</text:p>
          </table:table-cell>
          <table:table-cell table:style-name="ce0" office:value-type="float" office:value="972">
            <text:p>972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ŽUPNIJSKI VRTEC VRHNIKA, HRIB 2, VRHNIKA</text:p>
          </table:table-cell>
          <table:table-cell table:style-name="ce0" office:value-type="float" office:value="535">
            <text:p>535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OŠ A.M. SLOMŠKA, POD HRUŠEVCO 33</text:p>
          </table:table-cell>
          <table:table-cell table:style-name="ce0" office:value-type="float" office:value="655">
            <text:p>655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Š IVAN CANKAR 4, LOŠCA 1, VRHNIKA</text:p>
          </table:table-cell>
          <table:table-cell table:style-name="ce0" office:value-type="float" office:value="725">
            <text:p>725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VERD, VERD 100, VRHNIKA</text:p>
          </table:table-cell>
          <table:table-cell table:style-name="ce0" office:value-type="float" office:value="774">
            <text:p>774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VERD, VERD 100, VRHNIKA</text:p>
          </table:table-cell>
          <table:table-cell table:style-name="ce0" office:value-type="float" office:value="832">
            <text:p>832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GASILSKI DOM DRENOV GRIČ, DRENOV GRIČ 25</text:p>
          </table:table-cell>
          <table:table-cell table:style-name="ce0" office:value-type="float" office:value="1104">
            <text:p>1104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KS STARA VRHNIKA, STARA VRHNIKA 107A</text:p>
          </table:table-cell>
          <table:table-cell table:style-name="ce0" office:value-type="float" office:value="570">
            <text:p>570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ULT.DOM BEVKE, BEVKE 17, LOG PRI BREZ.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ASILSKI DOM PODLIPA, SMREČJE 7, VRHNIKA</text:p>
          </table:table-cell>
          <table:table-cell table:style-name="ce0" office:value-type="float" office:value="678">
            <text:p>678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GASILSKI DOM LIGOJNA, MALA LIGOJNA 18</text:p>
          </table:table-cell>
          <table:table-cell table:style-name="ce0" office:value-type="float" office:value="490">
            <text:p>490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M KS SINJA GORICA, BŠ, VRHNIKA</text:p>
          </table:table-cell>
          <table:table-cell table:style-name="ce0" office:value-type="float" office:value="409">
            <text:p>409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PROSTORI KS BLAT. BREZ., BLAT. BREZ. 12, VRHNIKA</text:p>
          </table:table-cell>
          <table:table-cell table:style-name="ce0" office:value-type="float" office:value="284">
            <text:p>284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BIVŠA ŠOLA ZAPLANA, ZAPLANA 25, VRHNIKA</text:p>
          </table:table-cell>
          <table:table-cell table:style-name="ce0" office:value-type="float" office:value="767">
            <text:p>767</text:p>
          </table:table-cell>
          <table:table-cell table:number-columns-repeated="1017"/>
        </table:table-row>
        <table:table-row>
          <table:table-cell table:style-name="ce0" office:value-type="float" office:value="140">
            <text:p>140</text:p>
          </table:table-cell>
          <table:table-cell table:style-name="ce0" office:value-type="string">
            <text:p>VRHNIK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M GAS. IN KRAJ., ZAVRH PRI BOROVNICI 1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VUZENICA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KRAJANOV SV. PRIMOŽ NA POH.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OSTIŠČE PRODNAR </text:p>
          </table:table-cell>
          <table:table-cell table:style-name="ce0" office:value-type="float" office:value="224">
            <text:p>224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VUZENICA</text:p>
          </table:table-cell>
          <table:table-cell table:style-name="ce0" office:value-type="float" office:value="45">
            <text:p>45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UŠTVENI PROSTORI SV.VID</text:p>
          </table:table-cell>
          <table:table-cell table:style-name="ce0" office:value-type="float" office:value="339">
            <text:p>339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VUZENICA</text:p>
          </table:table-cell>
          <table:table-cell table:style-name="ce0" office:value-type="float" office:value="231">
            <text:p>231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VUZENICA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VUZENICA</text:p>
          </table:table-cell>
          <table:table-cell table:style-name="ce0" office:value-type="float" office:value="383">
            <text:p>383</text:p>
          </table:table-cell>
          <table:table-cell table:number-columns-repeated="1017"/>
        </table:table-row>
        <table:table-row>
          <table:table-cell table:style-name="ce0" office:value-type="float" office:value="141">
            <text:p>141</text:p>
          </table:table-cell>
          <table:table-cell table:style-name="ce0" office:value-type="string">
            <text:p>VUZEN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VUZENICA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ELAVSKI DOM I., CESTA 9. AVGUSTA 1, ZAGORJE</text:p>
          </table:table-cell>
          <table:table-cell table:style-name="ce0" office:value-type="float" office:value="844">
            <text:p>84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ELAVSKI DOM II., CESTA 9. AVGUSTA 1, ZAGORJE</text:p>
          </table:table-cell>
          <table:table-cell table:style-name="ce0" office:value-type="float" office:value="1020">
            <text:p>1020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LASBENA ŠOLA ZAGORJE I.,KOLODVORSKA C.2,ZAGORJE </text:p>
          </table:table-cell>
          <table:table-cell table:style-name="ce0" office:value-type="float" office:value="772">
            <text:p>772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LASBENA ŠOLA ZAGORJE II.,KOLODVORSKA C.2,ZAGORJE</text:p>
          </table:table-cell>
          <table:table-cell table:style-name="ce0" office:value-type="float" office:value="1058">
            <text:p>1058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Š TONETA OKROGARJA, ŠOLSKA ULICA 1, ZAGORJE     </text:p>
          </table:table-cell>
          <table:table-cell table:style-name="ce0" office:value-type="float" office:value="821">
            <text:p>821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GD RAVENSKA VAS, RAVENSKA VAS 3, ZAGORJE OB SAVI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KREPČEVALNICA GASILČEK, KOTREDEŽ 12, ZAGORJE</text:p>
          </table:table-cell>
          <table:table-cell table:style-name="ce0" office:value-type="float" office:value="529">
            <text:p>529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DC, CESTA 9. AVGUSTA 59C, ZAGORJE OB SAVI</text:p>
          </table:table-cell>
          <table:table-cell table:style-name="ce0" office:value-type="float" office:value="883">
            <text:p>883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GD LOKE, LOKE PRI ZAGORJU 37, KISOVEC</text:p>
          </table:table-cell>
          <table:table-cell table:style-name="ce0" office:value-type="float" office:value="315">
            <text:p>315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OM KULTURE KISOVEC I., TRG POHORSK. BATALJONA 24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NK SVOBODA KISOVEC, NASELJE NA ŠAHTU 37, KISOVEC </text:p>
          </table:table-cell>
          <table:table-cell table:style-name="ce0" office:value-type="float" office:value="364">
            <text:p>36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GD ČOLNIŠČE, ČOLNIŠČE 12, ZAGORJE OB SAVI</text:p>
          </table:table-cell>
          <table:table-cell table:style-name="ce0" office:value-type="float" office:value="248">
            <text:p>248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Š IVANA KAVČIČA I., IZLAKE 4, IZLAKE</text:p>
          </table:table-cell>
          <table:table-cell table:style-name="ce0" office:value-type="float" office:value="564">
            <text:p>56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HIŠA ZOREC DEJANA, SMUČIDOL 4, IZLAKE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OŠ IVANA KAVČIČA II., IZLAKE 4, IZLAKE</text:p>
          </table:table-cell>
          <table:table-cell table:style-name="ce0" office:value-type="float" office:value="597">
            <text:p>597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GOSTINSKI LOKAL DRAŠLAR MARKA, OREHOVICA 18,IZLAK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GOSTIŠČE MAČEK, ŠENTGOTARD 22, TROJANE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GD ČEMŠENIK, ČEMŠENIK 16, ČEMŠENIK</text:p>
          </table:table-cell>
          <table:table-cell table:style-name="ce0" office:value-type="float" office:value="477">
            <text:p>477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GOSTILNA ZALOKA, JESENOVO 31, ČEMŠENIK</text:p>
          </table:table-cell>
          <table:table-cell table:style-name="ce0" office:value-type="float" office:value="192">
            <text:p>192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HIŠA MAŽGON HILDE, JESENOVO 38C, ČEMŠENIK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OŠ MLINŠE, MLINŠE 14, IZLAKE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HIŠA HRIBAR ZORANA, BREZNIK 1, IZLAKE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PGD KANDRŠE, KANDRŠE-DEL 6, VAČE</text:p>
          </table:table-cell>
          <table:table-cell table:style-name="ce0" office:value-type="float" office:value="320">
            <text:p>320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PGD KOLOVRAT, KOLOVRAT 19, IZLAKE</text:p>
          </table:table-cell>
          <table:table-cell table:style-name="ce0" office:value-type="float" office:value="227">
            <text:p>227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HIŠA ROME JANEZA, BRIŠE 17, IZLAKE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PGD ŠENTLAMBERT, ŠENTLAMBERT 9, ZAGORJE OB SAVI</text:p>
          </table:table-cell>
          <table:table-cell table:style-name="ce0" office:value-type="float" office:value="287">
            <text:p>287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HIŠA VOZELJ RADA, KAL 3, ZAGORJE OB SAVI</text:p>
          </table:table-cell>
          <table:table-cell table:style-name="ce0" office:value-type="float" office:value="177">
            <text:p>177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PGD TIRNA, TIRNA 16, SAVA</text:p>
          </table:table-cell>
          <table:table-cell table:style-name="ce0" office:value-type="float" office:value="198">
            <text:p>198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PGD PODKUM, PODKUM 16, PODKUM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HIŠA ZUPANC FRANČIŠKE, BOROVAK PRI PODKUMU 7</text:p>
          </table:table-cell>
          <table:table-cell table:style-name="ce0" office:value-type="float" office:value="119">
            <text:p>119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PGD PADEŽ, PADEŽ 1, PODKUM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ŠPORTNO DRUŠTVO ŠKLENDROVEC, ID 1889-1019, PODKUM</text:p>
          </table:table-cell>
          <table:table-cell table:style-name="ce0" office:value-type="float" office:value="261">
            <text:p>261</text:p>
          </table:table-cell>
          <table:table-cell table:number-columns-repeated="1017"/>
        </table:table-row>
        <table:table-row>
          <table:table-cell table:style-name="ce0" office:value-type="float" office:value="142">
            <text:p>142</text:p>
          </table:table-cell>
          <table:table-cell table:style-name="ce0" office:value-type="string">
            <text:p>ZAGORJE OB S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DOM KULTURE KISOVEC II.,TRG POHORSK. BATALJONA 24</text:p>
          </table:table-cell>
          <table:table-cell table:style-name="ce0" office:value-type="float" office:value="516">
            <text:p>516</text:p>
          </table:table-cell>
          <table:table-cell table:number-columns-repeated="1017"/>
        </table:table-row>
        <table:table-row>
          <table:table-cell table:style-name="ce0" office:value-type="float" office:value="143">
            <text:p>143</text:p>
          </table:table-cell>
          <table:table-cell table:style-name="ce0" office:value-type="string">
            <text:p>ZAVR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ZAVRČ, GORIČAK 1</text:p>
          </table:table-cell>
          <table:table-cell table:style-name="ce0" office:value-type="float" office:value="437">
            <text:p>437</text:p>
          </table:table-cell>
          <table:table-cell table:number-columns-repeated="1017"/>
        </table:table-row>
        <table:table-row>
          <table:table-cell table:style-name="ce0" office:value-type="float" office:value="143">
            <text:p>143</text:p>
          </table:table-cell>
          <table:table-cell table:style-name="ce0" office:value-type="string">
            <text:p>ZAVR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OSTILNA TEŽAK, TURŠKI VRH 51</text:p>
          </table:table-cell>
          <table:table-cell table:style-name="ce0" office:value-type="float" office:value="448">
            <text:p>448</text:p>
          </table:table-cell>
          <table:table-cell table:number-columns-repeated="1017"/>
        </table:table-row>
        <table:table-row>
          <table:table-cell table:style-name="ce0" office:value-type="float" office:value="143">
            <text:p>143</text:p>
          </table:table-cell>
          <table:table-cell table:style-name="ce0" office:value-type="string">
            <text:p>ZAVR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HRNČIČ DARINKA, TURŠKI VRH 75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143">
            <text:p>143</text:p>
          </table:table-cell>
          <table:table-cell table:style-name="ce0" office:value-type="string">
            <text:p>ZAVR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UZEM IVAN, HRASTOVEC 129</text:p>
          </table:table-cell>
          <table:table-cell table:style-name="ce0" office:value-type="float" office:value="145">
            <text:p>145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ZELENI APARTMA, LOŠKA GORA PRI ZREČAH 39, ZREČE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HOTEL DOBRAVA I., CESTA NA ROGLO 15, ZREČE</text:p>
          </table:table-cell>
          <table:table-cell table:style-name="ce0" office:value-type="float" office:value="779">
            <text:p>779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HOTEL DOBRAVA II., CESTA NA ROGLO 15, ZREČE</text:p>
          </table:table-cell>
          <table:table-cell table:style-name="ce0" office:value-type="float" office:value="805">
            <text:p>805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SNOVNA ŠOLA ZREČE I., ŠOLSKA CESTA 3, ZREČE</text:p>
          </table:table-cell>
          <table:table-cell table:style-name="ce0" office:value-type="float" office:value="603">
            <text:p>603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ZREČE II., ŠOLSKA CESTA 3, ZREČE</text:p>
          </table:table-cell>
          <table:table-cell table:style-name="ce0" office:value-type="float" office:value="276">
            <text:p>276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ODGRAJŠEK JOŽE, ZLAKOVA 12, ZREČE</text:p>
          </table:table-cell>
          <table:table-cell table:style-name="ce0" office:value-type="float" office:value="276">
            <text:p>276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CŠOD GORENJE, GORENJE PRI ZREČAH 19, ZREČE</text:p>
          </table:table-cell>
          <table:table-cell table:style-name="ce0" office:value-type="float" office:value="593">
            <text:p>593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M KRAJANOV RESNIK, RESNIK 18, ZREČE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TABORNIŠKI DOM SKOMARJE, SKOMARJE 32, ZREČE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OM KRAJANOV STRANICE, STRANICE 37, STRANICE</text:p>
          </table:table-cell>
          <table:table-cell table:style-name="ce0" office:value-type="float" office:value="942">
            <text:p>942</text:p>
          </table:table-cell>
          <table:table-cell table:number-columns-repeated="1017"/>
        </table:table-row>
        <table:table-row>
          <table:table-cell table:style-name="ce0" office:value-type="float" office:value="144">
            <text:p>144</text:p>
          </table:table-cell>
          <table:table-cell table:style-name="ce0" office:value-type="string">
            <text:p>ZRE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DOM KRAJANOV DOBROVLJE, ULICA DOBRAVA 78, ZREČE</text:p>
          </table:table-cell>
          <table:table-cell table:style-name="ce0" office:value-type="float" office:value="328">
            <text:p>328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ŽELEZNIKI, TRNJE 39, 4228 ŽELEZNIKI</text:p>
          </table:table-cell>
          <table:table-cell table:style-name="ce0" office:value-type="float" office:value="619">
            <text:p>619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ŽELEZNIKI, OTOKI 13, 4228 ŽELEZNIKI</text:p>
          </table:table-cell>
          <table:table-cell table:style-name="ce0" office:value-type="float" office:value="1135">
            <text:p>1135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RESTAVRACIJA LUŠINA, ČEŠNJICA 54, 4228 ŽELEZNIKI </text:p>
          </table:table-cell>
          <table:table-cell table:style-name="ce0" office:value-type="float" office:value="307">
            <text:p>307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BERCE MIRKO, LAJŠE 12, 4227 SELCA </text:p>
          </table:table-cell>
          <table:table-cell table:style-name="ce0" office:value-type="float" office:value="92">
            <text:p>92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SNOVNA ŠOLA SELCA, SELCA 95, 4227 SELCA</text:p>
          </table:table-cell>
          <table:table-cell table:style-name="ce0" office:value-type="float" office:value="744">
            <text:p>744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BJEKT NA ŠPORT. IGR. V D. VASI, DOLENJA VAS 127</text:p>
          </table:table-cell>
          <table:table-cell table:style-name="ce0" office:value-type="float" office:value="377">
            <text:p>377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RESTAVRACIJA LUŠINA, ČEŠNJICA 54, 4228 ŽELEZNIKI</text:p>
          </table:table-cell>
          <table:table-cell table:style-name="ce0" office:value-type="float" office:value="381">
            <text:p>381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RAJEVNA SKUPNOST SORICA, SPODNJA SORICA 16</text:p>
          </table:table-cell>
          <table:table-cell table:style-name="ce0" office:value-type="float" office:value="269">
            <text:p>269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ETNOGRAFSKI MUZEJ DAVČA, DAVČA 25 A, ŽELEZNIKI</text:p>
          </table:table-cell>
          <table:table-cell table:style-name="ce0" office:value-type="float" office:value="232">
            <text:p>232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 ZALI LOG,  ZALI LOG 46A, ŽELEZNIKI</text:p>
          </table:table-cell>
          <table:table-cell table:style-name="ce0" office:value-type="float" office:value="282">
            <text:p>282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SNOVNA ŠOLA MARTINJ VRH, MARTINJ VRH 21</text:p>
          </table:table-cell>
          <table:table-cell table:style-name="ce0" office:value-type="float" office:value="178">
            <text:p>178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BJEKT PRI ŠOLI V PODLONKU, 4228 ŽELEZNIKI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SNOVNA ŠOLA DRAŽGOŠE,DRAŽGOŠE 35,4228 ŽELEZNIKI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RUDNO, RUDNO 5, 4228 ŽELEZNIKI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146">
            <text:p>146</text:p>
          </table:table-cell>
          <table:table-cell table:style-name="ce0" office:value-type="string">
            <text:p>ŽELEZNI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KULTURNI DOM ŽELEZNIKI, TRNJE 39, 4228 ŽELEZNIKI</text:p>
          </table:table-cell>
          <table:table-cell table:style-name="ce0" office:value-type="float" office:value="108">
            <text:p>108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ŽIRI - JEDILNICA, JOBSTOVA C. 22, ŽIRI</text:p>
          </table:table-cell>
          <table:table-cell table:style-name="ce0" office:value-type="float" office:value="621">
            <text:p>621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RUŽBENI DOM PARTIZAN ŽIRI, LOŠKA CESTA 17, ŽIRI</text:p>
          </table:table-cell>
          <table:table-cell table:style-name="ce0" office:value-type="float" office:value="1067">
            <text:p>1067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ZADRUŽNI DOM ŽIRI, AVLA DVORANE, TRG SVOBODE 6</text:p>
          </table:table-cell>
          <table:table-cell table:style-name="ce0" office:value-type="float" office:value="806">
            <text:p>806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TRGOVINA NA SELU, SELO 2</text:p>
          </table:table-cell>
          <table:table-cell table:style-name="ce0" office:value-type="float" office:value="399">
            <text:p>399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BREKOVICE, BREKOVICE 14</text:p>
          </table:table-cell>
          <table:table-cell table:style-name="ce0" office:value-type="float" office:value="112">
            <text:p>112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RAČEVA, RAČEVA 41</text:p>
          </table:table-cell>
          <table:table-cell table:style-name="ce0" office:value-type="float" office:value="257">
            <text:p>257</text:p>
          </table:table-cell>
          <table:table-cell table:number-columns-repeated="1017"/>
        </table:table-row>
        <table:table-row>
          <table:table-cell table:style-name="ce0" office:value-type="float" office:value="147">
            <text:p>147</text:p>
          </table:table-cell>
          <table:table-cell table:style-name="ce0" office:value-type="string">
            <text:p>ŽIR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DOBRAČEVA, LOŠKA CESTA 64, ŽIRI</text:p>
          </table:table-cell>
          <table:table-cell table:style-name="ce0" office:value-type="float" office:value="734">
            <text:p>734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637">
            <text:p>637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23">
            <text:p>23</text:p>
          </table:table-cell>
          <table:table-cell table:number-columns-repeated="1017"/>
        </table:table-row>
        <table:table-row>
          <table:table-cell table:style-name="ce0" office:value-type="float" office:value="148">
            <text:p>148</text:p>
          </table:table-cell>
          <table:table-cell table:style-name="ce0" office:value-type="string">
            <text:p>BENEDIKT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BENEDIKT, ŠOLSKA ULICA 2</text:p>
          </table:table-cell>
          <table:table-cell table:style-name="ce0" office:value-type="float" office:value="646">
            <text:p>646</text:p>
          </table:table-cell>
          <table:table-cell table:number-columns-repeated="1017"/>
        </table:table-row>
        <table:table-row>
          <table:table-cell table:style-name="ce0" office:value-type="float" office:value="149">
            <text:p>149</text:p>
          </table:table-cell>
          <table:table-cell table:style-name="ce0" office:value-type="string">
            <text:p>BISTRICA OB SOTL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BISTRICA OB SOTLI, BISTRICA OB S. 9</text:p>
          </table:table-cell>
          <table:table-cell table:style-name="ce0" office:value-type="float" office:value="1187">
            <text:p>1187</text:p>
          </table:table-cell>
          <table:table-cell table:number-columns-repeated="1017"/>
        </table:table-row>
        <table:table-row>
          <table:table-cell table:style-name="ce0" office:value-type="float" office:value="150">
            <text:p>150</text:p>
          </table:table-cell>
          <table:table-cell table:style-name="ce0" office:value-type="string">
            <text:p>BLOK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AVLA DVORANE BLOŠKI SMUČAR, NOVA VAS 4G, NOVA VAS</text:p>
          </table:table-cell>
          <table:table-cell table:style-name="ce0" office:value-type="float" office:value="521">
            <text:p>521</text:p>
          </table:table-cell>
          <table:table-cell table:number-columns-repeated="1017"/>
        </table:table-row>
        <table:table-row>
          <table:table-cell table:style-name="ce0" office:value-type="float" office:value="150">
            <text:p>150</text:p>
          </table:table-cell>
          <table:table-cell table:style-name="ce0" office:value-type="string">
            <text:p>BLOK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VELIKE BLOKE, VELIKE BLOKE 22</text:p>
          </table:table-cell>
          <table:table-cell table:style-name="ce0" office:value-type="float" office:value="324">
            <text:p>324</text:p>
          </table:table-cell>
          <table:table-cell table:number-columns-repeated="1017"/>
        </table:table-row>
        <table:table-row>
          <table:table-cell table:style-name="ce0" office:value-type="float" office:value="150">
            <text:p>150</text:p>
          </table:table-cell>
          <table:table-cell table:style-name="ce0" office:value-type="string">
            <text:p>BLOK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EČNAMENSKI OBJEKT SVETA TROJICA, SV. TROJICA B.Š</text:p>
          </table:table-cell>
          <table:table-cell table:style-name="ce0" office:value-type="float" office:value="194">
            <text:p>194</text:p>
          </table:table-cell>
          <table:table-cell table:number-columns-repeated="1017"/>
        </table:table-row>
        <table:table-row>
          <table:table-cell table:style-name="ce0" office:value-type="float" office:value="150">
            <text:p>150</text:p>
          </table:table-cell>
          <table:table-cell table:style-name="ce0" office:value-type="string">
            <text:p>BLOK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RAŠEVEC BOJAN, STUDENEC NA BLOKAH 12A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PARIŽLJE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KULTURNI DOM LETUŠ</text:p>
          </table:table-cell>
          <table:table-cell table:style-name="ce0" office:value-type="float" office:value="782">
            <text:p>782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BRASLOVČE I</text:p>
          </table:table-cell>
          <table:table-cell table:style-name="ce0" office:value-type="float" office:value="442">
            <text:p>442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DOBROVLJE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KULTURE BRASLOVČE II</text:p>
          </table:table-cell>
          <table:table-cell table:style-name="ce0" office:value-type="float" office:value="932">
            <text:p>932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DOM KULTURE BRASLOVČE III</text:p>
          </table:table-cell>
          <table:table-cell table:style-name="ce0" office:value-type="float" office:value="240">
            <text:p>240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ULTURE BRASLOVČE I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ANOV GOMILSKO</text:p>
          </table:table-cell>
          <table:table-cell table:style-name="ce0" office:value-type="float" office:value="311">
            <text:p>311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PORTNI DOM ŠMATEVŽ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GRAJSKA VAS</text:p>
          </table:table-cell>
          <table:table-cell table:style-name="ce0" office:value-type="float" office:value="285">
            <text:p>285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TRNAVA</text:p>
          </table:table-cell>
          <table:table-cell table:style-name="ce0" office:value-type="float" office:value="574">
            <text:p>574</text:p>
          </table:table-cell>
          <table:table-cell table:number-columns-repeated="1017"/>
        </table:table-row>
        <table:table-row>
          <table:table-cell table:style-name="ce0" office:value-type="float" office:value="151">
            <text:p>151</text:p>
          </table:table-cell>
          <table:table-cell table:style-name="ce0" office:value-type="string">
            <text:p>BRASLOVČ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KULTURE BRASLOVČE II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2">
            <text:p>202</text:p>
          </table:table-cell>
          <table:table-cell table:style-name="ce0" office:value-type="string">
            <text:p>CANKOVA, VAŠKO-GASILSKI DOM</text:p>
          </table:table-cell>
          <table:table-cell table:style-name="ce0" office:value-type="float" office:value="379">
            <text:p>379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3">
            <text:p>203</text:p>
          </table:table-cell>
          <table:table-cell table:style-name="ce0" office:value-type="string">
            <text:p>DOMAJINCI, VAŠKO-GASILSKI DOM</text:p>
          </table:table-cell>
          <table:table-cell table:style-name="ce0" office:value-type="float" office:value="183">
            <text:p>183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205">
            <text:p>205</text:p>
          </table:table-cell>
          <table:table-cell table:style-name="ce0" office:value-type="string">
            <text:p>GERLINCI, VAŠKO-GASILSKI DOM</text:p>
          </table:table-cell>
          <table:table-cell table:style-name="ce0" office:value-type="float" office:value="264">
            <text:p>264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float" office:value="206">
            <text:p>206</text:p>
          </table:table-cell>
          <table:table-cell table:style-name="ce0" office:value-type="string">
            <text:p>G.ČRNCI, VAŠKO-GASILSKI DOM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float" office:value="208">
            <text:p>208</text:p>
          </table:table-cell>
          <table:table-cell table:style-name="ce0" office:value-type="string">
            <text:p>KOROVCI, VAŠKO-GASILSKI DOM</text:p>
          </table:table-cell>
          <table:table-cell table:style-name="ce0" office:value-type="float" office:value="162">
            <text:p>162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float" office:value="210">
            <text:p>210</text:p>
          </table:table-cell>
          <table:table-cell table:style-name="ce0" office:value-type="string">
            <text:p>KRAŠČI, GASILSKO-VAŠKI DOM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 7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KAKOVCI, GASILSKO-VAŠKI DOM</text:p>
          </table:table-cell>
          <table:table-cell table:style-name="ce0" office:value-type="float" office:value="170">
            <text:p>170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8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OPOLOVCI, KULTURNI DOM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, CERKVENJAK 24</text:p>
          </table:table-cell>
          <table:table-cell table:style-name="ce0" office:value-type="float" office:value="430">
            <text:p>430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DRUŠTVA UPOKOJENCEV, CERKVENJAK 13</text:p>
          </table:table-cell>
          <table:table-cell table:style-name="ce0" office:value-type="float" office:value="186">
            <text:p>186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, CERKVENJAK 24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DRUŠTVA UPOKOJENCEV, CERKVENJAK 13</text:p>
          </table:table-cell>
          <table:table-cell table:style-name="ce0" office:value-type="float" office:value="295">
            <text:p>295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CERKVENJAK, CERKVENJAK 25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, CERKVENJAK 24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CERKVENJAK, CERKVENJAK 25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, CERKVENJAK 24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153">
            <text:p>153</text:p>
          </table:table-cell>
          <table:table-cell table:style-name="ce0" office:value-type="string">
            <text:p>CERKVENJAK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LOJ, SMOLINCI 88</text:p>
          </table:table-cell>
          <table:table-cell table:style-name="ce0" office:value-type="float" office:value="242">
            <text:p>242</text:p>
          </table:table-cell>
          <table:table-cell table:number-columns-repeated="1017"/>
        </table:table-row>
        <table:table-row>
          <table:table-cell table:style-name="ce0" office:value-type="float" office:value="154">
            <text:p>154</text:p>
          </table:table-cell>
          <table:table-cell table:style-name="ce0" office:value-type="string">
            <text:p>DOB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DOBJE, DOBJE PRI PLANINI 26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154">
            <text:p>154</text:p>
          </table:table-cell>
          <table:table-cell table:style-name="ce0" office:value-type="string">
            <text:p>DOB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NA ŠOLA DOBJE, DOBJE PRI PLANINI 20A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ZDRAVSTVENI DOM DOBRNA, DOBRNA 1B</text:p>
          </table:table-cell>
          <table:table-cell table:style-name="ce0" office:value-type="float" office:value="439">
            <text:p>439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DOBRNA, DOBRNA 1A</text:p>
          </table:table-cell>
          <table:table-cell table:style-name="ce0" office:value-type="float" office:value="210">
            <text:p>210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AVLA OSNOVNE ŠOLE DOBRNA, DOBRNA 1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DOBRNA, DOBRNA 1A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TELOVADNICA OŠ DOBRNA, DOBRNA 1-VHOD IZ IGRIŠČA</text:p>
          </table:table-cell>
          <table:table-cell table:style-name="ce0" office:value-type="float" office:value="380">
            <text:p>380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DOBRNA, DOBRNA 1A</text:p>
          </table:table-cell>
          <table:table-cell table:style-name="ce0" office:value-type="float" office:value="17">
            <text:p>17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TELOVADNICA OŠ DOBRNA, DOBRNA 1-VHOD IZ IGRIŠČA</text:p>
          </table:table-cell>
          <table:table-cell table:style-name="ce0" office:value-type="float" office:value="265">
            <text:p>265</text:p>
          </table:table-cell>
          <table:table-cell table:number-columns-repeated="1017"/>
        </table:table-row>
        <table:table-row>
          <table:table-cell table:style-name="ce0" office:value-type="float" office:value="155">
            <text:p>155</text:p>
          </table:table-cell>
          <table:table-cell table:style-name="ce0" office:value-type="string">
            <text:p>DOBR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ULTURNI DOM DOBRNA, DOBRNA 1A</text:p>
          </table:table-cell>
          <table:table-cell table:style-name="ce0" office:value-type="float" office:value="105">
            <text:p>105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BROVNIK -  D.O.Š.</text:p>
          </table:table-cell>
          <table:table-cell table:style-name="ce0" office:value-type="float" office:value="526">
            <text:p>526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ŽITKOVCI - VAŠKO-GASILSKI DOM</text:p>
          </table:table-cell>
          <table:table-cell table:style-name="ce0" office:value-type="float" office:value="87">
            <text:p>87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TREHOVCI - VAŠKO-GASILSKI DOM</text:p>
          </table:table-cell>
          <table:table-cell table:style-name="ce0" office:value-type="float" office:value="181">
            <text:p>181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BROVNIK - KULTURNI DOM</text:p>
          </table:table-cell>
          <table:table-cell table:style-name="ce0" office:value-type="float" office:value="253">
            <text:p>253</text:p>
          </table:table-cell>
          <table:table-cell table:number-columns-repeated="1017"/>
        </table:table-row>
        <table:table-row>
          <table:table-cell table:style-name="ce0" office:value-type="float" office:value="157">
            <text:p>157</text:p>
          </table:table-cell>
          <table:table-cell table:style-name="ce0" office:value-type="string">
            <text:p>DOLENJ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LENJSKE TOPLICE, SOKOLSKI TRG 4 - KKC D.TOPLICE</text:p>
          </table:table-cell>
          <table:table-cell table:style-name="ce0" office:value-type="float" office:value="1134">
            <text:p>1134</text:p>
          </table:table-cell>
          <table:table-cell table:number-columns-repeated="1017"/>
        </table:table-row>
        <table:table-row>
          <table:table-cell table:style-name="ce0" office:value-type="float" office:value="157">
            <text:p>157</text:p>
          </table:table-cell>
          <table:table-cell table:style-name="ce0" office:value-type="string">
            <text:p>DOLENJ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LENJE SUŠICE - VAŠKI DOM</text:p>
          </table:table-cell>
          <table:table-cell table:style-name="ce0" office:value-type="float" office:value="435">
            <text:p>435</text:p>
          </table:table-cell>
          <table:table-cell table:number-columns-repeated="1017"/>
        </table:table-row>
        <table:table-row>
          <table:table-cell table:style-name="ce0" office:value-type="float" office:value="157">
            <text:p>157</text:p>
          </table:table-cell>
          <table:table-cell table:style-name="ce0" office:value-type="string">
            <text:p>DOLENJ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ODTURN PRI DOLENJSKIH TOPLICAH 12 - GASILSKI DOM</text:p>
          </table:table-cell>
          <table:table-cell table:style-name="ce0" office:value-type="float" office:value="508">
            <text:p>508</text:p>
          </table:table-cell>
          <table:table-cell table:number-columns-repeated="1017"/>
        </table:table-row>
        <table:table-row>
          <table:table-cell table:style-name="ce0" office:value-type="float" office:value="157">
            <text:p>157</text:p>
          </table:table-cell>
          <table:table-cell table:style-name="ce0" office:value-type="string">
            <text:p>DOLENJ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ODHOSTA - PROSVETNI DOM</text:p>
          </table:table-cell>
          <table:table-cell table:style-name="ce0" office:value-type="float" office:value="602">
            <text:p>602</text:p>
          </table:table-cell>
          <table:table-cell table:number-columns-repeated="1017"/>
        </table:table-row>
        <table:table-row>
          <table:table-cell table:style-name="ce0" office:value-type="float" office:value="157">
            <text:p>157</text:p>
          </table:table-cell>
          <table:table-cell table:style-name="ce0" office:value-type="string">
            <text:p>DOLENJ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SOTESKA 38 - GASILSKI DOM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2">
            <text:p>502</text:p>
          </table:table-cell>
          <table:table-cell table:style-name="ce0" office:value-type="string">
            <text:p>VAŠKO-GASILSKI DOM D.SLAVEČI, D.SLAVEČI 50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4">
            <text:p>504</text:p>
          </table:table-cell>
          <table:table-cell table:style-name="ce0" office:value-type="string">
            <text:p>GASILSKI DOM GRAD, GRAD 170</text:p>
          </table:table-cell>
          <table:table-cell table:style-name="ce0" office:value-type="float" office:value="500">
            <text:p>500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5">
            <text:p>505</text:p>
          </table:table-cell>
          <table:table-cell table:style-name="ce0" office:value-type="string">
            <text:p>VAŠKO-GASILSKI DOM KOVAČEVCI, KOVAČEVCI 6A</text:p>
          </table:table-cell>
          <table:table-cell table:style-name="ce0" office:value-type="float" office:value="72">
            <text:p>72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6">
            <text:p>506</text:p>
          </table:table-cell>
          <table:table-cell table:style-name="ce0" office:value-type="string">
            <text:p>VAŠKO-GASILSKI DOM KRUPLIVNIK, KRUPLIVNIK 10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9">
            <text:p>509</text:p>
          </table:table-cell>
          <table:table-cell table:style-name="ce0" office:value-type="string">
            <text:p>GAILSKO-VAŠKI DOM MOTOVILCI, MOTOVILCI 38A</text:p>
          </table:table-cell>
          <table:table-cell table:style-name="ce0" office:value-type="float" office:value="230">
            <text:p>230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0">
            <text:p>510</text:p>
          </table:table-cell>
          <table:table-cell table:style-name="ce0" office:value-type="string">
            <text:p>GASILSKI DOM RADOVCI, RADOVCI 27</text:p>
          </table:table-cell>
          <table:table-cell table:style-name="ce0" office:value-type="float" office:value="148">
            <text:p>148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2">
            <text:p>512</text:p>
          </table:table-cell>
          <table:table-cell table:style-name="ce0" office:value-type="string">
            <text:p>VAŠKO-GASILSKI DOM VIDONCI, VIDONCI 82</text:p>
          </table:table-cell>
          <table:table-cell table:style-name="ce0" office:value-type="float" office:value="254">
            <text:p>254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2</text:p>
          </table:table-cell>
          <table:table-cell table:style-name="ce0"/>
          <table:table-cell table:style-name="ce0" office:value-type="float" office:value="502">
            <text:p>502</text:p>
          </table:table-cell>
          <table:table-cell table:style-name="ce0"/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58">
            <text:p>158</text:p>
          </table:table-cell>
          <table:table-cell table:style-name="ce0" office:value-type="string">
            <text:p>GRAD</text:p>
          </table:table-cell>
          <table:table-cell table:style-name="ce0" office:value-type="string">
            <text:p>03</text:p>
          </table:table-cell>
          <table:table-cell table:style-name="ce0"/>
          <table:table-cell table:style-name="ce0" office:value-type="float" office:value="512">
            <text:p>512</text:p>
          </table:table-cell>
          <table:table-cell table:style-name="ce0"/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VAŠČANOV DRAŽENCI</text:p>
          </table:table-cell>
          <table:table-cell table:style-name="ce0" office:value-type="float" office:value="477">
            <text:p>477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VORANA DRUŠTVA UPOKOJENCEV HAJDINA</text:p>
          </table:table-cell>
          <table:table-cell table:style-name="ce0" office:value-type="float" office:value="699">
            <text:p>699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ŠPORTNI PARK SPODNJA HAJDINA</text:p>
          </table:table-cell>
          <table:table-cell table:style-name="ce0" office:value-type="float" office:value="194">
            <text:p>194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GEREČJA VAS</text:p>
          </table:table-cell>
          <table:table-cell table:style-name="ce0" office:value-type="float" office:value="447">
            <text:p>447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HAJDOŠE</text:p>
          </table:table-cell>
          <table:table-cell table:style-name="ce0" office:value-type="float" office:value="553">
            <text:p>553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KRAJANOV SKORBA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59">
            <text:p>159</text:p>
          </table:table-cell>
          <table:table-cell table:style-name="ce0" office:value-type="string">
            <text:p>HAJD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PORTNO DRUŠTVO SLOVENJA VAS</text:p>
          </table:table-cell>
          <table:table-cell table:style-name="ce0" office:value-type="float" office:value="462">
            <text:p>462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EČNAMENSKI OBJEKT BOHOVA, BOHOVA 2A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NJIŽNICA HOČE, SRŠAKOVA 2</text:p>
          </table:table-cell>
          <table:table-cell table:style-name="ce0" office:value-type="float" office:value="999">
            <text:p>999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D HOČE, POHORSKA 15</text:p>
          </table:table-cell>
          <table:table-cell table:style-name="ce0" office:value-type="float" office:value="987">
            <text:p>987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TRUCK-STOP, MIKLAVŠKA CESTA 82</text:p>
          </table:table-cell>
          <table:table-cell table:style-name="ce0" office:value-type="float" office:value="281">
            <text:p>281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FAKULTETA ZA KBV, PIVOLA 10</text:p>
          </table:table-cell>
          <table:table-cell table:style-name="ce0" office:value-type="float" office:value="336">
            <text:p>336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HOTEL TISA, HOČKO POHORJE 40</text:p>
          </table:table-cell>
          <table:table-cell table:style-name="ce0" office:value-type="float" office:value="245">
            <text:p>245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REKA POHORJE, HOČKO POHORJE 1</text:p>
          </table:table-cell>
          <table:table-cell table:style-name="ce0" office:value-type="float" office:value="1088">
            <text:p>1088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M KRAJANOV VEGEC ROGOZA, ROGOŠKA C. 60</text:p>
          </table:table-cell>
          <table:table-cell table:style-name="ce0" office:value-type="float" office:value="1246">
            <text:p>1246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ULTURNI CENTER HOTINJA VAS, HOTINJSKA C. 127</text:p>
          </table:table-cell>
          <table:table-cell table:style-name="ce0" office:value-type="float" office:value="1096">
            <text:p>1096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OM AMD, OREHOVA CESTA 26</text:p>
          </table:table-cell>
          <table:table-cell table:style-name="ce0" office:value-type="float" office:value="354">
            <text:p>354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SLIVNICA, MARIBORSKA C. 4</text:p>
          </table:table-cell>
          <table:table-cell table:style-name="ce0" office:value-type="float" office:value="859">
            <text:p>859</text:p>
          </table:table-cell>
          <table:table-cell table:number-columns-repeated="1017"/>
        </table:table-row>
        <table:table-row>
          <table:table-cell table:style-name="ce0" office:value-type="float" office:value="160">
            <text:p>160</text:p>
          </table:table-cell>
          <table:table-cell table:style-name="ce0" office:value-type="string">
            <text:p>HOČE-SLIV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OŠ SLIVNICA, MARIBORSKA C. 4</text:p>
          </table:table-cell>
          <table:table-cell table:style-name="ce0" office:value-type="float" office:value="1532">
            <text:p>1532</text:p>
          </table:table-cell>
          <table:table-cell table:number-columns-repeated="1017"/>
        </table:table-row>
        <table:table-row>
          <table:table-cell table:style-name="ce0" office:value-type="float" office:value="161">
            <text:p>161</text:p>
          </table:table-cell>
          <table:table-cell table:style-name="ce0" office:value-type="string">
            <text:p>HODO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5">
            <text:p>405</text:p>
          </table:table-cell>
          <table:table-cell table:style-name="ce0" office:value-type="string">
            <text:p>HODOŠ KULTURNA DVORANA, HODOŠ 52</text:p>
          </table:table-cell>
          <table:table-cell table:style-name="ce0" office:value-type="float" office:value="172">
            <text:p>172</text:p>
          </table:table-cell>
          <table:table-cell table:number-columns-repeated="1017"/>
        </table:table-row>
        <table:table-row>
          <table:table-cell table:style-name="ce0" office:value-type="float" office:value="161">
            <text:p>161</text:p>
          </table:table-cell>
          <table:table-cell table:style-name="ce0" office:value-type="string">
            <text:p>HODO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6">
            <text:p>406</text:p>
          </table:table-cell>
          <table:table-cell table:style-name="ce0" office:value-type="string">
            <text:p>KRPLIVNIK VAŠKO-GASILSKI DOM, KRPLIVNIK 30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string">
            <text:p>07</text:p>
          </table:table-cell>
          <table:table-cell table:style-name="ce0"/>
          <table:table-cell table:style-name="ce0" office:value-type="string">
            <text:p>005</text:p>
          </table:table-cell>
          <table:table-cell table:style-name="ce0"/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0">
            <text:p>10</text:p>
          </table:table-cell>
          <table:table-cell table:style-name="ce0" office:value-type="string">
            <text:p>Volilna enota  9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ŽAŽAR, ŽAŽAR 23</text:p>
          </table:table-cell>
          <table:table-cell table:style-name="ce0" office:value-type="float" office:value="149">
            <text:p>149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1">
            <text:p>1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HORJUL I., ŠOLSKA ULICA 44, HORJUL</text:p>
          </table:table-cell>
          <table:table-cell table:style-name="ce0" office:value-type="float" office:value="1025">
            <text:p>1025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2">
            <text:p>1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Š HORJUL II., ŠOLSKA ULICA 44, HORJUL</text:p>
          </table:table-cell>
          <table:table-cell table:style-name="ce0" office:value-type="float" office:value="82">
            <text:p>82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3">
            <text:p>1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PODOLNICA, PODOLNICA 50A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4">
            <text:p>1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HORJUL II., ŠOLSKA ULICA 44, HORJUL</text:p>
          </table:table-cell>
          <table:table-cell table:style-name="ce0" office:value-type="float" office:value="113">
            <text:p>113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5">
            <text:p>1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PODOLNICA, PODOLNICA 50A</text:p>
          </table:table-cell>
          <table:table-cell table:style-name="ce0" office:value-type="float" office:value="189">
            <text:p>189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6">
            <text:p>16</text:p>
          </table:table-cell>
          <table:table-cell table:style-name="ce0" office:value-type="string">
            <text:p>Volilna enota  6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HORJUL II., ŠOLSKA ULICA 44, HORJUL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7">
            <text:p>17</text:p>
          </table:table-cell>
          <table:table-cell table:style-name="ce0" office:value-type="string">
            <text:p>Volilna enota  7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VRZDENEC, VRZDENEC 101</text:p>
          </table:table-cell>
          <table:table-cell table:style-name="ce0" office:value-type="float" office:value="403">
            <text:p>403</text:p>
          </table:table-cell>
          <table:table-cell table:number-columns-repeated="1017"/>
        </table:table-row>
        <table:table-row>
          <table:table-cell table:style-name="ce0" office:value-type="float" office:value="162">
            <text:p>162</text:p>
          </table:table-cell>
          <table:table-cell table:style-name="ce0" office:value-type="string">
            <text:p>HORJUL</text:p>
          </table:table-cell>
          <table:table-cell table:style-name="ce0" office:value-type="float" office:value="18">
            <text:p>18</text:p>
          </table:table-cell>
          <table:table-cell table:style-name="ce0" office:value-type="string">
            <text:p>Volilna enota  8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ZAKLANEC, ZAKLANEC 2C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163">
            <text:p>163</text:p>
          </table:table-cell>
          <table:table-cell table:style-name="ce0" office:value-type="string">
            <text:p>JEZER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SP. JEZERSKO, GOSTILNA KANONIR, SP. JEZERSKO 5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163">
            <text:p>163</text:p>
          </table:table-cell>
          <table:table-cell table:style-name="ce0" office:value-type="string">
            <text:p>JEZER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ZG. JEZERSKO, KOROTAN, ZGORNJE JEZERSKO 57</text:p>
          </table:table-cell>
          <table:table-cell table:style-name="ce0" office:value-type="float" office:value="465">
            <text:p>465</text:p>
          </table:table-cell>
          <table:table-cell table:number-columns-repeated="1017"/>
        </table:table-row>
        <table:table-row>
          <table:table-cell table:style-name="ce0" office:value-type="float" office:value="164">
            <text:p>164</text:p>
          </table:table-cell>
          <table:table-cell table:style-name="ce0" office:value-type="string">
            <text:p>KOMEN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KOMENDA MOSTE, GLAVARJEVA CESTA 37, KOMENDA</text:p>
          </table:table-cell>
          <table:table-cell table:style-name="ce0" office:value-type="float" office:value="2618">
            <text:p>2618</text:p>
          </table:table-cell>
          <table:table-cell table:number-columns-repeated="1017"/>
        </table:table-row>
        <table:table-row>
          <table:table-cell table:style-name="ce0" office:value-type="float" office:value="164">
            <text:p>164</text:p>
          </table:table-cell>
          <table:table-cell table:style-name="ce0" office:value-type="string">
            <text:p>KOMEND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KRAJANOV ANTONA BREZNIKA, KRIŽ 17B, KOMENDA</text:p>
          </table:table-cell>
          <table:table-cell table:style-name="ce0" office:value-type="float" office:value="455">
            <text:p>455</text:p>
          </table:table-cell>
          <table:table-cell table:number-columns-repeated="1017"/>
        </table:table-row>
        <table:table-row>
          <table:table-cell table:style-name="ce0" office:value-type="float" office:value="164">
            <text:p>164</text:p>
          </table:table-cell>
          <table:table-cell table:style-name="ce0" office:value-type="string">
            <text:p>KOMEND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KOMENDA MOSTE, MOSTE 40</text:p>
          </table:table-cell>
          <table:table-cell table:style-name="ce0" office:value-type="float" office:value="1844">
            <text:p>1844</text:p>
          </table:table-cell>
          <table:table-cell table:number-columns-repeated="1017"/>
        </table:table-row>
        <table:table-row>
          <table:table-cell table:style-name="ce0" office:value-type="float" office:value="165">
            <text:p>165</text:p>
          </table:table-cell>
          <table:table-cell table:style-name="ce0" office:value-type="string">
            <text:p>KOSTE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ANJA LOKA 7-PROSTORI OBČINE KOSTEL</text:p>
          </table:table-cell>
          <table:table-cell table:style-name="ce0" office:value-type="float" office:value="150">
            <text:p>150</text:p>
          </table:table-cell>
          <table:table-cell table:number-columns-repeated="1017"/>
        </table:table-row>
        <table:table-row>
          <table:table-cell table:style-name="ce0" office:value-type="float" office:value="165">
            <text:p>165</text:p>
          </table:table-cell>
          <table:table-cell table:style-name="ce0" office:value-type="string">
            <text:p>KOSTE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RH PRI FARI 1-LUKČEVA DOMAČIJA</text:p>
          </table:table-cell>
          <table:table-cell table:style-name="ce0" office:value-type="float" office:value="104">
            <text:p>104</text:p>
          </table:table-cell>
          <table:table-cell table:number-columns-repeated="1017"/>
        </table:table-row>
        <table:table-row>
          <table:table-cell table:style-name="ce0" office:value-type="float" office:value="165">
            <text:p>165</text:p>
          </table:table-cell>
          <table:table-cell table:style-name="ce0" office:value-type="string">
            <text:p>KOSTE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AS 1 - GD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165">
            <text:p>165</text:p>
          </table:table-cell>
          <table:table-cell table:style-name="ce0" office:value-type="string">
            <text:p>KOSTEL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ŽELJ 24A - GD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TRGOVINA MS, KLJUČAROVCI PRI LJUTOMERU 19</text:p>
          </table:table-cell>
          <table:table-cell table:style-name="ce0" office:value-type="float" office:value="278">
            <text:p>278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LUKAVCI-VAŠKO-GASILSKI DOM, LUKAVCI 8</text:p>
          </table:table-cell>
          <table:table-cell table:style-name="ce0" office:value-type="float" office:value="318">
            <text:p>318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LOGAROVCI, PROST. BIVŠE KS LOGAROVCI,LOGAROVCI 22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GRABE, VAŠKO-GASILSKI DOM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KOKORIČI, VAŠKO-GASILSKI DOM</text:p>
          </table:table-cell>
          <table:table-cell table:style-name="ce0" office:value-type="float" office:value="121">
            <text:p>121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BERKOVCI, GASILSKI DOM</text:p>
          </table:table-cell>
          <table:table-cell table:style-name="ce0" office:value-type="float" office:value="110">
            <text:p>110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KRIŽEVCI-KULTURNI DOM, KRIŽEVCI PRI LJUTOMERU 11</text:p>
          </table:table-cell>
          <table:table-cell table:style-name="ce0" office:value-type="float" office:value="436">
            <text:p>436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STARA NOVA VAS-VAŠKO-GAS. DOM, STARA NOVA VAS 27A</text:p>
          </table:table-cell>
          <table:table-cell table:style-name="ce0" office:value-type="float" office:value="329">
            <text:p>329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BUČEČOVCI-VAŠKO-GASILSKI DOM, BUČEČOVCI 19</text:p>
          </table:table-cell>
          <table:table-cell table:style-name="ce0" office:value-type="float" office:value="255">
            <text:p>255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VUČJA VAS-VAŠKO-GASILSKI DOM, VUČJA VAS 2</text:p>
          </table:table-cell>
          <table:table-cell table:style-name="ce0" office:value-type="float" office:value="181">
            <text:p>181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BORECI, VAŠKO-GASILSKI DOM</text:p>
          </table:table-cell>
          <table:table-cell table:style-name="ce0" office:value-type="float" office:value="235">
            <text:p>235</text:p>
          </table:table-cell>
          <table:table-cell table:number-columns-repeated="1017"/>
        </table:table-row>
        <table:table-row>
          <table:table-cell table:style-name="ce0" office:value-type="float" office:value="166">
            <text:p>166</text:p>
          </table:table-cell>
          <table:table-cell table:style-name="ce0" office:value-type="string">
            <text:p>KRIŽE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ILJAŠEVCI, VAŠKO-GASILSKI DOM</text:p>
          </table:table-cell>
          <table:table-cell table:style-name="ce0" office:value-type="float" office:value="157">
            <text:p>157</text:p>
          </table:table-cell>
          <table:table-cell table:number-columns-repeated="1017"/>
        </table:table-row>
        <table:table-row>
          <table:table-cell table:style-name="ce0" office:value-type="float" office:value="167">
            <text:p>167</text:p>
          </table:table-cell>
          <table:table-cell table:style-name="ce0" office:value-type="string">
            <text:p>LOVRENC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LOVRENC, SP. TRG 8</text:p>
          </table:table-cell>
          <table:table-cell table:style-name="ce0" office:value-type="float" office:value="949">
            <text:p>949</text:p>
          </table:table-cell>
          <table:table-cell table:number-columns-repeated="1017"/>
        </table:table-row>
        <table:table-row>
          <table:table-cell table:style-name="ce0" office:value-type="float" office:value="167">
            <text:p>167</text:p>
          </table:table-cell>
          <table:table-cell table:style-name="ce0" office:value-type="string">
            <text:p>LOVRENC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LOVRENC, ŠOLSKA UL. 6</text:p>
          </table:table-cell>
          <table:table-cell table:style-name="ce0" office:value-type="float" office:value="464">
            <text:p>464</text:p>
          </table:table-cell>
          <table:table-cell table:number-columns-repeated="1017"/>
        </table:table-row>
        <table:table-row>
          <table:table-cell table:style-name="ce0" office:value-type="float" office:value="167">
            <text:p>167</text:p>
          </table:table-cell>
          <table:table-cell table:style-name="ce0" office:value-type="string">
            <text:p>LOVRENC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IREDITVENI CENTER, GORNJI TRG 62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167">
            <text:p>167</text:p>
          </table:table-cell>
          <table:table-cell table:style-name="ce0" office:value-type="string">
            <text:p>LOVRENC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OŠTA ČINŽAT, ČINŽAT 28</text:p>
          </table:table-cell>
          <table:table-cell table:style-name="ce0" office:value-type="float" office:value="359">
            <text:p>359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BUKOVCI, BUKOVCI 103C</text:p>
          </table:table-cell>
          <table:table-cell table:style-name="ce0" office:value-type="float" office:value="744">
            <text:p>744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ZGRADBA BIVŠE MLEKARNE STOJNCI, STOJNCI 34</text:p>
          </table:table-cell>
          <table:table-cell table:style-name="ce0" office:value-type="float" office:value="675">
            <text:p>675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BUKOVCI, BUKOVCI 103C</text:p>
          </table:table-cell>
          <table:table-cell table:style-name="ce0" office:value-type="float" office:value="55">
            <text:p>55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BOROVCI, BOROVCI 13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PRVENCI, PRVENCI 9A</text:p>
          </table:table-cell>
          <table:table-cell table:style-name="ce0" office:value-type="float" office:value="213">
            <text:p>213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I OBJEKT - BRUNARICA STRELCI, STRELCI BŠ</text:p>
          </table:table-cell>
          <table:table-cell table:style-name="ce0" office:value-type="float" office:value="85">
            <text:p>85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AŠKO-GASILSKI DOM SOBETINCI, SOBETINCI 37</text:p>
          </table:table-cell>
          <table:table-cell table:style-name="ce0" office:value-type="float" office:value="137">
            <text:p>137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. DOM NOVA VAS PRI MARKOVCIH 47A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BČINSKA STAVBA MARKOVCI, MARKOVCI 43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ASILSKI DOM ZABOVCI, ZABOVCI 30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AS. DOM NOVA VAS PRI MARKOVCIH 47A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 office:value-type="string">
            <text:p>05</text:p>
          </table:table-cell>
          <table:table-cell table:style-name="ce0"/>
          <table:table-cell table:style-name="ce0" office:value-type="string">
            <text:p>007</text:p>
          </table:table-cell>
          <table:table-cell table:style-name="ce0"/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68">
            <text:p>168</text:p>
          </table:table-cell>
          <table:table-cell table:style-name="ce0" office:value-type="string">
            <text:p>MARKOVCI</text:p>
          </table:table-cell>
          <table:table-cell table:style-name="ce0"/>
          <table:table-cell table:style-name="ce0"/>
          <table:table-cell table:style-name="ce0" office:value-type="string">
            <text:p>004</text:p>
          </table:table-cell>
          <table:table-cell table:style-name="ce0"/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MIKLAVŽ, CESTA V ROGOZO 11</text:p>
          </table:table-cell>
          <table:table-cell table:style-name="ce0" office:value-type="float" office:value="1248">
            <text:p>1248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MIKLAVŽ, CESTA V ROGOZO 11</text:p>
          </table:table-cell>
          <table:table-cell table:style-name="ce0" office:value-type="float" office:value="968">
            <text:p>968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BELL CENTER, PTUJSKA CESTA 13</text:p>
          </table:table-cell>
          <table:table-cell table:style-name="ce0" office:value-type="float" office:value="1094">
            <text:p>1094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ODRUŽNIČNA OŠ DOBROVCE, ŠOLSKA ULICA 1</text:p>
          </table:table-cell>
          <table:table-cell table:style-name="ce0" office:value-type="float" office:value="645">
            <text:p>645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S DRAVSKI DVOR, KIDRIČEVA CESTA 9</text:p>
          </table:table-cell>
          <table:table-cell table:style-name="ce0" office:value-type="float" office:value="598">
            <text:p>598</text:p>
          </table:table-cell>
          <table:table-cell table:number-columns-repeated="1017"/>
        </table:table-row>
        <table:table-row>
          <table:table-cell table:style-name="ce0" office:value-type="float" office:value="169">
            <text:p>169</text:p>
          </table:table-cell>
          <table:table-cell table:style-name="ce0" office:value-type="string">
            <text:p>MIKLAVŽ NA DRAVSKEM POLJU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S SKOKE, USKOŠKA ULICA 58</text:p>
          </table:table-cell>
          <table:table-cell table:style-name="ce0" office:value-type="float" office:value="870">
            <text:p>870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UZEJ L. SLAKA IN T. PAVČKA, TRG 8,8216 MIRNA PEČ</text:p>
          </table:table-cell>
          <table:table-cell table:style-name="ce0" office:value-type="float" office:value="482">
            <text:p>482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UZEJ L. SLAKA IN T. PAVČKA, TRG 8,8216 MIRNA PEČ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T. PAVČKA, POSTAJA 1, 8216 MIRNA PEČ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TEC POLONCA, TRG 8, 8216 MIRNA PEČ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UZEJ L. SLAKA IN T. PAVČKA, TRG 8,8216 MIRNA PEČ</text:p>
          </table:table-cell>
          <table:table-cell table:style-name="ce0" office:value-type="float" office:value="102">
            <text:p>102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T. PAVČKA, POSTAJA 1, 8216 MIRNA PEČ</text:p>
          </table:table-cell>
          <table:table-cell table:style-name="ce0" office:value-type="float" office:value="350">
            <text:p>350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T. PAVČKA, POSTAJA 1, 8216 MIRNA PEČ</text:p>
          </table:table-cell>
          <table:table-cell table:style-name="ce0" office:value-type="float" office:value="433">
            <text:p>433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UZEJ L. SLAKA IN T. PAVČKA, TRG 8,8216 MIRNA PEČ</text:p>
          </table:table-cell>
          <table:table-cell table:style-name="ce0" office:value-type="float" office:value="60">
            <text:p>60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D JABLAN, JABLAN 20, 8216 MIRNA PEČ</text:p>
          </table:table-cell>
          <table:table-cell table:style-name="ce0" office:value-type="float" office:value="406">
            <text:p>406</text:p>
          </table:table-cell>
          <table:table-cell table:number-columns-repeated="1017"/>
        </table:table-row>
        <table:table-row>
          <table:table-cell table:style-name="ce0" office:value-type="float" office:value="170">
            <text:p>170</text:p>
          </table:table-cell>
          <table:table-cell table:style-name="ce0" office:value-type="string">
            <text:p>MIRNA PEČ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D GORENJI GLOBODOL, G.GLOBODOL 38,8216 MIRNA PEČ</text:p>
          </table:table-cell>
          <table:table-cell table:style-name="ce0" office:value-type="float" office:value="219">
            <text:p>219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ŠPORTNA DVORANA MILENIJ, UL. POH. BATALJONA 19</text:p>
          </table:table-cell>
          <table:table-cell table:style-name="ce0" office:value-type="float" office:value="572">
            <text:p>572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BČINA OPLOTNICA - KTC, GORIŠKA CESTA 4</text:p>
          </table:table-cell>
          <table:table-cell table:style-name="ce0" office:value-type="float" office:value="578">
            <text:p>578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RGOVINA JURIČ LEOPOLD, ČADRAM 48</text:p>
          </table:table-cell>
          <table:table-cell table:style-name="ce0" office:value-type="float" office:value="347">
            <text:p>347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PIŠOTEK JANEZ, UGOVEC 5 A</text:p>
          </table:table-cell>
          <table:table-cell table:style-name="ce0" office:value-type="float" office:value="367">
            <text:p>367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EČNAMENSKA DVORANA PRIHOVA B.Š.</text:p>
          </table:table-cell>
          <table:table-cell table:style-name="ce0" office:value-type="float" office:value="214">
            <text:p>214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SATLER DARKO, POBREŽ 2</text:p>
          </table:table-cell>
          <table:table-cell table:style-name="ce0" office:value-type="float" office:value="219">
            <text:p>219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RATEJ ZDRAVKO, LAČNA GORA 26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EČAR MARJAN, KORITNO 7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HOHLER ZALKA, BOŽJE 19 A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AVTO DS, DANILO SEVŠEK, GORICA PRI OPLOTNICI B.Š.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171">
            <text:p>171</text:p>
          </table:table-cell>
          <table:table-cell table:style-name="ce0" office:value-type="string">
            <text:p>OPLOTN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RAKOVNIK ANTON, MALAHORNA 7</text:p>
          </table:table-cell>
          <table:table-cell table:style-name="ce0" office:value-type="float" office:value="322">
            <text:p>322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KTC PODLEHNIK, KONFERENČNA DVORANA, PODLEHNIK 9</text:p>
          </table:table-cell>
          <table:table-cell table:style-name="ce0" office:value-type="float" office:value="348">
            <text:p>348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ARNUŠ FRANC, PODLEHNIK 80A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URKO JOŽEF, GORCA 11</text:p>
          </table:table-cell>
          <table:table-cell table:style-name="ce0" office:value-type="float" office:value="144">
            <text:p>144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UPOTIČ JOŽE, JABLOVEC 21</text:p>
          </table:table-cell>
          <table:table-cell table:style-name="ce0" office:value-type="float" office:value="67">
            <text:p>67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ASTORALNI DOM RODNI VRH, RODNI VRH BŠ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AR MAUČIČ, ZAKL 36</text:p>
          </table:table-cell>
          <table:table-cell table:style-name="ce0" office:value-type="float" office:value="112">
            <text:p>112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TERTINEK DOMINIKA, ZAKL 13A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SARDINŠEK VALERIJA, STRAJNA 28(BIVŠE VEČERIČEVO)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BRODNJAK IVANA, KOZMINCI 25A</text:p>
          </table:table-cell>
          <table:table-cell table:style-name="ce0" office:value-type="float" office:value="185">
            <text:p>185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VAUPOTIČ DRAGO, STANOŠINA 27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JELEN JULIJANA,  ZG. GRUŠKOVJE 56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ERNEK ŠTEFAN, LOŽINA 8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OZEL ANGELA, ZG. GRUŠKOVJE 26</text:p>
          </table:table-cell>
          <table:table-cell table:style-name="ce0" office:value-type="float" office:value="49">
            <text:p>49</text:p>
          </table:table-cell>
          <table:table-cell table:number-columns-repeated="1017"/>
        </table:table-row>
        <table:table-row>
          <table:table-cell table:style-name="ce0" office:value-type="float" office:value="172">
            <text:p>172</text:p>
          </table:table-cell>
          <table:table-cell table:style-name="ce0" office:value-type="string">
            <text:p>PODLEH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ŠTRUCL MARJANA, SP.GRUŠKOVJE 18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ŠOLA POLZELA VOLIŠČE I</text:p>
          </table:table-cell>
          <table:table-cell table:style-name="ce0" office:value-type="float" office:value="1267">
            <text:p>1267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OLA POLZELA VOLIŠČE II</text:p>
          </table:table-cell>
          <table:table-cell table:style-name="ce0" office:value-type="float" office:value="1408">
            <text:p>1408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OLA POLZELA, VOLIŠČE III</text:p>
          </table:table-cell>
          <table:table-cell table:style-name="ce0" office:value-type="float" office:value="873">
            <text:p>873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LOČICA</text:p>
          </table:table-cell>
          <table:table-cell table:style-name="ce0" office:value-type="float" office:value="810">
            <text:p>810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ZADRUŽNI DOM ANDRAŽ</text:p>
          </table:table-cell>
          <table:table-cell table:style-name="ce0" office:value-type="float" office:value="660">
            <text:p>660</text:p>
          </table:table-cell>
          <table:table-cell table:number-columns-repeated="1017"/>
        </table:table-row>
        <table:table-row>
          <table:table-cell table:style-name="ce0" office:value-type="float" office:value="173">
            <text:p>173</text:p>
          </table:table-cell>
          <table:table-cell table:style-name="ce0" office:value-type="string">
            <text:p>POLZE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ŽUPRL - SOSESKA DOBRIČ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PREBOLD</text:p>
          </table:table-cell>
          <table:table-cell table:style-name="ce0" office:value-type="float" office:value="766">
            <text:p>766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C MAROF (REŽAJEVA DOMAČIJA)</text:p>
          </table:table-cell>
          <table:table-cell table:style-name="ce0" office:value-type="float" office:value="886">
            <text:p>886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LATKOVA VAS</text:p>
          </table:table-cell>
          <table:table-cell table:style-name="ce0" office:value-type="float" office:value="879">
            <text:p>879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KAPLJA VAS</text:p>
          </table:table-cell>
          <table:table-cell table:style-name="ce0" office:value-type="float" office:value="254">
            <text:p>254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SV. LOVRENC</text:p>
          </table:table-cell>
          <table:table-cell table:style-name="ce0" office:value-type="float" office:value="338">
            <text:p>338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LANINSKI DOM MARIJA REKA</text:p>
          </table:table-cell>
          <table:table-cell table:style-name="ce0" office:value-type="float" office:value="233">
            <text:p>233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DOM KULTURE ŠEŠČE</text:p>
          </table:table-cell>
          <table:table-cell table:style-name="ce0" office:value-type="float" office:value="405">
            <text:p>405</text:p>
          </table:table-cell>
          <table:table-cell table:number-columns-repeated="1017"/>
        </table:table-row>
        <table:table-row>
          <table:table-cell table:style-name="ce0" office:value-type="float" office:value="174">
            <text:p>174</text:p>
          </table:table-cell>
          <table:table-cell table:style-name="ce0" office:value-type="string">
            <text:p>PREBOLD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MATKE</text:p>
          </table:table-cell>
          <table:table-cell table:style-name="ce0" office:value-type="float" office:value="307">
            <text:p>307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PREVALJE 1</text:p>
          </table:table-cell>
          <table:table-cell table:style-name="ce0" office:value-type="float" office:value="596">
            <text:p>596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PREVALJE 2</text:p>
          </table:table-cell>
          <table:table-cell table:style-name="ce0" office:value-type="float" office:value="980">
            <text:p>980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UŽBENI DOM PREVALJE 1</text:p>
          </table:table-cell>
          <table:table-cell table:style-name="ce0" office:value-type="float" office:value="565">
            <text:p>565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RUŽBENI DOM PREVALJE 2</text:p>
          </table:table-cell>
          <table:table-cell table:style-name="ce0" office:value-type="float" office:value="539">
            <text:p>539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RUŽBENI DOM PREVALJE 3</text:p>
          </table:table-cell>
          <table:table-cell table:style-name="ce0" office:value-type="float" office:value="748">
            <text:p>748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OM UPOKOJENCEV PREVALJE </text:p>
          </table:table-cell>
          <table:table-cell table:style-name="ce0" office:value-type="float" office:value="414">
            <text:p>414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OLJANA - BISTRO KOCKA</text:p>
          </table:table-cell>
          <table:table-cell table:style-name="ce0" office:value-type="float" office:value="153">
            <text:p>153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SNOVNA ŠOLA ŠENTANEL</text:p>
          </table:table-cell>
          <table:table-cell table:style-name="ce0" office:value-type="float" office:value="294">
            <text:p>294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SNOVNA ŠOLA LEŠE</text:p>
          </table:table-cell>
          <table:table-cell table:style-name="ce0" office:value-type="float" office:value="449">
            <text:p>449</text:p>
          </table:table-cell>
          <table:table-cell table:number-columns-repeated="1017"/>
        </table:table-row>
        <table:table-row>
          <table:table-cell table:style-name="ce0" office:value-type="float" office:value="175">
            <text:p>175</text:p>
          </table:table-cell>
          <table:table-cell table:style-name="ce0" office:value-type="string">
            <text:p>PREVA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SNOVNA ŠOLA HOLMEC</text:p>
          </table:table-cell>
          <table:table-cell table:style-name="ce0" office:value-type="float" office:value="382">
            <text:p>382</text:p>
          </table:table-cell>
          <table:table-cell table:number-columns-repeated="1017"/>
        </table:table-row>
        <table:table-row>
          <table:table-cell table:style-name="ce0" office:value-type="float" office:value="176">
            <text:p>176</text:p>
          </table:table-cell>
          <table:table-cell table:style-name="ce0" office:value-type="string">
            <text:p>RAZKRIŽ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ŠAFARSKO-V DOMU KULTURE RAZKRIŽJE, ŠAFARSKO 42C</text:p>
          </table:table-cell>
          <table:table-cell table:style-name="ce0" office:value-type="float" office:value="630">
            <text:p>630</text:p>
          </table:table-cell>
          <table:table-cell table:number-columns-repeated="1017"/>
        </table:table-row>
        <table:table-row>
          <table:table-cell table:style-name="ce0" office:value-type="float" office:value="176">
            <text:p>176</text:p>
          </table:table-cell>
          <table:table-cell table:style-name="ce0" office:value-type="string">
            <text:p>RAZKRIŽ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VEŠČICA - V OKREPČEVALNICI "MARINKA", VEŠČICA 5</text:p>
          </table:table-cell>
          <table:table-cell table:style-name="ce0" office:value-type="float" office:value="386">
            <text:p>386</text:p>
          </table:table-cell>
          <table:table-cell table:number-columns-repeated="1017"/>
        </table:table-row>
        <table:table-row>
          <table:table-cell table:style-name="ce0" office:value-type="float" office:value="177">
            <text:p>177</text:p>
          </table:table-cell>
          <table:table-cell table:style-name="ce0" office:value-type="string">
            <text:p>RIBNICA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EČNAMENSKI OBJEKT, HUDI KOT 67A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77">
            <text:p>177</text:p>
          </table:table-cell>
          <table:table-cell table:style-name="ce0" office:value-type="string">
            <text:p>RIBNICA NA POHORJU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RIBNICA NA POH. -GARDEROBA, RIBNICA NA POH. 29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177">
            <text:p>177</text:p>
          </table:table-cell>
          <table:table-cell table:style-name="ce0" office:value-type="string">
            <text:p>RIBNICA NA POHORJU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A DVORANA JOSIPDOL, JOSIPDOL 29</text:p>
          </table:table-cell>
          <table:table-cell table:style-name="ce0" office:value-type="float" office:value="326">
            <text:p>326</text:p>
          </table:table-cell>
          <table:table-cell table:number-columns-repeated="1017"/>
        </table:table-row>
        <table:table-row>
          <table:table-cell table:style-name="ce0" office:value-type="float" office:value="177">
            <text:p>177</text:p>
          </table:table-cell>
          <table:table-cell table:style-name="ce0" office:value-type="string">
            <text:p>RIBNICA NA POHORJU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RIBNICA NA POH.- JEDILNICA, RIBNICA NA POH. 29</text:p>
          </table:table-cell>
          <table:table-cell table:style-name="ce0" office:value-type="float" office:value="368">
            <text:p>368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, SP. SLEMEN 27</text:p>
          </table:table-cell>
          <table:table-cell table:style-name="ce0" office:value-type="float" office:value="509">
            <text:p>509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Z ZADRUŽNIK, SP.SELNICA 5</text:p>
          </table:table-cell>
          <table:table-cell table:style-name="ce0" office:value-type="float" office:value="585">
            <text:p>585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SELNICA OB DRAVI, MARIBORSKA CESTA 30</text:p>
          </table:table-cell>
          <table:table-cell table:style-name="ce0" office:value-type="float" office:value="1229">
            <text:p>1229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OSTILNA HOJNIK, JANŽEVA GORA 28</text:p>
          </table:table-cell>
          <table:table-cell table:style-name="ce0" office:value-type="float" office:value="1049">
            <text:p>1049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LACKOVEGA ODREDA,SV.DUH NA OSTREM VRHU 47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178">
            <text:p>178</text:p>
          </table:table-cell>
          <table:table-cell table:style-name="ce0" office:value-type="string">
            <text:p>SELNICA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A ŠOLA, GRADIŠČE NA KOZJAKU 39</text:p>
          </table:table-cell>
          <table:table-cell table:style-name="ce0" office:value-type="float" office:value="123">
            <text:p>123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ŽIMARICE, ŽIMARICE 76</text:p>
          </table:table-cell>
          <table:table-cell table:style-name="ce0" office:value-type="float" office:value="217">
            <text:p>217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PRI MIRKU ORAŽEM, GLOBEL 8</text:p>
          </table:table-cell>
          <table:table-cell table:style-name="ce0" office:value-type="float" office:value="95">
            <text:p>95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PRI JULIJANI MIHELIČ, PODKLANEC 7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TURISTIČNO ŠPORTNO DRUŠTVO GORA, PETRINCI 10 A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ZAPOTOK, ZAPOTOK 2</text:p>
          </table:table-cell>
          <table:table-cell table:style-name="ce0" office:value-type="float" office:value="139">
            <text:p>139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I JOŽETU LUŠINU, LIPOVŠICA 1</text:p>
          </table:table-cell>
          <table:table-cell table:style-name="ce0" office:value-type="float" office:value="94">
            <text:p>94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ZAMOSTEC, ZAMOSTEC 8A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6</text:p>
          </table:table-cell>
          <table:table-cell table:style-name="ce0"/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A MI GO D.O.O., VINICE 8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DR.I.PRIJATELJ SODRAŽICA,C.NOTRANJSKEGA ODR.10</text:p>
          </table:table-cell>
          <table:table-cell table:style-name="ce0" office:value-type="float" office:value="324">
            <text:p>324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SODRAŽICA, TRG 25. MAJA 5</text:p>
          </table:table-cell>
          <table:table-cell table:style-name="ce0" office:value-type="float" office:value="23">
            <text:p>23</text:p>
          </table:table-cell>
          <table:table-cell table:number-columns-repeated="1017"/>
        </table:table-row>
        <table:table-row>
          <table:table-cell table:style-name="ce0" office:value-type="float" office:value="179">
            <text:p>179</text:p>
          </table:table-cell>
          <table:table-cell table:style-name="ce0" office:value-type="string">
            <text:p>SODRAŽIC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SODRAŽICA, TRG 25. MAJA 5</text:p>
          </table:table-cell>
          <table:table-cell table:style-name="ce0" office:value-type="float" office:value="352">
            <text:p>352</text:p>
          </table:table-cell>
          <table:table-cell table:number-columns-repeated="1017"/>
        </table:table-row>
        <table:table-row>
          <table:table-cell table:style-name="ce0" office:value-type="float" office:value="180">
            <text:p>180</text:p>
          </table:table-cell>
          <table:table-cell table:style-name="ce0" office:value-type="string">
            <text:p>SOLČ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SEJNA SOBA OBČINE SOLČAVA, SOLČAVA 29</text:p>
          </table:table-cell>
          <table:table-cell table:style-name="ce0" office:value-type="float" office:value="430">
            <text:p>430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, LOKAVEC 6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, SV. ANA 14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, SV. ANA 14</text:p>
          </table:table-cell>
          <table:table-cell table:style-name="ce0" office:value-type="float" office:value="500">
            <text:p>500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, SV. ANA 14</text:p>
          </table:table-cell>
          <table:table-cell table:style-name="ce0" office:value-type="float" office:value="26">
            <text:p>26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, SV. ANA 14</text:p>
          </table:table-cell>
          <table:table-cell table:style-name="ce0" office:value-type="float" office:value="571">
            <text:p>571</text:p>
          </table:table-cell>
          <table:table-cell table:number-columns-repeated="1017"/>
        </table:table-row>
        <table:table-row>
          <table:table-cell table:style-name="ce0" office:value-type="float" office:value="181">
            <text:p>181</text:p>
          </table:table-cell>
          <table:table-cell table:style-name="ce0" office:value-type="string">
            <text:p>SVETA A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SEJNA SOBA OBČINE, SV. ANA 17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182">
            <text:p>182</text:p>
          </table:table-cell>
          <table:table-cell table:style-name="ce0" office:value-type="string">
            <text:p>SVETI ANDRAŽ V SLOV.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VEČNAMENSKA DVORANA VITOMARCI,VITOMARCI 48 A</text:p>
          </table:table-cell>
          <table:table-cell table:style-name="ce0" office:value-type="float" office:value="507">
            <text:p>507</text:p>
          </table:table-cell>
          <table:table-cell table:number-columns-repeated="1017"/>
        </table:table-row>
        <table:table-row>
          <table:table-cell table:style-name="ce0" office:value-type="float" office:value="182">
            <text:p>182</text:p>
          </table:table-cell>
          <table:table-cell table:style-name="ce0" office:value-type="string">
            <text:p>SVETI ANDRAŽ V SLOV.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FRAS STANKO, NOVINCI 54</text:p>
          </table:table-cell>
          <table:table-cell table:style-name="ce0" office:value-type="float" office:value="306">
            <text:p>306</text:p>
          </table:table-cell>
          <table:table-cell table:number-columns-repeated="1017"/>
        </table:table-row>
        <table:table-row>
          <table:table-cell table:style-name="ce0" office:value-type="float" office:value="182">
            <text:p>182</text:p>
          </table:table-cell>
          <table:table-cell table:style-name="ce0" office:value-type="string">
            <text:p>SVETI ANDRAŽ V SLOV.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OCUVAN MARICA, RJAVCI 21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CENTER STAREJŠIH, CESTA PREKOMORSKIH BRIGAD 62A</text:p>
          </table:table-cell>
          <table:table-cell table:style-name="ce0" office:value-type="float" office:value="542">
            <text:p>542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ORONINIJEV DVOREC, TRG IVANA ROBA 3A</text:p>
          </table:table-cell>
          <table:table-cell table:style-name="ce0" office:value-type="float" office:value="1203">
            <text:p>1203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IVANA ROBA, UL. ANDREJA GABRŠČKA 1</text:p>
          </table:table-cell>
          <table:table-cell table:style-name="ce0" office:value-type="float" office:value="434">
            <text:p>434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EMPETER PRI GORICI, ULICA IVANA SULIČA 12A</text:p>
          </table:table-cell>
          <table:table-cell table:style-name="ce0" office:value-type="float" office:value="618">
            <text:p>618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RTOJBA- MLADINSKI CENTER, ULICA 9. SEPTEMBRA 72</text:p>
          </table:table-cell>
          <table:table-cell table:style-name="ce0" office:value-type="float" office:value="1170">
            <text:p>1170</text:p>
          </table:table-cell>
          <table:table-cell table:number-columns-repeated="1017"/>
        </table:table-row>
        <table:table-row>
          <table:table-cell table:style-name="ce0" office:value-type="float" office:value="183">
            <text:p>183</text:p>
          </table:table-cell>
          <table:table-cell table:style-name="ce0" office:value-type="string">
            <text:p>ŠEMPETER-VRTOJB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ODRUŽNIČNA ŠOLA VRTOJBA, UL. 9. SEPTEMBRA 132A</text:p>
          </table:table-cell>
          <table:table-cell table:style-name="ce0" office:value-type="float" office:value="837">
            <text:p>837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TABOR</text:p>
          </table:table-cell>
          <table:table-cell table:style-name="ce0" office:value-type="float" office:value="165">
            <text:p>165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TABOR</text:p>
          </table:table-cell>
          <table:table-cell table:style-name="ce0" office:value-type="float" office:value="310">
            <text:p>310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TABOR</text:p>
          </table:table-cell>
          <table:table-cell table:style-name="ce0" office:value-type="float" office:value="230">
            <text:p>230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KAPLA</text:p>
          </table:table-cell>
          <table:table-cell table:style-name="ce0" office:value-type="float" office:value="80">
            <text:p>80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KAPLA</text:p>
          </table:table-cell>
          <table:table-cell table:style-name="ce0" office:value-type="float" office:value="131">
            <text:p>131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KAPLA</text:p>
          </table:table-cell>
          <table:table-cell table:style-name="ce0" office:value-type="float" office:value="135">
            <text:p>135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TABOR</text:p>
          </table:table-cell>
          <table:table-cell table:style-name="ce0" office:value-type="float" office:value="79">
            <text:p>79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LOKE</text:p>
          </table:table-cell>
          <table:table-cell table:style-name="ce0" office:value-type="float" office:value="51">
            <text:p>51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LOKE</text:p>
          </table:table-cell>
          <table:table-cell table:style-name="ce0" office:value-type="float" office:value="141">
            <text:p>141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8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TABOR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184">
            <text:p>184</text:p>
          </table:table-cell>
          <table:table-cell table:style-name="ce0" office:value-type="string">
            <text:p>TABOR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8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LOKE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BIŠ,BIŠ 20A</text:p>
          </table:table-cell>
          <table:table-cell table:style-name="ce0" office:value-type="float" office:value="278">
            <text:p>278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TRINKAUS TATJANA, BIŠEČKI VRH 41</text:p>
          </table:table-cell>
          <table:table-cell table:style-name="ce0" office:value-type="float" office:value="168">
            <text:p>168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ORENT ROMAN, ČRMLJA 12</text:p>
          </table:table-cell>
          <table:table-cell table:style-name="ce0" office:value-type="float" office:value="75">
            <text:p>75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BENKO ALOJZ, LOČIČ 23</text:p>
          </table:table-cell>
          <table:table-cell table:style-name="ce0" office:value-type="float" office:value="119">
            <text:p>119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MAGUŠA JANEZ, SOVJAK 1A</text:p>
          </table:table-cell>
          <table:table-cell table:style-name="ce0" office:value-type="float" office:value="61">
            <text:p>61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TRNOVSKA VAS 38,STRELIŠČE VEČNAMENSKE DVORANE</text:p>
          </table:table-cell>
          <table:table-cell table:style-name="ce0" office:value-type="float" office:value="283">
            <text:p>283</text:p>
          </table:table-cell>
          <table:table-cell table:number-columns-repeated="1017"/>
        </table:table-row>
        <table:table-row>
          <table:table-cell table:style-name="ce0" office:value-type="float" office:value="185">
            <text:p>185</text:p>
          </table:table-cell>
          <table:table-cell table:style-name="ce0" office:value-type="string">
            <text:p>TRNOVSKA VAS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BRUMEN ELIZABETA, TRNOVSKI VRH 14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86">
            <text:p>186</text:p>
          </table:table-cell>
          <table:table-cell table:style-name="ce0" office:value-type="string">
            <text:p>TRZ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Š TRZIN I, MENGEŠKA CESTA 7B, TRZIN</text:p>
          </table:table-cell>
          <table:table-cell table:style-name="ce0" office:value-type="float" office:value="1379">
            <text:p>1379</text:p>
          </table:table-cell>
          <table:table-cell table:number-columns-repeated="1017"/>
        </table:table-row>
        <table:table-row>
          <table:table-cell table:style-name="ce0" office:value-type="float" office:value="186">
            <text:p>186</text:p>
          </table:table-cell>
          <table:table-cell table:style-name="ce0" office:value-type="string">
            <text:p>TRZ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TRZIN II, MENGEŠKA CESTA 7B, TRZIN</text:p>
          </table:table-cell>
          <table:table-cell table:style-name="ce0" office:value-type="float" office:value="902">
            <text:p>902</text:p>
          </table:table-cell>
          <table:table-cell table:number-columns-repeated="1017"/>
        </table:table-row>
        <table:table-row>
          <table:table-cell table:style-name="ce0" office:value-type="float" office:value="186">
            <text:p>186</text:p>
          </table:table-cell>
          <table:table-cell table:style-name="ce0" office:value-type="string">
            <text:p>TRZI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TRZIN III, MENGEŠKA CESTA 7B, TRZIN</text:p>
          </table:table-cell>
          <table:table-cell table:style-name="ce0" office:value-type="float" office:value="739">
            <text:p>739</text:p>
          </table:table-cell>
          <table:table-cell table:number-columns-repeated="1017"/>
        </table:table-row>
        <table:table-row>
          <table:table-cell table:style-name="ce0" office:value-type="float" office:value="187">
            <text:p>187</text:p>
          </table:table-cell>
          <table:table-cell table:style-name="ce0" office:value-type="string">
            <text:p>VELIKA POL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.POLANA-CENTER ZA ZAŠČITO IN REŠEVANJE</text:p>
          </table:table-cell>
          <table:table-cell table:style-name="ce0" office:value-type="float" office:value="707">
            <text:p>707</text:p>
          </table:table-cell>
          <table:table-cell table:number-columns-repeated="1017"/>
        </table:table-row>
        <table:table-row>
          <table:table-cell table:style-name="ce0" office:value-type="float" office:value="187">
            <text:p>187</text:p>
          </table:table-cell>
          <table:table-cell table:style-name="ce0" office:value-type="string">
            <text:p>VELIKA POL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MALA POLANA-MEDGENERACIJSKI CENTER,M.POLANA 42</text:p>
          </table:table-cell>
          <table:table-cell table:style-name="ce0" office:value-type="float" office:value="279">
            <text:p>279</text:p>
          </table:table-cell>
          <table:table-cell table:number-columns-repeated="1017"/>
        </table:table-row>
        <table:table-row>
          <table:table-cell table:style-name="ce0" office:value-type="float" office:value="187">
            <text:p>187</text:p>
          </table:table-cell>
          <table:table-cell table:style-name="ce0" office:value-type="string">
            <text:p>VELIKA POLA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BREZOVICA-MEDGENERACIJSKI CENTER, BREZOVICA 47A</text:p>
          </table:table-cell>
          <table:table-cell table:style-name="ce0" office:value-type="float" office:value="171">
            <text:p>171</text:p>
          </table:table-cell>
          <table:table-cell table:number-columns-repeated="1017"/>
        </table:table-row>
        <table:table-row>
          <table:table-cell table:style-name="ce0" office:value-type="float" office:value="188">
            <text:p>188</text:p>
          </table:table-cell>
          <table:table-cell table:style-name="ce0" office:value-type="string">
            <text:p>VERŽ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0</text:p>
          </table:table-cell>
          <table:table-cell table:style-name="ce0" office:value-type="string">
            <text:p>BANOVCI - VAŠKO-GASILSKI DOM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188">
            <text:p>188</text:p>
          </table:table-cell>
          <table:table-cell table:style-name="ce0" office:value-type="string">
            <text:p>VERŽE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BUNČANI - VAŠKO-GASILSKI DOM</text:p>
          </table:table-cell>
          <table:table-cell table:style-name="ce0" office:value-type="float" office:value="138">
            <text:p>138</text:p>
          </table:table-cell>
          <table:table-cell table:number-columns-repeated="1017"/>
        </table:table-row>
        <table:table-row>
          <table:table-cell table:style-name="ce0" office:value-type="float" office:value="188">
            <text:p>188</text:p>
          </table:table-cell>
          <table:table-cell table:style-name="ce0" office:value-type="string">
            <text:p>VERŽE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8</text:p>
          </table:table-cell>
          <table:table-cell table:style-name="ce0" office:value-type="string">
            <text:p>VERŽEJ - V AVLI OBČINE VERŽEJ</text:p>
          </table:table-cell>
          <table:table-cell table:style-name="ce0" office:value-type="float" office:value="329">
            <text:p>329</text:p>
          </table:table-cell>
          <table:table-cell table:number-columns-repeated="1017"/>
        </table:table-row>
        <table:table-row>
          <table:table-cell table:style-name="ce0" office:value-type="float" office:value="188">
            <text:p>188</text:p>
          </table:table-cell>
          <table:table-cell table:style-name="ce0" office:value-type="string">
            <text:p>VERŽEJ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ERŽEJ - V PROSTORIH OSNOVNE ŠOLE VERŽEJ</text:p>
          </table:table-cell>
          <table:table-cell table:style-name="ce0" office:value-type="float" office:value="456">
            <text:p>456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REKOPA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VRANSKO</text:p>
          </table:table-cell>
          <table:table-cell table:style-name="ce0" office:value-type="float" office:value="303">
            <text:p>303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REKOPA</text:p>
          </table:table-cell>
          <table:table-cell table:style-name="ce0" office:value-type="float" office:value="142">
            <text:p>142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DOM KRAJANOV ČEPLJE</text:p>
          </table:table-cell>
          <table:table-cell table:style-name="ce0" office:value-type="float" office:value="180">
            <text:p>180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VRANSKO</text:p>
          </table:table-cell>
          <table:table-cell table:style-name="ce0" office:value-type="float" office:value="596">
            <text:p>596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TEŠOVA</text:p>
          </table:table-cell>
          <table:table-cell table:style-name="ce0" office:value-type="float" office:value="199">
            <text:p>199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VRANSKO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LOČICA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OS MARIJA, PRAPREČE 15</text:p>
          </table:table-cell>
          <table:table-cell table:style-name="ce0" office:value-type="float" office:value="256">
            <text:p>256</text:p>
          </table:table-cell>
          <table:table-cell table:number-columns-repeated="1017"/>
        </table:table-row>
        <table:table-row>
          <table:table-cell table:style-name="ce0" office:value-type="float" office:value="189">
            <text:p>189</text:p>
          </table:table-cell>
          <table:table-cell table:style-name="ce0" office:value-type="string">
            <text:p>VRANS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FERME ALOJZ, LIMOVCE 3</text:p>
          </table:table-cell>
          <table:table-cell table:style-name="ce0" office:value-type="float" office:value="84">
            <text:p>8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OŠ TRJE I</text:p>
          </table:table-cell>
          <table:table-cell table:style-name="ce0" office:value-type="float" office:value="807">
            <text:p>807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OŠ TRJE II</text:p>
          </table:table-cell>
          <table:table-cell table:style-name="ce0" office:value-type="float" office:value="884">
            <text:p>88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KS GOTOVLJE</text:p>
          </table:table-cell>
          <table:table-cell table:style-name="ce0" office:value-type="float" office:value="1171">
            <text:p>1171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GRIŽE I</text:p>
          </table:table-cell>
          <table:table-cell table:style-name="ce0" office:value-type="float" office:value="850">
            <text:p>850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D ZABUKOVICA</text:p>
          </table:table-cell>
          <table:table-cell table:style-name="ce0" office:value-type="float" office:value="607">
            <text:p>607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RTEC-PONGRAC</text:p>
          </table:table-cell>
          <table:table-cell table:style-name="ce0" office:value-type="float" office:value="352">
            <text:p>352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RTEC LEVEC</text:p>
          </table:table-cell>
          <table:table-cell table:style-name="ce0" office:value-type="float" office:value="384">
            <text:p>38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OŠ LIBOJE</text:p>
          </table:table-cell>
          <table:table-cell table:style-name="ce0" office:value-type="float" office:value="631">
            <text:p>631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KS LIBOJE</text:p>
          </table:table-cell>
          <table:table-cell table:style-name="ce0" office:value-type="float" office:value="665">
            <text:p>665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GD ARJA VAS</text:p>
          </table:table-cell>
          <table:table-cell table:style-name="ce0" office:value-type="float" office:value="394">
            <text:p>39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GD DREŠINJA VAS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DK MALA PIREŠICA</text:p>
          </table:table-cell>
          <table:table-cell table:style-name="ce0" office:value-type="float" office:value="156">
            <text:p>156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PETROVČE</text:p>
          </table:table-cell>
          <table:table-cell table:style-name="ce0" office:value-type="float" office:value="1124">
            <text:p>112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POŠ PONIKVA</text:p>
          </table:table-cell>
          <table:table-cell table:style-name="ce0" office:value-type="float" office:value="1054">
            <text:p>105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OŠ ŠEMPETER, VOLIŠČE I</text:p>
          </table:table-cell>
          <table:table-cell table:style-name="ce0" office:value-type="float" office:value="1077">
            <text:p>1077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Š ŠEMPETER, VOLIŠČE II</text:p>
          </table:table-cell>
          <table:table-cell table:style-name="ce0" office:value-type="float" office:value="999">
            <text:p>999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MARTIN ŠTORMAN KALE 17 A</text:p>
          </table:table-cell>
          <table:table-cell table:style-name="ce0" office:value-type="float" office:value="233">
            <text:p>233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TAVČAR ALOJZ, ZG.GRUŠOVLJE 18</text:p>
          </table:table-cell>
          <table:table-cell table:style-name="ce0" office:value-type="float" office:value="238">
            <text:p>238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DK VRBJE</text:p>
          </table:table-cell>
          <table:table-cell table:style-name="ce0" office:value-type="float" office:value="484">
            <text:p>484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KD ŽALEC, VOLIŠČE I</text:p>
          </table:table-cell>
          <table:table-cell table:style-name="ce0" office:value-type="float" office:value="927">
            <text:p>927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KD ŽALEC, VOLIŠČE II</text:p>
          </table:table-cell>
          <table:table-cell table:style-name="ce0" office:value-type="float" office:value="1371">
            <text:p>1371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SAVINOV SALON ŽALEC</text:p>
          </table:table-cell>
          <table:table-cell table:style-name="ce0" office:value-type="float" office:value="1287">
            <text:p>1287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GD LOŽNICA</text:p>
          </table:table-cell>
          <table:table-cell table:style-name="ce0" office:value-type="float" office:value="445">
            <text:p>445</text:p>
          </table:table-cell>
          <table:table-cell table:number-columns-repeated="1017"/>
        </table:table-row>
        <table:table-row>
          <table:table-cell table:style-name="ce0" office:value-type="float" office:value="190">
            <text:p>190</text:p>
          </table:table-cell>
          <table:table-cell table:style-name="ce0" office:value-type="string">
            <text:p>ŽALEC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OŠ GRIŽE II</text:p>
          </table:table-cell>
          <table:table-cell table:style-name="ce0" office:value-type="float" office:value="540">
            <text:p>540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NOVNA ŠOLA ŽETALE, ČERMOŽIŠE 45B</text:p>
          </table:table-cell>
          <table:table-cell table:style-name="ce0" office:value-type="float" office:value="247">
            <text:p>247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AR DOBRINČEK, DOBRINA 17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ŽELEZNIK JURIJ, KOČICE 1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UKALIČ ANTON, KOČICE 43B</text:p>
          </table:table-cell>
          <table:table-cell table:style-name="ce0" office:value-type="float" office:value="78">
            <text:p>78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OTOČNIK JANEZ, NADOLE 50</text:p>
          </table:table-cell>
          <table:table-cell table:style-name="ce0" office:value-type="float" office:value="125">
            <text:p>125</text:p>
          </table:table-cell>
          <table:table-cell table:number-columns-repeated="1017"/>
        </table:table-row>
        <table:table-row>
          <table:table-cell table:style-name="ce0" office:value-type="float" office:value="191">
            <text:p>191</text:p>
          </table:table-cell>
          <table:table-cell table:style-name="ce0" office:value-type="string">
            <text:p>ŽETA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EČNAMENSKA DVORANA ŽETALE,  ŽETALE 1</text:p>
          </table:table-cell>
          <table:table-cell table:style-name="ce0" office:value-type="float" office:value="292">
            <text:p>292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OSTE, TVD PARTIZAN, ŽIROVNICA 63</text:p>
          </table:table-cell>
          <table:table-cell table:style-name="ce0" office:value-type="float" office:value="584">
            <text:p>584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REG, SEL, ELEKTRARNA MOSTE, MOSTE 41</text:p>
          </table:table-cell>
          <table:table-cell table:style-name="ce0" office:value-type="float" office:value="569">
            <text:p>569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ŽIROVNICA, ČOPOVA ROJSTNA HIŠA, ŽIROVNICA 14</text:p>
          </table:table-cell>
          <table:table-cell table:style-name="ce0" office:value-type="float" office:value="522">
            <text:p>522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SELO, ZABREZNICA, OŠ ŽIROVNICA, ZABREZNICA 4</text:p>
          </table:table-cell>
          <table:table-cell table:style-name="ce0" office:value-type="float" office:value="672">
            <text:p>672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BREZNICA, DOSLOVČE, VRBA, KULT.DVORANA,BREZNICA 9</text:p>
          </table:table-cell>
          <table:table-cell table:style-name="ce0" office:value-type="float" office:value="666">
            <text:p>666</text:p>
          </table:table-cell>
          <table:table-cell table:number-columns-repeated="1017"/>
        </table:table-row>
        <table:table-row>
          <table:table-cell table:style-name="ce0" office:value-type="float" office:value="192">
            <text:p>192</text:p>
          </table:table-cell>
          <table:table-cell table:style-name="ce0" office:value-type="string">
            <text:p>ŽIROVNIC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MOKUČ, RODINE, JALNOVA ROJSTNA HIŠA, RODINE 10</text:p>
          </table:table-cell>
          <table:table-cell table:style-name="ce0" office:value-type="float" office:value="727">
            <text:p>727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LNJI AJDOVEC 21, GASILSKI DOM</text:p>
          </table:table-cell>
          <table:table-cell table:style-name="ce0" office:value-type="float" office:value="454">
            <text:p>454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RH PRI KRIŽU 17, GASILSKI DOM</text:p>
          </table:table-cell>
          <table:table-cell table:style-name="ce0" office:value-type="float" office:value="115">
            <text:p>115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VOR 23D, AVLA PODRUŽNIČNE ŠOLE</text:p>
          </table:table-cell>
          <table:table-cell table:style-name="ce0" office:value-type="float" office:value="1062">
            <text:p>1062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HINJE 38, GASILSKI DOM</text:p>
          </table:table-cell>
          <table:table-cell table:style-name="ce0" office:value-type="float" office:value="155">
            <text:p>155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EVOLE 32, OSNOVNA ŠOLA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REBER 16, GASILSKI DOM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ELA PRI HINJAH 11, EDO ŠKUFCA</text:p>
          </table:table-cell>
          <table:table-cell table:style-name="ce0" office:value-type="float" office:value="150">
            <text:p>150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ŠMIHEL PRI ŽUŽEMBERKU 38, GASILSKI DOM</text:p>
          </table:table-cell>
          <table:table-cell table:style-name="ce0" office:value-type="float" office:value="385">
            <text:p>385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ELIKO LIPJE 3, VAŠKI DOM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ŽUŽEMBERK, BARAGOVA CESTA 1, AVLA OSNOVNE ŠOLE </text:p>
          </table:table-cell>
          <table:table-cell table:style-name="ce0" office:value-type="float" office:value="1023">
            <text:p>1023</text:p>
          </table:table-cell>
          <table:table-cell table:number-columns-repeated="1017"/>
        </table:table-row>
        <table:table-row>
          <table:table-cell table:style-name="ce0" office:value-type="float" office:value="193">
            <text:p>193</text:p>
          </table:table-cell>
          <table:table-cell table:style-name="ce0" office:value-type="string">
            <text:p>ŽUŽEMBER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ŽVIRČE, GASILSKI DOM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ZGORNJA JABLANICA</text:p>
          </table:table-cell>
          <table:table-cell table:style-name="ce0" office:value-type="float" office:value="591">
            <text:p>591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VELIKA KOSTREVNICA</text:p>
          </table:table-cell>
          <table:table-cell table:style-name="ce0" office:value-type="float" office:value="412">
            <text:p>412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SKI DOM LIBERGA</text:p>
          </table:table-cell>
          <table:table-cell table:style-name="ce0" office:value-type="float" office:value="240">
            <text:p>240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ODRUŽNIČNA OSNOVNA ŠOLA PRIMSKOVO</text:p>
          </table:table-cell>
          <table:table-cell table:style-name="ce0" office:value-type="float" office:value="432">
            <text:p>432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ŠMARTNO</text:p>
          </table:table-cell>
          <table:table-cell table:style-name="ce0" office:value-type="float" office:value="790">
            <text:p>790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ŠMARTNO</text:p>
          </table:table-cell>
          <table:table-cell table:style-name="ce0" office:value-type="float" office:value="582">
            <text:p>582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 ZAVRSTNIK</text:p>
          </table:table-cell>
          <table:table-cell table:style-name="ce0" office:value-type="float" office:value="296">
            <text:p>296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ŠTANGARSKE POLJANE</text:p>
          </table:table-cell>
          <table:table-cell table:style-name="ce0" office:value-type="float" office:value="237">
            <text:p>237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DOM TISJE</text:p>
          </table:table-cell>
          <table:table-cell table:style-name="ce0" office:value-type="float" office:value="445">
            <text:p>445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JAVORJE</text:p>
          </table:table-cell>
          <table:table-cell table:style-name="ce0" office:value-type="float" office:value="153">
            <text:p>153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ULTURNI DOM VELIKA ŠTANGA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194">
            <text:p>194</text:p>
          </table:table-cell>
          <table:table-cell table:style-name="ce0" office:value-type="string">
            <text:p>ŠMARTNO PRI LITI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GOZD REKA 1A (FRANC ČERNE, GOZD-REKA 1A)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AHOVCI - VAŠKI DOM, MAHOVCI 12A</text:p>
          </table:table-cell>
          <table:table-cell table:style-name="ce0" office:value-type="float" office:value="330">
            <text:p>330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APAČE KULTURNI DOM - VEČNAMENSKA SOBA, APAČE 42B</text:p>
          </table:table-cell>
          <table:table-cell table:style-name="ce0" office:value-type="float" office:value="715">
            <text:p>715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LUTVERCI - GASILSKI DOM, LUTVERCI 47</text:p>
          </table:table-cell>
          <table:table-cell table:style-name="ce0" office:value-type="float" office:value="380">
            <text:p>380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LEŠANE - GASILSKI DOM, LEŠANE 32A</text:p>
          </table:table-cell>
          <table:table-cell table:style-name="ce0" office:value-type="float" office:value="298">
            <text:p>298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ODGORJE - GASILSKI DOM, PODGORJE 9B</text:p>
          </table:table-cell>
          <table:table-cell table:style-name="ce0" office:value-type="float" office:value="419">
            <text:p>419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TOGOVCI - OSNOVNA ŠOLA, STOGOVCI 33</text:p>
          </table:table-cell>
          <table:table-cell table:style-name="ce0" office:value-type="float" office:value="494">
            <text:p>494</text:p>
          </table:table-cell>
          <table:table-cell table:number-columns-repeated="1017"/>
        </table:table-row>
        <table:table-row>
          <table:table-cell table:style-name="ce0" office:value-type="float" office:value="195">
            <text:p>195</text:p>
          </table:table-cell>
          <table:table-cell table:style-name="ce0" office:value-type="string">
            <text:p>APA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ŽEPOVCI - GASILSKI DOM, ŽEPOVCI 82 </text:p>
          </table:table-cell>
          <table:table-cell table:style-name="ce0" office:value-type="float" office:value="296">
            <text:p>296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FRIC STANKO, DOLANE 37</text:p>
          </table:table-cell>
          <table:table-cell table:style-name="ce0" office:value-type="float" office:value="232">
            <text:p>232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BČINA CIRKULANE, CIRKULANE 58</text:p>
          </table:table-cell>
          <table:table-cell table:style-name="ce0" office:value-type="float" office:value="391">
            <text:p>391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JURGEC MILAN, GRADIŠČA 29A</text:p>
          </table:table-cell>
          <table:table-cell table:style-name="ce0" office:value-type="float" office:value="309">
            <text:p>309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MAJHEN NEVENKA, PRISTAVA 4A</text:p>
          </table:table-cell>
          <table:table-cell table:style-name="ce0" office:value-type="float" office:value="159">
            <text:p>159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OSTORI RADIOKLUBA CIRKULANE, POHORJE 25A</text:p>
          </table:table-cell>
          <table:table-cell table:style-name="ce0" office:value-type="float" office:value="92">
            <text:p>92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KOLEDNIK MIHAEL, PARADIŽ 47</text:p>
          </table:table-cell>
          <table:table-cell table:style-name="ce0" office:value-type="float" office:value="83">
            <text:p>83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ULTURNA DVORANA CIRKULANE, CIRKULANE 40A</text:p>
          </table:table-cell>
          <table:table-cell table:style-name="ce0" office:value-type="float" office:value="73">
            <text:p>73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LESJAK RAJKO, MALI OKIČ 20A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EMERŠIČ OLGA, SLATINA 31</text:p>
          </table:table-cell>
          <table:table-cell table:style-name="ce0" office:value-type="float" office:value="81">
            <text:p>81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ARBEITER MITJA, MEJE 16A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KOLEDNIK MARTINA, MEDRIBNIK 14A</text:p>
          </table:table-cell>
          <table:table-cell table:style-name="ce0" office:value-type="float" office:value="65">
            <text:p>65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LOVSKI DOM BREZOVEC, BREZOVEC 92</text:p>
          </table:table-cell>
          <table:table-cell table:style-name="ce0" office:value-type="float" office:value="202">
            <text:p>202</text:p>
          </table:table-cell>
          <table:table-cell table:number-columns-repeated="1017"/>
        </table:table-row>
        <table:table-row>
          <table:table-cell table:style-name="ce0" office:value-type="float" office:value="196">
            <text:p>196</text:p>
          </table:table-cell>
          <table:table-cell table:style-name="ce0" office:value-type="string">
            <text:p>CIRKULAN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KELC MILAN, GRUŠKOVEC 80</text:p>
          </table:table-cell>
          <table:table-cell table:style-name="ce0" office:value-type="float" office:value="134">
            <text:p>134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JARKOVIČ ANTON, AVGUŠTINE 11</text:p>
          </table:table-cell>
          <table:table-cell table:style-name="ce0" office:value-type="float" office:value="238">
            <text:p>238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OSTORIH STARE OSNOVNE ŠOLE ČRNEČA VAS</text:p>
          </table:table-cell>
          <table:table-cell table:style-name="ce0" office:value-type="float" office:value="130">
            <text:p>130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PREKOPA, DOLNJA PREKOPA 21B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ANTON JORDAN, MALENCE 14</text:p>
          </table:table-cell>
          <table:table-cell table:style-name="ce0" office:value-type="float" office:value="83">
            <text:p>83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I ŠOLI JOŽETA GORJUPA KOSTANJEVICA N/K-II.</text:p>
          </table:table-cell>
          <table:table-cell table:style-name="ce0" office:value-type="float" office:value="177">
            <text:p>177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I ŠOLI JOŽETA GORJUPA KOSTANJEVICA N/K - I.</text:p>
          </table:table-cell>
          <table:table-cell table:style-name="ce0" office:value-type="float" office:value="698">
            <text:p>698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MILAN COLARIČ, OREHOVEC 37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197">
            <text:p>197</text:p>
          </table:table-cell>
          <table:table-cell table:style-name="ce0" office:value-type="string">
            <text:p>KOSTANJEVICA NA KRKI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RUBAR JOŽE, KOČARIJA 14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RI SKLEDAR ŠTEFKI, ŠTATENBERG 66 A</text:p>
          </table:table-cell>
          <table:table-cell table:style-name="ce0" office:value-type="float" office:value="183">
            <text:p>183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RI KOREN BRANKU, LOŽNICA 28</text:p>
          </table:table-cell>
          <table:table-cell table:style-name="ce0" office:value-type="float" office:value="112">
            <text:p>112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I BERGLEZ JOŽETU, MOSTEČNO 4</text:p>
          </table:table-cell>
          <table:table-cell table:style-name="ce0" office:value-type="float" office:value="160">
            <text:p>160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I GRIL JAKOBU, PEČKE 23</text:p>
          </table:table-cell>
          <table:table-cell table:style-name="ce0" office:value-type="float" office:value="226">
            <text:p>226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 OBJEKTU ŠPORTNEGA DRUŠTVA STOPNO - OB IGRIŠČU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V PROSTORIH OŠ ANICE ČERNEJEVE MAKOLE, MAKOLE 24</text:p>
          </table:table-cell>
          <table:table-cell table:style-name="ce0" office:value-type="float" office:value="293">
            <text:p>293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I VRABIČ GABRIJEL, VAROŠ 34</text:p>
          </table:table-cell>
          <table:table-cell table:style-name="ce0" office:value-type="float" office:value="166">
            <text:p>166</text:p>
          </table:table-cell>
          <table:table-cell table:number-columns-repeated="1017"/>
        </table:table-row>
        <table:table-row>
          <table:table-cell table:style-name="ce0" office:value-type="float" office:value="198">
            <text:p>198</text:p>
          </table:table-cell>
          <table:table-cell table:style-name="ce0" office:value-type="string">
            <text:p>MAKOL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V PROSTORIH OŠ ANICE ČERNEJEVE MAKOLE, MAKOLE 24</text:p>
          </table:table-cell>
          <table:table-cell table:style-name="ce0" office:value-type="float" office:value="350">
            <text:p>350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ETER ŽIBERT, SV. VRH 3</text:p>
          </table:table-cell>
          <table:table-cell table:style-name="ce0" office:value-type="float" office:value="116">
            <text:p>116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ČIČ DANIJEL, GOR. LAKNICE 15A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KULTURNI DOM MOKRONOG</text:p>
          </table:table-cell>
          <table:table-cell table:style-name="ce0" office:value-type="float" office:value="579">
            <text:p>579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NI DOM MOKRONOG</text:p>
          </table:table-cell>
          <table:table-cell table:style-name="ce0" office:value-type="float" office:value="349">
            <text:p>349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NI DOM BELI GRIČ</text:p>
          </table:table-cell>
          <table:table-cell table:style-name="ce0" office:value-type="float" office:value="300">
            <text:p>300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EČNAMENSKI DOM TREBELNO</text:p>
          </table:table-cell>
          <table:table-cell table:style-name="ce0" office:value-type="float" office:value="282">
            <text:p>282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ŽAGAR ŠTEFAN, ČEŠNJICE 35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NI DOM ŠTATENBERK</text:p>
          </table:table-cell>
          <table:table-cell table:style-name="ce0" office:value-type="float" office:value="332">
            <text:p>332</text:p>
          </table:table-cell>
          <table:table-cell table:number-columns-repeated="1017"/>
        </table:table-row>
        <table:table-row>
          <table:table-cell table:style-name="ce0" office:value-type="float" office:value="199">
            <text:p>199</text:p>
          </table:table-cell>
          <table:table-cell table:style-name="ce0" office:value-type="string">
            <text:p>MOKRONOG-TREBELN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GASILNI DOM VELIKA STRMICA</text:p>
          </table:table-cell>
          <table:table-cell table:style-name="ce0" office:value-type="float" office:value="258">
            <text:p>258</text:p>
          </table:table-cell>
          <table:table-cell table:number-columns-repeated="1017"/>
        </table:table-row>
        <table:table-row>
          <table:table-cell table:style-name="ce0" office:value-type="float" office:value="200">
            <text:p>200</text:p>
          </table:table-cell>
          <table:table-cell table:style-name="ce0" office:value-type="string">
            <text:p>POLJČ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BČINA POLJČANE, BISTRIŠKA CESTA 65</text:p>
          </table:table-cell>
          <table:table-cell table:style-name="ce0" office:value-type="float" office:value="1102">
            <text:p>1102</text:p>
          </table:table-cell>
          <table:table-cell table:number-columns-repeated="1017"/>
        </table:table-row>
        <table:table-row>
          <table:table-cell table:style-name="ce0" office:value-type="float" office:value="200">
            <text:p>200</text:p>
          </table:table-cell>
          <table:table-cell table:style-name="ce0" office:value-type="string">
            <text:p>POLJČ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OM KRAJANOV POLJČANE, BISTRIŠKA CESTA 91</text:p>
          </table:table-cell>
          <table:table-cell table:style-name="ce0" office:value-type="float" office:value="536">
            <text:p>536</text:p>
          </table:table-cell>
          <table:table-cell table:number-columns-repeated="1017"/>
        </table:table-row>
        <table:table-row>
          <table:table-cell table:style-name="ce0" office:value-type="float" office:value="200">
            <text:p>200</text:p>
          </table:table-cell>
          <table:table-cell table:style-name="ce0" office:value-type="string">
            <text:p>POLJČ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DR. JOŽETA POTRČA POLJČANE, POTRČEVA ULICA 1</text:p>
          </table:table-cell>
          <table:table-cell table:style-name="ce0" office:value-type="float" office:value="566">
            <text:p>566</text:p>
          </table:table-cell>
          <table:table-cell table:number-columns-repeated="1017"/>
        </table:table-row>
        <table:table-row>
          <table:table-cell table:style-name="ce0" office:value-type="float" office:value="200">
            <text:p>200</text:p>
          </table:table-cell>
          <table:table-cell table:style-name="ce0" office:value-type="string">
            <text:p>POLJČ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KAJETANA KOVIČA POLJČANE, DRAVINJSKA CESTA 26</text:p>
          </table:table-cell>
          <table:table-cell table:style-name="ce0" office:value-type="float" office:value="499">
            <text:p>499</text:p>
          </table:table-cell>
          <table:table-cell table:number-columns-repeated="1017"/>
        </table:table-row>
        <table:table-row>
          <table:table-cell table:style-name="ce0" office:value-type="float" office:value="200">
            <text:p>200</text:p>
          </table:table-cell>
          <table:table-cell table:style-name="ce0" office:value-type="string">
            <text:p>POLJČAN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KULTURE STUDENICE, STUDENICE 52</text:p>
          </table:table-cell>
          <table:table-cell table:style-name="ce0" office:value-type="float" office:value="728">
            <text:p>728</text:p>
          </table:table-cell>
          <table:table-cell table:number-columns-repeated="1017"/>
        </table:table-row>
        <table:table-row>
          <table:table-cell table:style-name="ce0" office:value-type="float" office:value="201">
            <text:p>201</text:p>
          </table:table-cell>
          <table:table-cell table:style-name="ce0" office:value-type="string">
            <text:p>RENČE-VOGR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Š RENČE, TRG 31</text:p>
          </table:table-cell>
          <table:table-cell table:style-name="ce0" office:value-type="float" office:value="610">
            <text:p>610</text:p>
          </table:table-cell>
          <table:table-cell table:number-columns-repeated="1017"/>
        </table:table-row>
        <table:table-row>
          <table:table-cell table:style-name="ce0" office:value-type="float" office:value="201">
            <text:p>201</text:p>
          </table:table-cell>
          <table:table-cell table:style-name="ce0" office:value-type="string">
            <text:p>RENČE-VOGR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RENČE, TRG 31</text:p>
          </table:table-cell>
          <table:table-cell table:style-name="ce0" office:value-type="float" office:value="659">
            <text:p>659</text:p>
          </table:table-cell>
          <table:table-cell table:number-columns-repeated="1017"/>
        </table:table-row>
        <table:table-row>
          <table:table-cell table:style-name="ce0" office:value-type="float" office:value="201">
            <text:p>201</text:p>
          </table:table-cell>
          <table:table-cell table:style-name="ce0" office:value-type="string">
            <text:p>RENČE-VOGRS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RENČE, TRG 31</text:p>
          </table:table-cell>
          <table:table-cell table:style-name="ce0" office:value-type="float" office:value="473">
            <text:p>473</text:p>
          </table:table-cell>
          <table:table-cell table:number-columns-repeated="1017"/>
        </table:table-row>
        <table:table-row>
          <table:table-cell table:style-name="ce0" office:value-type="float" office:value="201">
            <text:p>201</text:p>
          </table:table-cell>
          <table:table-cell table:style-name="ce0" office:value-type="string">
            <text:p>RENČE-VOGRS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BUKOVICA, BUKOVICA 43</text:p>
          </table:table-cell>
          <table:table-cell table:style-name="ce0" office:value-type="float" office:value="917">
            <text:p>917</text:p>
          </table:table-cell>
          <table:table-cell table:number-columns-repeated="1017"/>
        </table:table-row>
        <table:table-row>
          <table:table-cell table:style-name="ce0" office:value-type="float" office:value="201">
            <text:p>201</text:p>
          </table:table-cell>
          <table:table-cell table:style-name="ce0" office:value-type="string">
            <text:p>RENČE-VOGRS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Š VOGRSKO, VOGRSKO 99</text:p>
          </table:table-cell>
          <table:table-cell table:style-name="ce0" office:value-type="float" office:value="789">
            <text:p>789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OS.ŠOLA SREDIŠČE OB DRAVI, SLOVENSKA C.22</text:p>
          </table:table-cell>
          <table:table-cell table:style-name="ce0" office:value-type="float" office:value="493">
            <text:p>493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. DOM SREDIŠČE OB DRAVI,TRG TALCEV 3</text:p>
          </table:table-cell>
          <table:table-cell table:style-name="ce0" office:value-type="float" office:value="301">
            <text:p>301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ČEBELARSKI DOM GRABE, GRABE 31</text:p>
          </table:table-cell>
          <table:table-cell table:style-name="ce0" office:value-type="float" office:value="101">
            <text:p>101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RUNARICA REKREA. DRUŠTVA GODENINCI, GODENINCI BŠ</text:p>
          </table:table-cell>
          <table:table-cell table:style-name="ce0" office:value-type="float" office:value="106">
            <text:p>106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M KULTURE OBREŽ, OBREŽ 85</text:p>
          </table:table-cell>
          <table:table-cell table:style-name="ce0" office:value-type="float" office:value="392">
            <text:p>392</text:p>
          </table:table-cell>
          <table:table-cell table:number-columns-repeated="1017"/>
        </table:table-row>
        <table:table-row>
          <table:table-cell table:style-name="ce0" office:value-type="float" office:value="202">
            <text:p>202</text:p>
          </table:table-cell>
          <table:table-cell table:style-name="ce0" office:value-type="string">
            <text:p>SREDIŠČE OB DRAV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RI ZAJC JOŽETU, ŠALOVCI 12</text:p>
          </table:table-cell>
          <table:table-cell table:style-name="ce0" office:value-type="float" office:value="152">
            <text:p>152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RUMANJA VAS - MLADINSKI DOM</text:p>
          </table:table-cell>
          <table:table-cell table:style-name="ce0" office:value-type="float" office:value="195">
            <text:p>195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VAVTA VAS, VAVTA VAS 1 - OSNOVNA ŠOLA</text:p>
          </table:table-cell>
          <table:table-cell table:style-name="ce0" office:value-type="float" office:value="447">
            <text:p>447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RGANJA SELA - MLADINSKI DOM</text:p>
          </table:table-cell>
          <table:table-cell table:style-name="ce0" office:value-type="float" office:value="214">
            <text:p>214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RAPREČE, PRAPREČE 22 - MLADINSKI DOM</text:p>
          </table:table-cell>
          <table:table-cell table:style-name="ce0" office:value-type="float" office:value="313">
            <text:p>313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LOKE, LOKE 4 - INPRO D.O.O.</text:p>
          </table:table-cell>
          <table:table-cell table:style-name="ce0" office:value-type="float" office:value="186">
            <text:p>186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TRAŽA, NOVOMEŠKA CESTA 1 - GASILSKI DOM</text:p>
          </table:table-cell>
          <table:table-cell table:style-name="ce0" office:value-type="float" office:value="603">
            <text:p>603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TRAŽA, NA ŽAGO 4 - KULTURNI DOM STRAŽA</text:p>
          </table:table-cell>
          <table:table-cell table:style-name="ce0" office:value-type="float" office:value="502">
            <text:p>502</text:p>
          </table:table-cell>
          <table:table-cell table:number-columns-repeated="1017"/>
        </table:table-row>
        <table:table-row>
          <table:table-cell table:style-name="ce0" office:value-type="float" office:value="203">
            <text:p>203</text:p>
          </table:table-cell>
          <table:table-cell table:style-name="ce0" office:value-type="string">
            <text:p>STRAŽA</text:p>
          </table:table-cell>
          <table:table-cell table:style-name="ce0" office:value-type="string">
            <text:p>08</text:p>
          </table:table-cell>
          <table:table-cell table:style-name="ce0" office:value-type="string">
            <text:p>Volilna enota 8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STRAŽA, NA ŽAGO 4 - KULTURNI DOM STRAŽA</text:p>
          </table:table-cell>
          <table:table-cell table:style-name="ce0" office:value-type="float" office:value="590">
            <text:p>590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, MARIBORSKA 1</text:p>
          </table:table-cell>
          <table:table-cell table:style-name="ce0" office:value-type="float" office:value="750">
            <text:p>750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, OSEK 48A</text:p>
          </table:table-cell>
          <table:table-cell table:style-name="ce0" office:value-type="float" office:value="297">
            <text:p>297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PROSTORI DRUŠTVA UPOKOJENCEV, TROJIŠKI TRG 25</text:p>
          </table:table-cell>
          <table:table-cell table:style-name="ce0" office:value-type="float" office:value="313">
            <text:p>313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ASILSKI DOM, GOČOVA 8A</text:p>
          </table:table-cell>
          <table:table-cell table:style-name="ce0" office:value-type="float" office:value="203">
            <text:p>203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, MEZNARIČEVA 1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OSNOVNA ŠOLA, MEZNARIČEVA 1</text:p>
          </table:table-cell>
          <table:table-cell table:style-name="ce0" office:value-type="float" office:value="104">
            <text:p>104</text:p>
          </table:table-cell>
          <table:table-cell table:number-columns-repeated="1017"/>
        </table:table-row>
        <table:table-row>
          <table:table-cell table:style-name="ce0" office:value-type="float" office:value="204">
            <text:p>204</text:p>
          </table:table-cell>
          <table:table-cell table:style-name="ce0" office:value-type="string">
            <text:p>SVETA TROJICA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OSNOVNA ŠOLA, MEZNARIČEVA 1</text:p>
          </table:table-cell>
          <table:table-cell table:style-name="ce0" office:value-type="float" office:value="93">
            <text:p>93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TRNOVCI, TRNOVCI 4</text:p>
          </table:table-cell>
          <table:table-cell table:style-name="ce0" office:value-type="float" office:value="262">
            <text:p>262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SAVCI, SAVCI 68</text:p>
          </table:table-cell>
          <table:table-cell table:style-name="ce0" office:value-type="float" office:value="188">
            <text:p>188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TRNOVCI, TRNOVCI 4</text:p>
          </table:table-cell>
          <table:table-cell table:style-name="ce0" office:value-type="float" office:value="124">
            <text:p>124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 KULTURNEM DOMU PRI SV. TOMAŽU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V KULTURNEM DOMU PRI SV. TOMAŽU</text:p>
          </table:table-cell>
          <table:table-cell table:style-name="ce0" office:value-type="float" office:value="206">
            <text:p>206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SAVCI, SAVCI 68</text:p>
          </table:table-cell>
          <table:table-cell table:style-name="ce0" office:value-type="float" office:value="36">
            <text:p>36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PRI SV.TOMAŽU,SV.TOMAŽ44</text:p>
          </table:table-cell>
          <table:table-cell table:style-name="ce0" office:value-type="float" office:value="207">
            <text:p>207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KORAČICE, KORAČICE 15</text:p>
          </table:table-cell>
          <table:table-cell table:style-name="ce0" office:value-type="float" office:value="136">
            <text:p>136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PRI SV.TOMAŽU,SV.TOMAŽ44</text:p>
          </table:table-cell>
          <table:table-cell table:style-name="ce0" office:value-type="float" office:value="67">
            <text:p>67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RŠETINCI, PRŠETINCI 23</text:p>
          </table:table-cell>
          <table:table-cell table:style-name="ce0" office:value-type="float" office:value="133">
            <text:p>133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ASILSKI DOM SAVCI, SAVCI 68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KULTURNI DOM PRI SV.TOMAŽU,SV.TOMAŽ44</text:p>
          </table:table-cell>
          <table:table-cell table:style-name="ce0" office:value-type="float" office:value="33">
            <text:p>33</text:p>
          </table:table-cell>
          <table:table-cell table:number-columns-repeated="1017"/>
        </table:table-row>
        <table:table-row>
          <table:table-cell table:style-name="ce0" office:value-type="float" office:value="205">
            <text:p>205</text:p>
          </table:table-cell>
          <table:table-cell table:style-name="ce0" office:value-type="string">
            <text:p>SVETI TOMAŽ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GASILSKI DOM KLJUČAROVCI, SP.KLJUČAROVCI13</text:p>
          </table:table-cell>
          <table:table-cell table:style-name="ce0" office:value-type="float" office:value="178">
            <text:p>178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MARJETA 66 - DVORANA KULTURNEGA DOMA</text:p>
          </table:table-cell>
          <table:table-cell table:style-name="ce0" office:value-type="float" office:value="489">
            <text:p>489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REŠJE - GASILSKI DOM </text:p>
          </table:table-cell>
          <table:table-cell table:style-name="ce0" office:value-type="float" office:value="224">
            <text:p>224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MARJETA 66 - DVORANA KULTURNEGA DOMA</text:p>
          </table:table-cell>
          <table:table-cell table:style-name="ce0" office:value-type="float" office:value="209">
            <text:p>209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MARJEŠKE TOPLICE 116</text:p>
          </table:table-cell>
          <table:table-cell table:style-name="ce0" office:value-type="float" office:value="328">
            <text:p>328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LA CERKEV 6 - DVORANA HŽD</text:p>
          </table:table-cell>
          <table:table-cell table:style-name="ce0" office:value-type="float" office:value="278">
            <text:p>278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ŠMARJEŠKE TOPLICE 116</text:p>
          </table:table-cell>
          <table:table-cell table:style-name="ce0" office:value-type="float" office:value="316">
            <text:p>316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LA CERKEV 6 - DVORANA HŽD</text:p>
          </table:table-cell>
          <table:table-cell table:style-name="ce0" office:value-type="float" office:value="504">
            <text:p>504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MARJETA 66 - DVORANA KULTURNEGA DOMA</text:p>
          </table:table-cell>
          <table:table-cell table:style-name="ce0" office:value-type="float" office:value="173">
            <text:p>173</text:p>
          </table:table-cell>
          <table:table-cell table:number-columns-repeated="1017"/>
        </table:table-row>
        <table:table-row>
          <table:table-cell table:style-name="ce0" office:value-type="float" office:value="206">
            <text:p>206</text:p>
          </table:table-cell>
          <table:table-cell table:style-name="ce0" office:value-type="string">
            <text:p>ŠMARJEŠKE TOPLIC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ZBURE 29A - GASILSKI DOM</text:p>
          </table:table-cell>
          <table:table-cell table:style-name="ce0" office:value-type="float" office:value="279">
            <text:p>279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OSTILNA KUNAVC, KRNICA 21</text:p>
          </table:table-cell>
          <table:table-cell table:style-name="ce0" office:value-type="float" office:value="420">
            <text:p>420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OSNOVNA ŠOLA GORJE, ZGORNJE GORJE 44A</text:p>
          </table:table-cell>
          <table:table-cell table:style-name="ce0" office:value-type="float" office:value="396">
            <text:p>396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GORJE, ZGORNJE GORJE 44A</text:p>
          </table:table-cell>
          <table:table-cell table:style-name="ce0" office:value-type="float" office:value="382">
            <text:p>382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UPOKOJENCEV GORJE, SPODNJE GORJE 208</text:p>
          </table:table-cell>
          <table:table-cell table:style-name="ce0" office:value-type="float" office:value="420">
            <text:p>420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UPOKOJENCEV GORJE, SPODNJE GORJE 208</text:p>
          </table:table-cell>
          <table:table-cell table:style-name="ce0" office:value-type="float" office:value="389">
            <text:p>389</text:p>
          </table:table-cell>
          <table:table-cell table:number-columns-repeated="1017"/>
        </table:table-row>
        <table:table-row>
          <table:table-cell table:style-name="ce0" office:value-type="float" office:value="207">
            <text:p>207</text:p>
          </table:table-cell>
          <table:table-cell table:style-name="ce0" office:value-type="string">
            <text:p>GORJE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SKI DOM PODHOM, PODHOM 15</text:p>
          </table:table-cell>
          <table:table-cell table:style-name="ce0" office:value-type="float" office:value="230">
            <text:p>230</text:p>
          </table:table-cell>
          <table:table-cell table:number-columns-repeated="1017"/>
        </table:table-row>
        <table:table-row>
          <table:table-cell table:style-name="ce0" office:value-type="float" office:value="208">
            <text:p>208</text:p>
          </table:table-cell>
          <table:table-cell table:style-name="ce0" office:value-type="string">
            <text:p>LOG-DRAG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DOM KRAJANOV DRAGOMER, NA GRIVI 5, DRAGOMER</text:p>
          </table:table-cell>
          <table:table-cell table:style-name="ce0" office:value-type="float" office:value="866">
            <text:p>866</text:p>
          </table:table-cell>
          <table:table-cell table:number-columns-repeated="1017"/>
        </table:table-row>
        <table:table-row>
          <table:table-cell table:style-name="ce0" office:value-type="float" office:value="208">
            <text:p>208</text:p>
          </table:table-cell>
          <table:table-cell table:style-name="ce0" office:value-type="string">
            <text:p>LOG-DRAGOM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D DRAGOMER-LUKOVICA, NA GRIVI 5, DRAGOMER</text:p>
          </table:table-cell>
          <table:table-cell table:style-name="ce0" office:value-type="float" office:value="782">
            <text:p>782</text:p>
          </table:table-cell>
          <table:table-cell table:number-columns-repeated="1017"/>
        </table:table-row>
        <table:table-row>
          <table:table-cell table:style-name="ce0" office:value-type="float" office:value="208">
            <text:p>208</text:p>
          </table:table-cell>
          <table:table-cell table:style-name="ce0" office:value-type="string">
            <text:p>LOG-DRAGOME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D LOG PRI BREZOVICI, LOŠKA C. 18, LOG PRI BREZ.</text:p>
          </table:table-cell>
          <table:table-cell table:style-name="ce0" office:value-type="float" office:value="647">
            <text:p>647</text:p>
          </table:table-cell>
          <table:table-cell table:number-columns-repeated="1017"/>
        </table:table-row>
        <table:table-row>
          <table:table-cell table:style-name="ce0" office:value-type="float" office:value="208">
            <text:p>208</text:p>
          </table:table-cell>
          <table:table-cell table:style-name="ce0" office:value-type="string">
            <text:p>LOG-DRAGOMER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GD LOG PRI BREZOVICI, LOŠKA C. 18, LOG PRI BREZ.</text:p>
          </table:table-cell>
          <table:table-cell table:style-name="ce0" office:value-type="float" office:value="747">
            <text:p>747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MEDGENERACIJSKI CENTER REČICA OB SAVINJI</text:p>
          </table:table-cell>
          <table:table-cell table:style-name="ce0" office:value-type="float" office:value="229">
            <text:p>229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MEDGENERACIJSKI CENTER REČICA OB SAVINJI</text:p>
          </table:table-cell>
          <table:table-cell table:style-name="ce0" office:value-type="float" office:value="383">
            <text:p>383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GASILSKI DOM GRUŠOVLJE</text:p>
          </table:table-cell>
          <table:table-cell table:style-name="ce0" office:value-type="float" office:value="372">
            <text:p>372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TEH. PREGLEDI CENTER A.M. MIKLAVC</text:p>
          </table:table-cell>
          <table:table-cell table:style-name="ce0" office:value-type="float" office:value="393">
            <text:p>393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ASILSKI DOM SP. POBREŽJE</text:p>
          </table:table-cell>
          <table:table-cell table:style-name="ce0" office:value-type="float" office:value="218">
            <text:p>218</text:p>
          </table:table-cell>
          <table:table-cell table:number-columns-repeated="1017"/>
        </table:table-row>
        <table:table-row>
          <table:table-cell table:style-name="ce0" office:value-type="float" office:value="209">
            <text:p>209</text:p>
          </table:table-cell>
          <table:table-cell table:style-name="ce0" office:value-type="string">
            <text:p>REČICA OB SAVINJI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BRINEČEV KMEČKI MLIN</text:p>
          </table:table-cell>
          <table:table-cell table:style-name="ce0" office:value-type="float" office:value="198">
            <text:p>198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JUROVSKI DOL, JUROVSKI DOL 1</text:p>
          </table:table-cell>
          <table:table-cell table:style-name="ce0" office:value-type="float" office:value="633">
            <text:p>633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KULTURNI DOM JUROVSKI DOL, JUROVSKI DOL 1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ULTURNI DOM JUROVSKI DOL, JUROVSKI DOL 1</text:p>
          </table:table-cell>
          <table:table-cell table:style-name="ce0" office:value-type="float" office:value="589">
            <text:p>589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e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LOVSKI DOM SV. JURIJ, MALNA 10</text:p>
          </table:table-cell>
          <table:table-cell table:style-name="ce0" office:value-type="float" office:value="434">
            <text:p>434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e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ŽITENCE 23, SENEKOVIČ</text:p>
          </table:table-cell>
          <table:table-cell table:style-name="ce0" office:value-type="float" office:value="92">
            <text:p>92</text:p>
          </table:table-cell>
          <table:table-cell table:number-columns-repeated="1017"/>
        </table:table-row>
        <table:table-row>
          <table:table-cell table:style-name="ce0" office:value-type="float" office:value="210">
            <text:p>210</text:p>
          </table:table-cell>
          <table:table-cell table:style-name="ce0" office:value-type="string">
            <text:p>SVETI JURIJ V SLOVENSKIH GORICAH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e enota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ŽITENCE 65, LEKEŽIČ</text:p>
          </table:table-cell>
          <table:table-cell table:style-name="ce0" office:value-type="float" office:value="113">
            <text:p>113</text:p>
          </table:table-cell>
          <table:table-cell table:number-columns-repeated="1017"/>
        </table:table-row>
        <table:table-row>
          <table:table-cell table:style-name="ce0" office:value-type="float" office:value="211">
            <text:p>211</text:p>
          </table:table-cell>
          <table:table-cell table:style-name="ce0" office:value-type="string">
            <text:p>ŠENTRUPERT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NI DOM DOLENJE JESENICE</text:p>
          </table:table-cell>
          <table:table-cell table:style-name="ce0" office:value-type="float" office:value="234">
            <text:p>234</text:p>
          </table:table-cell>
          <table:table-cell table:number-columns-repeated="1017"/>
        </table:table-row>
        <table:table-row>
          <table:table-cell table:style-name="ce0" office:value-type="float" office:value="211">
            <text:p>211</text:p>
          </table:table-cell>
          <table:table-cell table:style-name="ce0" office:value-type="string">
            <text:p>ŠENTRUPERT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INFOTOČKA DEŽELA KOZOLCEV, ŠENTRUPERT 5</text:p>
          </table:table-cell>
          <table:table-cell table:style-name="ce0" office:value-type="float" office:value="388">
            <text:p>388</text:p>
          </table:table-cell>
          <table:table-cell table:number-columns-repeated="1017"/>
        </table:table-row>
        <table:table-row>
          <table:table-cell table:style-name="ce0" office:value-type="float" office:value="211">
            <text:p>211</text:p>
          </table:table-cell>
          <table:table-cell table:style-name="ce0" office:value-type="string">
            <text:p>ŠENTRUPERT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Š DR.P.LUNAČKA ŠENTRUPERT, ŠENT. 57,ŠENTRUPERT I</text:p>
          </table:table-cell>
          <table:table-cell table:style-name="ce0" office:value-type="float" office:value="594">
            <text:p>594</text:p>
          </table:table-cell>
          <table:table-cell table:number-columns-repeated="1017"/>
        </table:table-row>
        <table:table-row>
          <table:table-cell table:style-name="ce0" office:value-type="float" office:value="211">
            <text:p>211</text:p>
          </table:table-cell>
          <table:table-cell table:style-name="ce0" office:value-type="string">
            <text:p>ŠENTRUPERT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DR.P.LUNAČKA ŠENTRUPERT, ŠENT.57,ŠENTRUPERT II</text:p>
          </table:table-cell>
          <table:table-cell table:style-name="ce0" office:value-type="float" office:value="87">
            <text:p>87</text:p>
          </table:table-cell>
          <table:table-cell table:number-columns-repeated="1017"/>
        </table:table-row>
        <table:table-row>
          <table:table-cell table:style-name="ce0" office:value-type="float" office:value="211">
            <text:p>211</text:p>
          </table:table-cell>
          <table:table-cell table:style-name="ce0" office:value-type="string">
            <text:p>ŠENTRUPERT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OŠ DR.P.LUNAČKA ŠENTRUPERT, ŠENT.57,ŠENTRUPERT II</text:p>
          </table:table-cell>
          <table:table-cell table:style-name="ce0" office:value-type="float" office:value="717">
            <text:p>717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PARTIZAN MIRNA</text:p>
          </table:table-cell>
          <table:table-cell table:style-name="ce0" office:value-type="float" office:value="410">
            <text:p>410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MIRNA II.</text:p>
          </table:table-cell>
          <table:table-cell table:style-name="ce0" office:value-type="float" office:value="507">
            <text:p>507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MIRNA I.</text:p>
          </table:table-cell>
          <table:table-cell table:style-name="ce0" office:value-type="float" office:value="222">
            <text:p>222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MIRNA I.</text:p>
          </table:table-cell>
          <table:table-cell table:style-name="ce0" office:value-type="float" office:value="225">
            <text:p>225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NI DOM ŠEVNICA</text:p>
          </table:table-cell>
          <table:table-cell table:style-name="ce0" office:value-type="float" office:value="205">
            <text:p>205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4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PARTIZAN MIRN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5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OSNOVNA ŠOLA MIRNA I.</text:p>
          </table:table-cell>
          <table:table-cell table:style-name="ce0" office:value-type="float" office:value="183">
            <text:p>183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6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OSNOVNA ŠOLA MIRNA II.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 PARTIZAN MIRNA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212">
            <text:p>212</text:p>
          </table:table-cell>
          <table:table-cell table:style-name="ce0" office:value-type="string">
            <text:p>MIRNA</text:p>
          </table:table-cell>
          <table:table-cell table:style-name="ce0" office:value-type="string">
            <text:p>07</text:p>
          </table:table-cell>
          <table:table-cell table:style-name="ce0" office:value-type="string">
            <text:p>Volilna enota 7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GASILNI DOM SELO</text:p>
          </table:table-cell>
          <table:table-cell table:style-name="ce0" office:value-type="float" office:value="159">
            <text:p>159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1113">
            <text:p>1113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799">
            <text:p>799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718">
            <text:p>718</text:p>
          </table:table-cell>
          <table:table-cell table:number-columns-repeated="1017"/>
        </table:table-row>
        <table:table-row>
          <table:table-cell table:style-name="ce0"/>
          <table:table-cell table:style-name="ce0" office:value-type="string">
            <text:p>SKUPAJ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 office:value-type="float" office:value="1605948">
            <text:p>1605948</text:p>
          </table:table-cell>
          <table:table-cell table:number-columns-repeated="1017"/>
        </table:table-row>
      </table:table>
      <table:database-ranges>
        <table:database-range table:orientation="column" table:display-filter-buttons="true" table:target-range-address="'Worksheet'.A1:G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2:55:51+02:00</meta:creation-date>
    <dc:date>2026-09-09T22:55:51+02:00</dc:date>
    <dc:title>Untitled Spreadsheet</dc:title>
    <dc:description/>
    <dc:subject/>
    <meta:keyword/>
    <meta:user-defined meta:name="Company"/>
    <meta:user-defined meta:name="category"/>
  </office:meta>
</office:document-meta>
</file>